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f62370decea4d5b1c301b68da7c53e.png"/>
  <manifest:file-entry manifest:media-type="image/png" manifest:full-path="Pictures/a06ea7314b4be450544cfb43b9be7945.png"/>
  <manifest:file-entry manifest:media-type="image/png" manifest:full-path="Pictures/54360666b05f2644f44597aaca63b135.png"/>
  <manifest:file-entry manifest:media-type="image/png" manifest:full-path="Pictures/3f458ace026a56ab6656343469d0c3af.png"/>
  <manifest:file-entry manifest:media-type="image/png" manifest:full-path="Pictures/eba1ae3e93d46efa1348dff3aa369e13.png"/>
  <manifest:file-entry manifest:media-type="image/png" manifest:full-path="Pictures/049cbe678193e4a694fb0d876d6b69c8.png"/>
  <manifest:file-entry manifest:media-type="image/png" manifest:full-path="Pictures/4b220910c91e7ee9c078fd8272ce6a7c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odle4:prelude_importation_utilisateur_sans_compte_numerique_prelude"/><text:bookmark-start text:name="__RefHeading___contexte_1"/><text:bookmark-start text:name="contexte"/>Contexte<text:bookmark-end text:name="__RefHeading___contexte_1"/><text:bookmark-end text:name="contexte"/></text:h>
      <text:p text:style-name="Text_20_body">On parle d'importation d'utilisateurs lorsqu'on utilise un <text:span text:style-name="Strong_20_Emphasis">fichier .csv</text:span>. Il s'agit donc d'une <text:span text:style-name="Strong_20_Emphasis">procédure en lot.</text:span>
Le terme d'importation sous-entend la <text:span text:style-name="Strong_20_Emphasis">création des comptes sur la plateforme concernée</text:span>.
La procédure est similaire à l'importation d'utilisateurs dans un espace de cours.</text:p>
      <text:h text:style-name="Heading_20_2" text:outline-level="2"><text:bookmark-start text:name="__RefHeading___importation_d_utilisateurs_creation_de_plusieurs_utilisateurs_a_partir_d_un_fichier_2"/><text:bookmark-start text:name="importation_d_utilisateurs_creation_de_plusieurs_utilisateurs_a_partir_d_un_fichier"/>Importation d'utilisateurs (création de plusieurs utilisateurs à partir d'un fichier)<text:bookmark-end text:name="__RefHeading___importation_d_utilisateurs_creation_de_plusieurs_utilisateurs_a_partir_d_un_fichier_2"/><text:bookmark-end text:name="importation_d_utilisateurs_creation_de_plusieurs_utilisateurs_a_partir_d_un_fichier"/></text:h>
      <text:list text:style-name="List_20_1" text:continue-numbering="false">
        <text:list-item>
          <text:p text:style-name="List_20_1_Content_First"> L'importation se fait dans le menu <text:span text:style-name="Strong_20_Emphasis">“Administration du site”,</text:span></text:p>
        </text:list-item>
        <text:list-item>
          <text:p text:style-name="List_20_1_Content"> puis en ouvrant le menu <text:span text:style-name="Strong_20_Emphasis">“Utilisateurs”</text:span></text:p>
        </text:list-item>
        <text:list-item>
          <text:p text:style-name="List_20_1_Content_Last"> et en cliquant sur <text:span text:style-name="Strong_20_Emphasis">“Importation d'utilisateurs”.</text:span></text:p>
        </text:list-item>
      </text:list>
      <text:p text:style-name="Text_20_body"><draw:frame draw:style-name="mediacenter" draw:name="0" text:anchor-type="paragraph" draw:z-index="0" svg:width="10.583333333333cm" style:rel-width="100%" svg:height="10.215463458111cm" style:rel-height="scale"><draw:image xlink:href="Pictures/48f62370decea4d5b1c301b68da7c53e.png" xlink:type="simple" xlink:show="embed" xlink:actuate="onLoad"/></draw:frame></text:p>
      <text:p text:style-name="Text_20_body">Il faut alors <text:span text:style-name="Strong_20_Emphasis">déposer un fichier .csv</text:span> dont un exemple est fourni au-dessus de l'espace de dépôt.
Ce fichier doit être formalisé ainsi :</text:p>
      <text:p text:style-name="Text_20_body"><draw:frame draw:style-name="mediacenter" draw:name="1" text:anchor-type="paragraph" draw:z-index="1" svg:width="10.583333333333cm" svg:height="5.3427116827438cm"><draw:image xlink:href="Pictures/a06ea7314b4be450544cfb43b9be7945.png" xlink:type="simple" xlink:show="embed" xlink:actuate="onLoad"/></draw:frame></text:p>
      <text:p text:style-name="Text_20_body">Définir ensuite le format du séparateur, de l'encodage, etc. pour qu'ils soient identiques à ceux du fichier. Il n'est souvent pas nécessaire d'apporter de modification à ce qui est indiqué par défaut.</text:p>
      <text:h text:style-name="Heading_20_3" text:outline-level="3"><text:bookmark-start text:name="__RefHeading___preparation_du_fichier_d_importation_3"/><text:bookmark-start text:name="preparation_du_fichier_d_importation"/>Préparation du fichier d'importation<text:bookmark-end text:name="__RefHeading___preparation_du_fichier_d_importation_3"/><text:bookmark-end text:name="preparation_du_fichier_d_importation"/></text:h>
      <text:p text:style-name="Text_20_body"><text:span text:style-name="Strong_20_Emphasis">1. À partir d'un fichier type tableur,</text:span> on recueille les informations d'identification de la manière suivante :
<draw:frame draw:style-name="mediacenter" draw:name="2" text:anchor-type="paragraph" draw:z-index="2" svg:width="10.583333333333cm" svg:height="4.7385307781649cm"><draw:image xlink:href="Pictures/54360666b05f2644f44597aaca63b135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Firstname =</text:span> prénom<text:span text:style-name="Strong_20_Emphasis">Lastname =</text:span> nom de famille </text:p>
          </table:table-cell>
        </table:table-row>
      </table:table>
      <text:p text:style-name="Text_20_body"><text:span text:style-name="Strong_20_Emphasis">2. Ouvrir ce fichier avec LibreOffice Calc.</text:span></text:p>
      <text:p text:style-name="Text_20_body">puis l'<text:span text:style-name="Strong_20_Emphasis">“enregistrer sous”</text:span> <text:span text:style-name="Strong_20_Emphasis">Texte CSV (*.csv)</text:span> et en cohérence avec les éléments du fichier :</text:p>
      <text:list text:style-name="List_20_1" text:continue-numbering="false">
        <text:list-item>
          <text:p text:style-name="LastListParagraph_List_20_1_Content_First"> Une fenêtre s'affiche : <text:span text:style-name="Strong_20_Emphasis">valider l'utilisation du format Texte CSV :</text:span> </text:p>
        </text:list-item>
      </text:list>
      <text:p text:style-name="Text_20_body"><draw:frame draw:style-name="mediacenter" draw:name="4" text:anchor-type="paragraph" draw:z-index="4" svg:width="10.583333333333cm" svg:height="4.3786332714904cm"><draw:image xlink:href="Pictures/eba1ae3e93d46efa1348dff3aa369e13.png" xlink:type="simple" xlink:show="embed" xlink:actuate="onLoad"/></draw:frame></text:p>
      <text:list text:style-name="List_20_1" text:continue-numbering="false">
        <text:list-item>
          <text:p text:style-name="LastListParagraph_List_20_1_Content_First"> Une seconde fenêtre permet d'<text:span text:style-name="Strong_20_Emphasis">ajuster la cohérence des séparateurs</text:span> choisis dans le fichier avec ensuite la plateforme. </text:p>
        </text:list-item>
      </text:list>
      <text:p text:style-name="Text_20_body">Conserver les éléments tels qu'indiqués ci-dessous :
<draw:frame draw:style-name="mediacenter" draw:name="5" text:anchor-type="paragraph" draw:z-index="5" svg:width="10.583333333333cm" svg:height="5.7763239875389cm"><draw:image xlink:href="Pictures/049cbe678193e4a694fb0d876d6b69c8.png" xlink:type="simple" xlink:show="embed" xlink:actuate="onLoad"/></draw:frame>
Fermer le fichier.</text:p>
      <text:p text:style-name="Text_20_body"><text:span text:style-name="Strong_20_Emphasis">3. Finalisation du fichier . csv</text:span></text:p>
      <text:p text:style-name="Text_20_body">L'étape précédente a permis de créer le fichier .csv suivant :</text:p>
      <text:p text:style-name="Text_20_body"><draw:frame draw:style-name="mediacenter" draw:name="6" text:anchor-type="paragraph" draw:z-index="6" svg:width="10.583333333333cm" svg:height="2.8603603603604cm"><draw:image xlink:href="Pictures/4b220910c91e7ee9c078fd8272ce6a7c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Repérer les caractères spéciaux</text:span> tels de les <text:span text:style-name="Strong_20_Emphasis">é</text:span> ou <text:span text:style-name="Strong_20_Emphasis">É</text:span>  ou les <text:span text:style-name="Strong_20_Emphasis">espaces en trop</text:span> dans les adresses mail (possible avec la fonction rechercher/remplacer) et corriger.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7" text:anchor-type="as-char" draw:z-index="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Remarque</text:span>Cette correction peut être faite aux étapes précédentes de collecte des informations.</text:p>
          </table:table-cell>
        </table:table-row>
      </table:table>
      <text:list text:style-name="List_20_1" text:continue-numbering="false">
        <text:list-item>
          <text:p text:style-name="LastListParagraph_List_20_1_Content_First"> Après enregistrement, le fichier peut être déposé dans la fenêtre de dépôt.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8" text:anchor-type="as-char" draw:z-index="8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<text:span text:style-name="Strong_20_Emphasis">Attention !</text:span>Il est possible d'avoir un message d'erreur à l'importation.</text:p>
            <text:p text:style-name="Text_20_body">Cela peut provenir d'un nombre trop important de comptes, il faudra alors <text:span text:style-name="Strong_20_Emphasis">scinder le fichier.</text:span></text:p>
            <text:p text:style-name="Text_20_body">Par exemple, un fichier avec 75 lignes ne passe pas tandis qu'un fichier avec 39 lignes se dépose correctement.</text:p>
            <text:p text:style-name="Text_20_body"><text:span text:style-name="Emphasis">(Cette indication peut ne plus être d'actualité)</text:span></text:p>
          </table:table-cell>
        </table:table-row>
      </table:table>
      <text:p text:style-name="Text_20_body">Les utilisateurs sont créés.</text:p>
      <text:p text:style-name="Text_20_body"><text:span text:style-name="Strong_20_Emphasis">Procéder ensuite à l'inscription dans les espaces de cours :</text:span> Voir la section détaillée <text:span text:style-name="Strong_20_Emphasis">(Étape 2 sur la page suivante)</text:span> <text:a xlink:type="simple" xlink:href="https://webcemu.unicaen.fr/doku.php?id=moodle4:inscriptions:inscription_import" text:style-name="Internet_20_link" text:visited-style-name="Visited_20_Internet_20_Link">"inscription d'un utilisateur dans un espace de cours"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5::08:45</meta:creation-date>
    <dc:creator>Generated</dc:creator>
    <dc:date>2026-08-19T05::08:45</dc:date>
    <dc:language>en-US</dc:language>
    <meta:editing-cycles>1</meta:editing-cycles>
    <meta:editing-duration>PT0S</meta:editing-duration>
    <dc:title>moodle4:prelude_importation_utilisateur_sans_compte_numerique_prelude</dc:title>
  </office:meta>
</office:document-meta>
</file>