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87af1d627bd0b2d149410caaac1fbf.png"/>
  <manifest:file-entry manifest:media-type="image/png" manifest:full-path="Pictures/d68c8058a41d99a56cef6588b7e1ccf7.png"/>
  <manifest:file-entry manifest:media-type="image/png" manifest:full-path="Pictures/14679dfd6692f1988bd7758d2aefa19b.png"/>
  <manifest:file-entry manifest:media-type="image/png" manifest:full-path="Pictures/458d2a164636fbe7ae5729465893d7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oodle4:prelude_ajouter_utilisateur_sans_compte_numerique_prelude"/><text:bookmark-start text:name="__RefHeading___contexte_1"/><text:bookmark-start text:name="contexte"/>Contexte<text:bookmark-end text:name="__RefHeading___contexte_1"/><text:bookmark-end text:name="contexte"/></text:h>
      <text:p text:style-name="Text_20_body"><text:span text:style-name="Strong_20_Emphasis">La plateforme Prélude</text:span> présente la spécificité de pouvoir donner accès, à un utilisateur, aux différents éléments qu'elle propose, sans identification par compte numérique.</text:p>
      <text:p text:style-name="Text_20_body">L'interface de connexion présente deux accès, <text:span text:style-name="Strong_20_Emphasis">l'un pour accéder en réalisant une connexion</text:span> et l'autre en accès direct à la rubrique orientation :</text:p>
      <text:p text:style-name="Text_20_body"><draw:frame draw:style-name="media" draw:name="0" text:anchor-type="as-char" draw:z-index="0" svg:width="10.583333333333cm" style:rel-width="100%" svg:height="5.9545059151009cm" style:rel-height="scale"><draw:image xlink:href="Pictures/2187af1d627bd0b2d149410caaac1fbf.png" xlink:type="simple" xlink:show="embed" xlink:actuate="onLoad"/></draw:frame></text:p>
      <text:p text:style-name="Text_20_body">En cliquant sur <text:span text:style-name="Strong_20_Emphasis">“Je me connecte”,</text:span> l'utilisateur accède aux différents modes de connexion disponibles :</text:p>
      <text:p text:style-name="Text_20_body"><draw:frame draw:style-name="media" draw:name="1" text:anchor-type="as-char" draw:z-index="1" svg:width="10.583333333333cm" svg:height="13.788269550749cm"><draw:image xlink:href="Pictures/d68c8058a41d99a56cef6588b7e1ccf7.png" xlink:type="simple" xlink:show="embed" xlink:actuate="onLoad"/></draw:frame></text:p>
      <text:list text:style-name="Numbering_20_1" text:continue-numbering="false">
        <text:list-item>
          <text:p text:style-name="Numbering_20_1_Content_First"> Le premier espace permet de se connecter à l'aide <text:span text:style-name="Strong_20_Emphasis">d'un identifiant et d'un mot de passe ;</text:span></text:p>
        </text:list-item>
        <text:list-item>
          <text:p text:style-name="Numbering_20_1_Content"> Le second espace permet de faire une <text:span text:style-name="Strong_20_Emphasis">auto-inscription</text:span> en créant soi-même son compte avec une adresse mail personnelle ;</text:p>
        </text:list-item>
        <text:list-item>
          <text:p text:style-name="Numbering_20_1_Content_Last"> Et la troisième source d'accès permet d'“Accéder en tant qu'anonyme”.</text:p>
        </text:list-item>
      </text:list>
      <text:h text:style-name="Heading_20_2" text:outline-level="2"><text:bookmark-start text:name="__RefHeading___ajouter_un_utilisateur_creation_d_un_utilisateur_2"/><text:bookmark-start text:name="ajouter_un_utilisateur_creation_d_un_utilisateur"/>Ajouter un utilisateur (création d'un utilisateur)<text:bookmark-end text:name="__RefHeading___ajouter_un_utilisateur_creation_d_un_utilisateur_2"/><text:bookmark-end text:name="ajouter_un_utilisateur_creation_d_un_utilisateur"/></text:h>
      <text:p text:style-name="Text_20_body">Afin de donner accès aux utilisateurs avec la première méthode en utilisant une adresse personnelle, il est nécessaire que l'administrateur crée l'utilisateur.</text:p>
      <text:list text:style-name="List_20_1" text:continue-numbering="false">
        <text:list-item>
          <text:p text:style-name="List_20_1_Content_First"> La création de l'utilisateur se fait dans le menu <text:span text:style-name="Strong_20_Emphasis">“Administration du site”,</text:span></text:p>
        </text:list-item>
        <text:list-item>
          <text:p text:style-name="List_20_1_Content"> puis en ouvrant le menu <text:span text:style-name="Strong_20_Emphasis">“Utilisateurs”</text:span></text:p>
        </text:list-item>
        <text:list-item>
          <text:p text:style-name="List_20_1_Content_Last"> et en cliquant sur <text:span text:style-name="Strong_20_Emphasis">“Ajouter un utilisateur”.</text:span></text:p>
        </text:list-item>
      </text:list>
      <text:p text:style-name="Text_20_body"><draw:frame draw:style-name="media" draw:name="2" text:anchor-type="as-char" draw:z-index="2" svg:width="10.583333333333cm" svg:height="9.437802907916cm"><draw:image xlink:href="Pictures/14679dfd6692f1988bd7758d2aefa19b.png" xlink:type="simple" xlink:show="embed" xlink:actuate="onLoad"/></draw:frame></text:p>
      <text:p text:style-name="Text_20_body">Il faut alors remplir un formulaire en renseignant les différents champs et notamment ceux marqués par un point d'exclamation dans un rond rouge. </text:p>
      <text:p text:style-name="Text_20_body"><draw:frame draw:style-name="medialeft" draw:name="3" text:anchor-type="paragraph" draw:z-index="3" svg:width="10.583333333333cm" svg:height="18.274041937816cm"><draw:image xlink:href="Pictures/458d2a164636fbe7ae5729465893d789.png" xlink:type="simple" xlink:show="embed" xlink:actuate="onLoad"/></draw:frame></text:p>
      <text:p text:style-name="Text_20_body">1. Nom d'utilisateur : à convenance de l'administrateur (un numéro dans une liste, un nom, autre)</text:p>
      <text:p text:style-name="Text_20_body">2. Choisir une méthode d'authentification : <text:span text:style-name="Strong_20_Emphasis">“Comptes manuels”</text:span></text:p>
      <text:p text:style-name="Text_20_body">3. Compte suspendu : <text:span text:style-name="Strong_20_Emphasis">ne pas cocher</text:span></text:p>
      <text:p text:style-name="Text_20_body">4. Générer le mot de passe et informer l'utilisateur : <text:span text:style-name="Strong_20_Emphasis">recommandé</text:span> de cocher cette fonction (l'utilisateur recevra un message du système contenant ces deux informations). <text:span text:style-name="Strong_20_Emphasis">Si cette case n'est pas cochée</text:span> il est alors possible de définir pour l'utilisateur un mot de passe (utile en cas de personnes ayant de grosses difficultés avec l'outil informatique), et ensuite de le lui transmettre en l'accompagnant d'un mail pour lui expliquer la procédure de connexion.</text:p>
      <text:p text:style-name="Text_20_body">5. Nouveau mot de passe : <text:span text:style-name="Strong_20_Emphasis">ne pas remplir</text:span> si la case précédente est cochée</text:p>
      <text:p text:style-name="Text_20_body">6. Imposer le changement du mot de passe : <text:span text:style-name="Strong_20_Emphasis">ne pas cocher</text:span> si la case précédemment citée est cochée</text:p>
      <text:p text:style-name="Text_20_body">7. Prénom : <text:span text:style-name="Strong_20_Emphasis">compléter</text:span></text:p>
      <text:p text:style-name="Text_20_body">8. Nom : <text:span text:style-name="Strong_20_Emphasis">compléter</text:span></text:p>
      <text:p text:style-name="Text_20_body">9. Adresse de courriel : <text:span text:style-name="Strong_20_Emphasis">compléter avec l'adresse personnelle</text:span><text:span text:style-name="Strong_20_Emphasis">Gras</text:span></text:p>
      <text:p text:style-name="Text_20_body">10. Affichage de l'adresse de courriel : à convenance</text:p>
      <text:p text:style-name="Text_20_body">11. Les champs suivants peuvent être complétés ultérieurement par les utilisateurs eux-mêmes </text:p>
      <text:p text:style-name="Text_20_body">Valider les informations en cliquant sur <text:span text:style-name="Strong_20_Emphasis">“Créer utilisateur”</text:span> tout en bas du formulaire.</text:p>
      <text:p text:style-name="Text_20_body">Après la création d'un utilisateur il est nécessaire de <text:span text:style-name="Strong_20_Emphasis">procéder à son inscription dans les espaces concernés</text:span> ou de lui indiquer de réaliser son auto-inscription aux modules le concernant.</text:p>
      <text:p text:style-name="Text_20_body">Il est fortement recommandé d'<text:span text:style-name="Strong_20_Emphasis">associer au mail automatique (génération du mot de passe) un mail d'invitation à se connecter indiquant l'adresse de la plateforme</text:span> et toute autre recommandation personnalisée.</text:p>
      <text:h text:style-name="Heading_20_2" text:outline-level="2"><text:bookmark-start text:name="__RefHeading___inscription_d_utilisateurs_3"/><text:bookmark-start text:name="inscription_d_utilisateurs"/>Inscription d'utilisateurs<text:bookmark-end text:name="__RefHeading___inscription_d_utilisateurs_3"/><text:bookmark-end text:name="inscription_d_utilisateurs"/></text:h>
      <text:p text:style-name="Text_20_body"><text:a xlink:type="simple" xlink:href="https://webcemu.unicaen.fr/doku.php?id=moodle4:inscriptions_manuelles" text:style-name="Internet_20_link" text:visited-style-name="Visited_20_Internet_20_Link">Voir la section détaillé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4::25:20</meta:creation-date>
    <dc:creator>Generated</dc:creator>
    <dc:date>2026-08-18T14::25:20</dc:date>
    <dc:language>en-US</dc:language>
    <meta:editing-cycles>1</meta:editing-cycles>
    <meta:editing-duration>PT0S</meta:editing-duration>
    <dc:title>moodle4:prelude_ajouter_utilisateur_sans_compte_numerique_prelude</dc:title>
  </office:meta>
</office:document-meta>
</file>