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9edcb3232471d5daa6c1bd5fd49bfc.png"/>
  <manifest:file-entry manifest:media-type="image/png" manifest:full-path="Pictures/3df642e4f1bc6947e0197dce9fcc24ff.png"/>
  <manifest:file-entry manifest:media-type="image/png" manifest:full-path="Pictures/3f458ace026a56ab6656343469d0c3af.png"/>
  <manifest:file-entry manifest:media-type="image/png" manifest:full-path="Pictures/32ca1f8a83db1df5985831070a81e77c.png"/>
  <manifest:file-entry manifest:media-type="image/png" manifest:full-path="Pictures/f4c3367775971d2eeb4ba9668a3dfe3f.png"/>
  <manifest:file-entry manifest:media-type="image/png" manifest:full-path="Pictures/0865b1490b84cc898e72edb2022fd133.png"/>
  <manifest:file-entry manifest:media-type="image/png" manifest:full-path="Pictures/94004938def0b6967b8c896534f42477.png"/>
  <manifest:file-entry manifest:media-type="image/png" manifest:full-path="Pictures/56eab2e3cad33e03c83a03846333a182.png"/>
  <manifest:file-entry manifest:media-type="image/png" manifest:full-path="Pictures/5ad24ea9cfd131c7a217923eae44fdf2.png"/>
  <manifest:file-entry manifest:media-type="image/png" manifest:full-path="Pictures/1166f428831d5f590497a9edd79cc1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panier_dactivites"/><text:bookmark-start text:name="__RefHeading___reutiliser_des_activites_ressources_ou_sections_a_l_aide_du_panier_d_activites_1"/><text:bookmark-start text:name="reutiliser_des_activites_ressources_ou_sections_a_l_aide_du_panier_d_activites"/>Réutiliser des activités, ressources ou sections à l'aide du "Panier d'activités"<text:bookmark-end text:name="__RefHeading___reutiliser_des_activites_ressources_ou_sections_a_l_aide_du_panier_d_activites_1"/><text:bookmark-end text:name="reutiliser_des_activites_ressources_ou_sections_a_l_aide_du_panier_d_activites"/></text:h>
      <text:p text:style-name="Text_20_body">Le bloc “Panier d'activités” permet de stocker dans un panier virtuel des ressources et activités afin de les utiliser dans plusieurs espaces de cours.</text:p>
      <text:p text:style-name="Text_20_body">Tutoriel vidéo : <text:a xlink:type="simple" xlink:href="https://pod.unicaen.fr/video/1222-copier-coller-le-kit-examen-pre-parametre/" text:style-name="Internet_20_link" text:visited-style-name="Visited_20_Internet_20_Link">https://pod.unicaen.fr/video/1222-copier-coller-le-kit-examen-pre-parametre/</text:a></text:p>
      <text:h text:style-name="Heading_20_2" text:outline-level="2"><text:bookmark-start text:name="__RefHeading___etape_1activer_le_mode_edition_2"/><text:bookmark-start text:name="etape_1activer_le_mode_edition"/>Étape 1 : activer le mode édition<text:bookmark-end text:name="__RefHeading___etape_1activer_le_mode_edition_2"/><text:bookmark-end text:name="etape_1activer_le_mode_edition"/></text:h>
      <text:p text:style-name="Text_20_body">Se rendre dans l'espace de cours où se trouve la ressource ou activité à copier.
En haut à droite de la page, cliquer sur le bouton gris <text:span text:style-name="Strong_20_Emphasis">“Activer le mode édition”</text:span>.</text:p>
      <text:p text:style-name="Text_20_body"><draw:frame draw:style-name="media" draw:name="0" text:anchor-type="as-char" draw:z-index="0" svg:width="26.458333333333cm" style:rel-width="100%" svg:height="12.867105263158cm" style:rel-height="scale"><draw:image xlink:href="Pictures/0e9edcb3232471d5daa6c1bd5fd49bfc.png" xlink:type="simple" xlink:show="embed" xlink:actuate="onLoad"/></draw:frame></text:p>
      <text:h text:style-name="Heading_20_2" text:outline-level="2"><text:bookmark-start text:name="__RefHeading___etape_2ajouter_le_bloc_panier_d_activites_3"/><text:bookmark-start text:name="etape_2ajouter_le_bloc_panier_d_activites"/>Étape 2 : ajouter le bloc "panier d'activités"<text:bookmark-end text:name="__RefHeading___etape_2ajouter_le_bloc_panier_d_activites_3"/><text:bookmark-end text:name="etape_2ajouter_le_bloc_panier_d_activites"/></text:h>
      <text:p text:style-name="Text_20_body">Sur la droite de l'écran, cliquer sur le menu déroulant de la partie <text:span text:style-name="Strong_20_Emphasis">“Ajouter un bloc”</text:span> et sélectionner <text:span text:style-name="Strong_20_Emphasis">“Panier d'activités”</text:span>.</text:p>
      <text:p text:style-name="Text_20_body"><draw:frame draw:style-name="media" draw:name="1" text:anchor-type="as-char" draw:z-index="1" svg:width="26.458333333333cm" style:rel-width="100%" svg:height="13.438268352652cm" style:rel-height="scale"><draw:image xlink:href="Pictures/3df642e4f1bc6947e0197dce9fcc24ff.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Une fois que le bloc “Panier d'activités” est ajouté à un espace de cours, le bloc restera disponible dans cet espace de cours à chaque connexion.</text:p>
          </table:table-cell>
        </table:table-row>
      </table:table>
      <text:p text:style-name="Text_20_body">Une icône représentant un <text:span text:style-name="Strong_20_Emphasis">panier rouge</text:span> s'affiche à droite du titre de chaque section, ainsi que de chaque ressource et activité.</text:p>
      <text:p text:style-name="Text_20_body"><draw:frame draw:style-name="media" draw:name="3" text:anchor-type="as-char" draw:z-index="3" svg:width="21.166666666667cm" style:rel-width="100%" svg:height="12.770486451192cm" style:rel-height="scale"><draw:image xlink:href="Pictures/32ca1f8a83db1df5985831070a81e77c.png" xlink:type="simple" xlink:show="embed" xlink:actuate="onLoad"/></draw:frame></text:p>
      <text:h text:style-name="Heading_20_2" text:outline-level="2"><text:bookmark-start text:name="__RefHeading___etape_3copier_l_activite_ou_la_ressource_dans_le_panier_d_activite_4"/><text:bookmark-start text:name="etape_3copier_l_activite_ou_la_ressource_dans_le_panier_d_activite"/>Étape 3 : copier l'activité ou la ressource dans le panier d'activité<text:bookmark-end text:name="__RefHeading___etape_3copier_l_activite_ou_la_ressource_dans_le_panier_d_activite_4"/><text:bookmark-end text:name="etape_3copier_l_activite_ou_la_ressource_dans_le_panier_d_activite"/></text:h>
      <text:p text:style-name="Text_20_body">Cliquer sur le <text:span text:style-name="Strong_20_Emphasis">panier</text:span> correspondant à la section, ressource ou activité à copier.</text:p>
      <text:p text:style-name="Text_20_body"><draw:frame draw:style-name="media" draw:name="4" text:anchor-type="as-char" draw:z-index="4" svg:width="21.166666666667cm" style:rel-width="100%" svg:height="2.5098814229249cm" style:rel-height="scale"><draw:image xlink:href="Pictures/f4c3367775971d2eeb4ba9668a3dfe3f.png" xlink:type="simple" xlink:show="embed" xlink:actuate="onLoad"/></draw:frame></text:p>
      <text:p text:style-name="Text_20_body"><text:span text:style-name="Strong_20_Emphasis">Décocher la case “Voulez vous copier les données utilisateur ? (Ex. données de glossaire/wiki/base de données)“</text:span>. Font exception, les activités “Base de données”, “Glossaire” et “Wiki”.</text:p>
      <text:p text:style-name="Text_20_body">Cliquer sur le bouton gris <text:span text:style-name="Strong_20_Emphasis">“Confirmer”</text:span>.</text:p>
      <text:p text:style-name="Text_20_body"><draw:frame draw:style-name="media" draw:name="5" text:anchor-type="as-char" draw:z-index="5" svg:width="15.875cm" svg:height="5.9450910931174cm"><draw:image xlink:href="Pictures/0865b1490b84cc898e72edb2022fd133.png" xlink:type="simple" xlink:show="embed" xlink:actuate="onLoad"/></draw:frame></text:p>
      <text:h text:style-name="Heading_20_2" text:outline-level="2"><text:bookmark-start text:name="__RefHeading___etape_4ajouter_le_bloc_panier_d_activites_dans_le_cours_cible_5"/><text:bookmark-start text:name="etape_4ajouter_le_bloc_panier_d_activites_dans_le_cours_cible"/>Étape 4 : ajouter le bloc "Panier d'activités" dans le cours cible<text:bookmark-end text:name="__RefHeading___etape_4ajouter_le_bloc_panier_d_activites_dans_le_cours_cible_5"/><text:bookmark-end text:name="etape_4ajouter_le_bloc_panier_d_activites_dans_le_cours_cible"/></text:h>
      <text:p text:style-name="Text_20_body">Se rendre dans l'espace de cours où doit être copiée la section, ressource ou activité.</text:p>
      <text:p text:style-name="Text_20_body">En haut à droite de la page, cliquer sur le bouton gris <text:span text:style-name="Strong_20_Emphasis">“Activer le mode édition”</text:span>.</text:p>
      <text:p text:style-name="Text_20_body">Si le bloc “panier d'activités” n'est pas ajouté : sur la droite de l'écran, cliquer sur le menu déroulant de la partie <text:span text:style-name="Strong_20_Emphasis">“Ajouter un bloc”</text:span> et sélectionner <text:span text:style-name="Strong_20_Emphasis">“Panier d'activités”</text:span>.</text:p>
      <text:h text:style-name="Heading_20_2" text:outline-level="2"><text:bookmark-start text:name="__RefHeading___etape_5coller_l_activite_ou_la_ressource_dans_le_cours_cible_6"/><text:bookmark-start text:name="etape_5coller_l_activite_ou_la_ressource_dans_le_cours_cible"/>Étape 5 : coller l'activité ou la ressource dans le cours cible<text:bookmark-end text:name="__RefHeading___etape_5coller_l_activite_ou_la_ressource_dans_le_cours_cible_6"/><text:bookmark-end text:name="etape_5coller_l_activite_ou_la_ressource_dans_le_cours_cible"/></text:h>
      <text:p text:style-name="Text_20_body">Dans le bloc “Panier d'activités”, sélectionner la section, activité ou ressource à coller en cliquant sur l'icône située tout à droite et représentant <text:span text:style-name="Strong_20_Emphasis">deux fichiers superposés</text:span>.</text:p>
      <text:p text:style-name="Text_20_body"><draw:frame draw:style-name="media" draw:name="6" text:anchor-type="as-char" draw:z-index="6" svg:width="7.9375cm" svg:height="16.808823529412cm"><draw:image xlink:href="Pictures/94004938def0b6967b8c896534f42477.png" xlink:type="simple" xlink:show="embed" xlink:actuate="onLoad"/></draw:frame></text:p>
      <text:p text:style-name="Text_20_body">Sélectionner la section dans laquelle la section*, activité ou ressource doit être collée en cliquant <text:span text:style-name="Strong_20_Emphasis">dans le cadre dessiné en pointillés</text:span> et au milieu duquel se trouve une flèche pointant vers le bas.</text:p>
      <text:p text:style-name="Text_20_body"><draw:frame draw:style-name="media" draw:name="7" text:anchor-type="as-char" draw:z-index="7" svg:width="21.166666666667cm" style:rel-width="100%" svg:height="8.0141525141525cm" style:rel-height="scale"><draw:image xlink:href="Pictures/56eab2e3cad33e03c83a03846333a182.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règle générale, il est préférable de ne pas fusionner le contenu de la section copiée avec celle d'une section de l'espace de cours cible.
Pour cela, avant de coller la section copiée, ajouter une nouvelle section en cliquant sur <text:span text:style-name="Strong_20_Emphasis">“Ajouter des sections”</text:span> en bas à droite de l'espace de cours.</text:p>
          </table:table-cell>
        </table:table-row>
      </table:table>
      <text:p text:style-name="Text_20_body">La section, ressource ou activité est collée à l'endroit indiqué.</text:p>
      <text:p text:style-name="Text_20_body"><draw:frame draw:style-name="media" draw:name="9" text:anchor-type="as-char" draw:z-index="9" svg:width="26.458333333333cm" style:rel-width="100%" svg:height="6.1441373893173cm" style:rel-height="scale"><draw:image xlink:href="Pictures/1166f428831d5f590497a9edd79cc17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3::16:13</meta:creation-date>
    <dc:creator>Generated</dc:creator>
    <dc:date>2026-08-18T13::16:13</dc:date>
    <dc:language>en-US</dc:language>
    <meta:editing-cycles>1</meta:editing-cycles>
    <meta:editing-duration>PT0S</meta:editing-duration>
    <dc:title>moodle4:panier_dactivites</dc:title>
  </office:meta>
</office:document-meta>
</file>