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6eebff6979cf4949c0dd258e7e4d46e.png"/>
  <manifest:file-entry manifest:media-type="image/png" manifest:full-path="Pictures/e9110960471b29d89b7ff883ee20e7b5.png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mes_cours"/><text:bookmark-start text:name="__RefHeading___mes_cours_1"/><text:bookmark-start text:name="mes_cours"/>Mes cours<text:bookmark-end text:name="__RefHeading___mes_cours_1"/><text:bookmark-end text:name="mes_cours"/></text:h>
      <text:p text:style-name="Text_20_body">La page <text:span text:style-name="Strong_20_Emphasis">Mes cours</text:span> permet d'avoir une vue d'ensemble des cours auxquels on est inscrit.
Une fonction de filtre permet un affichage partiel des cours suivant leur <text:a xlink:type="simple" xlink:href="https://webcemu.unicaen.fr/doku.php?id=moodle4_nouveautes:moodle4:parametrer_cours#rubrique_generaux" text:style-name="Internet_20_link" text:visited-style-name="Visited_20_Internet_20_Link">date d'ouverture et de fermeture</text:a> (en cours, à venir, passés) ou leur statut de favori.</text:p>
      <text:p text:style-name="Text_20_body"><draw:frame draw:style-name="media" draw:name="0" text:anchor-type="as-char" draw:z-index="0" svg:width="28.627916666667cm" style:rel-width="100%" svg:height="9.9747916666667cm" style:rel-height="scale"><draw:image xlink:href="Pictures/86eebff6979cf4949c0dd258e7e4d46e.png" xlink:type="simple" xlink:show="embed" xlink:actuate="onLoad"/></draw:frame></text:p>
      <text:p text:style-name="Text_20_body"><draw:frame draw:style-name="media" draw:name="1" text:anchor-type="as-char" draw:z-index="1" svg:width="9.2604166666667cm" svg:height="7.8845833333333cm"><draw:image xlink:href="Pictures/e9110960471b29d89b7ff883ee20e7b5.png" xlink:type="simple" xlink:show="embed" xlink:actuate="onLoad"/></draw:frame>
Le menu des vignettes, indiqué par trois points alignés verticalement, permet de marquer un cours comme favori.
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es cours cachés aux étudiants sont indiqués comme tels. Pour les afficher, voir <text:a xlink:type="simple" xlink:href="https://webcemu.unicaen.fr/doku.php?id=moodle4_nouveautes:moodle4:afficher_cours" text:style-name="Internet_20_link" text:visited-style-name="Visited_20_Internet_20_Link">ici</text:a>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2::36:53</meta:creation-date>
    <dc:creator>Generated</dc:creator>
    <dc:date>2026-08-20T02::36:53</dc:date>
    <dc:language>en-US</dc:language>
    <meta:editing-cycles>1</meta:editing-cycles>
    <meta:editing-duration>PT0S</meta:editing-duration>
    <dc:title>moodle4:mes_cours</dc:title>
  </office:meta>
</office:document-meta>
</file>