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0adaf4416aefe63da3ba983e3eeb9a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inscriptions"/><text:bookmark-start text:name="__RefHeading___inscriptions_des_utilisateurs_dans_les_cours_generalites_1"/><text:bookmark-start text:name="inscriptions_des_utilisateurs_dans_les_cours_generalites"/>Inscriptions des utilisateurs dans les cours (généralités)<text:bookmark-end text:name="__RefHeading___inscriptions_des_utilisateurs_dans_les_cours_generalites_1"/><text:bookmark-end text:name="inscriptions_des_utilisateurs_dans_les_cours_generalites"/></text:h>
      <text:p text:style-name="Text_20_body">Pour l’inscription des usagers dans les espaces de cours, il faut notamment distinguer :</text:p>
      <text:list text:style-name="List_20_1" text:continue-numbering="false">
        <text:list-item>
          <text:p text:style-name="List_20_1_Content_First"> la méthode d'inscription dans l'espace de cours (base de données, synchronisation de cohorte, manuelle, auto-inscription, etc.) ;</text:p>
        </text:list-item>
        <text:list-item>
          <text:p text:style-name="List_20_1_Content"> le rôle (enseignant, étudiant, tuteur, etc.) ;</text:p>
        </text:list-item>
        <text:list-item>
          <text:p text:style-name="List_20_1_Content"> le statut (actif, suspendu) ; </text:p>
        </text:list-item>
        <text:list-item>
          <text:p text:style-name="List_20_1_Content_Last"> les groupes (voir la documentation dédiée : <text:a xlink:type="simple" xlink:href="https://webcemu.unicaen.fr/doku.php?id=moodle4:inscriptions:gestion_des_groupes" text:style-name="Internet_20_link" text:visited-style-name="Visited_20_Internet_20_Link">Gestion des groupes</text:a>).</text:p>
        </text:list-item>
      </text:list>
      <text:h text:style-name="Heading_20_2" text:outline-level="2"><text:bookmark-start text:name="__RefHeading___les_methodes_d_inscription_2"/><text:bookmark-start text:name="les_methodes_d_inscription"/>Les méthodes d'inscription<text:bookmark-end text:name="__RefHeading___les_methodes_d_inscription_2"/><text:bookmark-end text:name="les_methodes_d_inscription"/></text:h>
      <text:p text:style-name="Text_20_body">Par défaut, plusieurs méthodes d'inscription sont activées :</text:p>
      <text:list text:style-name="List_20_1" text:continue-numbering="false">
        <text:list-item>
          <text:p text:style-name="List_20_1_Content_First"> <text:span text:style-name="Strong_20_Emphasis"><text:a xlink:type="simple" xlink:href="https://webcemu.unicaen.fr/doku.php?id=moodle4:inscriptions_manuelles" text:style-name="Internet_20_link" text:visited-style-name="Visited_20_Internet_20_Link">Inscription manuelle</text:a></text:span> Ecampus et Collegium Santé Normandie ;</text:p>
        </text:list-item>
        <text:list-item>
          <text:p text:style-name="List_20_1_Content"> <text:span text:style-name="Strong_20_Emphasis"><text:a xlink:type="simple" xlink:href="https://webcemu.unicaen.fr/doku.php?id=moodle4:faq_ecampus" text:style-name="Internet_20_link" text:visited-style-name="Visited_20_Internet_20_Link">Inscription automatique</text:a></text:span> : il s'agit de l'inscription automatisée des étudiants et enseignants à partir de APOGÉE et ADE  sur Ecampus ;</text:p>
        </text:list-item>
        <text:list-item>
          <text:p text:style-name="List_20_1_Content"> <text:span text:style-name="Strong_20_Emphasis"><text:a xlink:type="simple" xlink:href="https://webcemu.unicaen.fr/doku.php?id=moodle4:autoinscription" text:style-name="Internet_20_link" text:visited-style-name="Visited_20_Internet_20_Link">Auto-inscription</text:a></text:span> : en général désactivée par défaut - Ecampus et Collegium Santé Normandie ;</text:p>
        </text:list-item>
        <text:list-item>
          <text:p text:style-name="List_20_1_Content"> <text:span text:style-name="Strong_20_Emphasis"><text:a xlink:type="simple" xlink:href="https://webcemu.unicaen.fr/doku.php?id=moodle4:anonyme" text:style-name="Internet_20_link" text:visited-style-name="Visited_20_Internet_20_Link">Accès anonyme</text:a></text:span>  : en général désactivée par défaut - Ecampus et Collegium Santé Normandie ;</text:p>
        </text:list-item>
        <text:list-item>
          <text:p text:style-name="List_20_1_Content_Last"> <text:span text:style-name="Strong_20_Emphasis"><text:a xlink:type="simple" xlink:href="https://webcemu.unicaen.fr/doku.php?id=moodle4:cohortes" text:style-name="Internet_20_link" text:visited-style-name="Visited_20_Internet_20_Link">Synchronisation des cohortes</text:a></text:span> : une ou plusieurs cohortes sur tous les cours de Collegium Santé Normandie.</text:p>
        </text:list-item>
      </text:list>
      <text:p text:style-name="Text_20_body">Sauf “Base de données” qui peut seulement être désactivée (cachée),  toutes les autres  méthodes peuvent être supprimées (symbole poubelle) ou cachées (œil fermé = désactivé) et certaines sont paramétrables (icône engrenage).</text:p>
      <text:p text:style-name="Text_20_body">Vous pouvez ajouter d'autres méthodes : <text:span text:style-name="Strong_20_Emphasis"><text:a xlink:type="simple" xlink:href="https://webcemu.unicaen.fr/doku.php?id=moodle4:metacours" text:style-name="Internet_20_link" text:visited-style-name="Visited_20_Internet_20_Link">liens méta-cours</text:a></text:span> et <text:span text:style-name="Strong_20_Emphasis"><text:a xlink:type="simple" xlink:href="https://webcemu.unicaen.fr/doku.php?id=moodle4:cohortes" text:style-name="Internet_20_link" text:visited-style-name="Visited_20_Internet_20_Link">synchronisation des cohortes</text:a></text:span>.</text:p>
      <text:p text:style-name="Text_20_body">Pour connaître les méthodes d'inscription utilisées dans votre espace de cours, vous devez cliquer “Participants” puis sélectionner dans le menu déroulan “Méthodes d'inscription”.</text:p>
      <text:p text:style-name="Text_20_body"><draw:frame draw:style-name="media" draw:name="0" text:anchor-type="as-char" draw:z-index="0" svg:width="48.656875cm" style:rel-width="100%" svg:height="10.95375cm" style:rel-height="scale"><draw:image xlink:href="Pictures/70adaf4416aefe63da3ba983e3eeb9a5.png" xlink:type="simple" xlink:show="embed" xlink:actuate="onLoad"/></draw:frame></text:p>
      <text:h text:style-name="Heading_20_2" text:outline-level="2"><text:bookmark-start text:name="__RefHeading___les_differents_roles_sur_moodle_3"/><text:bookmark-start text:name="les_differents_roles_sur_moodle"/>Les différents rôles sur Moodle<text:bookmark-end text:name="__RefHeading___les_differents_roles_sur_moodle_3"/><text:bookmark-end text:name="les_differents_roles_sur_moodle"/></text:h>
      <table:table table:style-name="Table">
        <table:table-column/>
        <table:table-column/>
        <table:table-column/>
        <table:table-column/>
        <table:table-row>
          <table:table-cell office:value-type="string" table:style-name="tablecell">
            <text:p text:style-name="tablealignleft">Rôle</text:p>
          </table:table-cell>
          <table:table-cell office:value-type="string" table:style-name="tablecell">
            <text:p text:style-name="tablealignleft">Permissions</text:p>
          </table:table-cell>
          <table:table-cell office:value-type="string" table:style-name="tablecell">
            <text:p text:style-name="tablealignleft">Nom du rôle dans Moodle (pour les fichiers .csv)</text:p>
          </table:table-cell>
          <table:table-cell office:value-type="string" table:style-name="tablecell"/>
        </table:table-row>
        <table:table-row>
          <table:table-cell office:value-type="string" table:style-name="tablecell">
            <text:p text:style-name="tablealignleft"> Étudiant                     </text:p>
          </table:table-cell>
          <table:table-cell office:value-type="string" table:style-name="tablecell">
            <text:p text:style-name="tablealignleft"> Il consulte ses cours, utilise les ressources mises à sa disposition, participe aux activités, communique avec ses enseignants, tuteurs et les autres étudiants inscrits dans le(s) même(s) cours que lui.</text:p>
          </table:table-cell>
          <table:table-cell office:value-type="string" table:style-name="tablecell">
            <text:p text:style-name="tablealignleft">student</text:p>
          </table:table-cell>
          <table:table-cell office:value-type="string" table:style-name="tablecell"/>
        </table:table-row>
        <table:table-row>
          <table:table-cell office:value-type="string" table:style-name="tablecell">
            <text:p text:style-name="tablealignleft"> Enseignant                   </text:p>
          </table:table-cell>
          <table:table-cell office:value-type="string" table:style-name="tablecell">
            <text:p text:style-name="tablealignleft"> Il a les droits de création, modification et suppression des ressources et des activités dans le cours. Ses droits lui permettent également  d'assurer le suivi et l'évaluation des activités de ses étudiants à  travers l'outil « Carnet des notes ». Il peut inscrire des enseignants, tuteurs, étudiants et invités au cours. Il autorise ou non l'accès des invités au cours. </text:p>
          </table:table-cell>
          <table:table-cell office:value-type="string" table:style-name="tablecell">
            <text:p text:style-name="tablealignleft">editingteacher</text:p>
          </table:table-cell>
          <table:table-cell office:value-type="string" table:style-name="tablecell"/>
        </table:table-row>
        <table:table-row>
          <table:table-cell office:value-type="string" table:style-name="tablecell">
            <text:p text:style-name="tablealignleft"> Enseignant  non éditeur      </text:p>
          </table:table-cell>
          <table:table-cell office:value-type="string" table:style-name="tablecell">
            <text:p text:style-name="tablealignleft"> Les enseignants non éditeurs peuvent enseigner dans leur cours et donner des notes aux étudiants, mais ne peuvent ni ajouter, ni modifier des  activités. Ils peuvent suivre l'activité des étudiants et répondre /  modérer les forums.</text:p>
          </table:table-cell>
          <table:table-cell office:value-type="string" table:style-name="tablecell">
            <text:p text:style-name="tablealignleft">teacher</text:p>
          </table:table-cell>
          <table:table-cell office:value-type="string" table:style-name="tablecell">
            <text:p text:style-name="tablealignleft">                                                                                                                                  </text:p>
          </table:table-cell>
        </table:table-row>
        <table:table-row>
          <table:table-cell office:value-type="string" table:style-name="tablecell">
            <text:p text:style-name="tablealignleft"> Tuteur                       </text:p>
          </table:table-cell>
          <table:table-cell office:value-type="string" table:style-name="tablecell">
            <text:p text:style-name="tablealignleft"> Ce rôle est équivalent à Enseignant non éditeur. Mais le tuteur, sur les activités paramétrées en mode “groupes séparés” (forums, devoirs, etc.), n’accédera qu'à ses groupes.</text:p>
          </table:table-cell>
          <table:table-cell office:value-type="string" table:style-name="tablecell">
            <text:p text:style-name="tablealignleft">tuteur</text:p>
          </table:table-cell>
          <table:table-cell office:value-type="string" table:style-name="tablecell"/>
        </table:table-row>
        <table:table-row>
          <table:table-cell office:value-type="string" table:style-name="tablecell">
            <text:p text:style-name="tablealignleft"> Gestionnaire                 </text:p>
          </table:table-cell>
          <table:table-cell office:value-type="string" table:style-name="tablecell">
            <text:p text:style-name="tablealignleft"> Ce rôle est généralement attribué à un coordonnateur d'une discipline ou d'un dispositif de formation accompagné. Il lui permet d'avoir une  visibilité sur l'ensemble des cours appartenant au dispositif.                                                                                                                                                                        </text:p>
          </table:table-cell>
          <table:table-cell office:value-type="string" table:style-name="tablecell"/>
          <table:table-cell office:value-type="string" table:style-name="tablecell"/>
        </table:table-row>
        <table:table-row>
          <table:table-cell office:value-type="string" table:style-name="tablecell">
            <text:p text:style-name="tablealignleft"> Assistant de  programme (IAE) </text:p>
          </table:table-cell>
          <table:table-cell office:value-type="string" table:style-name="tablecell">
            <text:p text:style-name="tablealignleft"> Les assistants de programme peuvent tout faire dans un cours, y compris  ajouter et modifier les activités et donner des notes aux étudiants  (mêmes droits que les enseignants).                                                                                                                                                                                                   </text:p>
          </table:table-cell>
          <table:table-cell office:value-type="string" table:style-name="tablecell"/>
          <table:table-cell office:value-type="string" table:style-name="tablecell"/>
        </table:table-row>
        <table:table-row>
          <table:table-cell office:value-type="string" table:style-name="tablecell">
            <text:p text:style-name="tablealignleft"> Administrateur               </text:p>
          </table:table-cell>
          <table:table-cell office:value-type="string" table:style-name="tablecell">
            <text:p text:style-name="tablealignleft"> Il administre la totalité de la plateforme.                                                                                                                                                                                                                                                                                                                             </text:p>
          </table:table-cell>
          <table:table-cell office:value-type="string" table:style-name="tablecell"/>
          <table:table-cell office:value-type="string" table:style-name="tablecell"/>
        </table:table-row>
      </table:table>
      <text:h text:style-name="Heading_20_2" text:outline-level="2"><text:bookmark-start text:name="__RefHeading___la_gestion_des_inscriptions_4"/><text:bookmark-start text:name="la_gestion_des_inscriptions"/>La gestion des inscriptions<text:bookmark-end text:name="__RefHeading___la_gestion_des_inscriptions_4"/><text:bookmark-end text:name="la_gestion_des_inscriptions"/></text:h>
      <text:p text:style-name="Text_20_body">Une page dédiée à la gestion des inscriptions est disponible : <text:a xlink:type="simple" xlink:href="https://webcemu.unicaen.fr/doku.php?id=moodle4:inscriptions:gestion_inscriptions_cours" text:style-name="Internet_20_link" text:visited-style-name="Visited_20_Internet_20_Link">Gérer les inscriptions des utilisateurs (étudiants et enseignants) d'un espace de cours</text:a></text:p>
      <text:p text:style-name="Text_20_body">Plusieurs documentations viennent préciser des actions spécifiques : </text:p>
      <text:list text:style-name="List_20_1" text:continue-numbering="false">
        <text:list-item>
          <text:p text:style-name="List_20_1_Content_First"> <text:a xlink:type="simple" xlink:href="https://webcemu.unicaen.fr/doku.php?id=moodle4:export_liste_etudiant" text:style-name="Internet_20_link" text:visited-style-name="Visited_20_Internet_20_Link">Exporter une liste d'étudiants d'un cours Moodle</text:a></text:p>
        </text:list-item>
        <text:list-item>
          <text:p text:style-name="List_20_1_Content"> <text:a xlink:type="simple" xlink:href="https://webcemu.unicaen.fr/doku.php?id=moodle4:inscriptions:inscription_import" text:style-name="Internet_20_link" text:visited-style-name="Visited_20_Internet_20_Link">Inscription des utilisateurs en lots dans UN espace de cours (avec un fichier .csv)</text:a></text:p>
        </text:list-item>
        <text:list-item>
          <text:p text:style-name="List_20_1_Content"> <text:a xlink:type="simple" xlink:href="https://webcemu.unicaen.fr/doku.php?id=moodle4:inscriptions:inscription_en_lots" text:style-name="Internet_20_link" text:visited-style-name="Visited_20_Internet_20_Link">Inscrire des utilisateurs en lots dans PLUSIEURS espaces de cours (avec un fichier .csv)</text:a></text:p>
        </text:list-item>
        <text:list-item>
          <text:p text:style-name="List_20_1_Content_Last"> <text:a xlink:type="simple" xlink:href="https://webcemu.unicaen.fr/doku.php?id=moodle4:inscriptions:renouvellement_inscriptions_manuelles" text:style-name="Internet_20_link" text:visited-style-name="Visited_20_Internet_20_Link">Renouveler des inscriptions de type auto-inscription ou inscription manuelle</text:a></text:p>
        </text:list-item>
      </text:list>
      <text:h text:style-name="Heading_20_2" text:outline-level="2"><text:bookmark-start text:name="__RefHeading___la_gestion_des_groupes_5"/><text:bookmark-start text:name="la_gestion_des_groupes"/>La gestion des groupes<text:bookmark-end text:name="__RefHeading___la_gestion_des_groupes_5"/><text:bookmark-end text:name="la_gestion_des_groupes"/></text:h>
      <text:p text:style-name="Text_20_body">Se reporter à la page dédiée : <text:a xlink:type="simple" xlink:href="https://webcemu.unicaen.fr/doku.php?id=moodle4:inscriptions:gestion_des_groupes" text:style-name="Internet_20_link" text:visited-style-name="Visited_20_Internet_20_Link">Gestion des groupe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09T14::40:35</meta:creation-date>
    <dc:creator>Generated</dc:creator>
    <dc:date>2026-08-09T14::40:35</dc:date>
    <dc:language>en-US</dc:language>
    <meta:editing-cycles>1</meta:editing-cycles>
    <meta:editing-duration>PT0S</meta:editing-duration>
    <dc:title>moodle4:inscriptions</dc:title>
  </office:meta>
</office:document-meta>
</file>