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1fe455f20ea9ab19de3f62b1619b6c1.png"/>
  <manifest:file-entry manifest:media-type="image/png" manifest:full-path="Pictures/e8df0e7a6514c56d843fcb885aed0f11.png"/>
  <manifest:file-entry manifest:media-type="image/png" manifest:full-path="Pictures/f303fd9afdb6dcb7871ff2f907ed0f5e.png"/>
  <manifest:file-entry manifest:media-type="image/png" manifest:full-path="Pictures/9d64a3248f7d78d412623d4720e1e88f.png"/>
  <manifest:file-entry manifest:media-type="image/png" manifest:full-path="Pictures/97091246816cebce6e934e690830364a.png"/>
  <manifest:file-entry manifest:media-type="image/png" manifest:full-path="Pictures/68fa7c5594666c5afb85e47ca550e4ca.png"/>
  <manifest:file-entry manifest:media-type="image/png" manifest:full-path="Pictures/1880eeb09da4bc4859ed85fbcfb3484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inscriptions:renouvellement_inscriptions_manuelles"/><text:bookmark-start text:name="__RefHeading___renouveler_des_inscriptions_de_type_auto-inscription_ou_inscription_manuelle_1"/><text:bookmark-start text:name="renouveler_des_inscriptions_de_type_auto-inscription_ou_inscription_manuelle"/>Renouveler des inscriptions de type auto-inscription ou inscription manuelle<text:bookmark-end text:name="__RefHeading___renouveler_des_inscriptions_de_type_auto-inscription_ou_inscription_manuelle_1"/><text:bookmark-end text:name="renouveler_des_inscriptions_de_type_auto-inscription_ou_inscription_manuelle"/></text:h>
      <text:h text:style-name="Heading_20_2" text:outline-level="2"><text:bookmark-start text:name="__RefHeading___usage_2"/><text:bookmark-start text:name="usage"/>Usage<text:bookmark-end text:name="__RefHeading___usage_2"/><text:bookmark-end text:name="usage"/></text:h>
      <text:p text:style-name="Text_20_body">Dans certains espaces de cours, notamment les espaces de cours complémentaires sur ecampus, certains usagers sont inscrits par auto-inscription ou inscription manuelle sur une période donnée. Il peut être nécessaire de prolonger leur inscription. La méthode suivante décrit comment réactiver et/ou prolonger des inscriptions.</text:p>
      <text:h text:style-name="Heading_20_2" text:outline-level="2"><text:bookmark-start text:name="__RefHeading___etape_1verifier_la_nature_des_inscriptions_a_prolonger_3"/><text:bookmark-start text:name="etape_1verifier_la_nature_des_inscriptions_a_prolonger"/>Étape 1 : vérifier la nature des inscriptions à prolonger<text:bookmark-end text:name="__RefHeading___etape_1verifier_la_nature_des_inscriptions_a_prolonger_3"/><text:bookmark-end text:name="etape_1verifier_la_nature_des_inscriptions_a_prolonger"/></text:h>
      <text:list text:style-name="List_20_1" text:continue-numbering="false">
        <text:list-item>
          <text:p text:style-name="List_20_1_Content_First"> Aller dans l’espace de cours</text:p>
        </text:list-item>
        <text:list-item>
          <text:p text:style-name="List_20_1_Content"> Cliquer sur l'onglet <text:span text:style-name="Source_20_Text">Participants</text:span></text:p>
        </text:list-item>
        <text:list-item>
          <text:p text:style-name="List_20_1_Content_Last"> Survoler le symbole <text:span text:style-name="Source_20_Text">i</text:span> en bout de ligne pour voir la type d’inscription : </text:p>
        </text:list-item>
      </text:list>
      <text:p text:style-name="Text_20_body"><draw:frame draw:style-name="mediacenter" draw:name="0" text:anchor-type="paragraph" draw:z-index="0" svg:width="23.8125cm" style:rel-width="100%" svg:height="4.4029057669441cm" style:rel-height="scale"><draw:image xlink:href="Pictures/51fe455f20ea9ab19de3f62b1619b6c1.png" xlink:type="simple" xlink:show="embed" xlink:actuate="onLoad"/></draw:frame></text:p>
      <text:p text:style-name="Text_20_body">Si le type d'inscription est :</text:p>
      <text:list text:style-name="List_20_1" text:continue-numbering="false">
        <text:list-item>
          <text:p text:style-name="List_20_1_Content_First"> <text:span text:style-name="Source_20_Text">Auto-inscription</text:span> ou <text:span text:style-name="Source_20_Text">Inscription manuelle</text:span>, vous pouvez passer à l'étape 2 ;</text:p>
        </text:list-item>
        <text:list-item>
          <text:p text:style-name="List_20_1_Content_Last"> <text:span text:style-name="Source_20_Text">Base de données externe</text:span> ou <text:span text:style-name="Source_20_Text">Synchronisation de cohorte</text:span>, rapprochez-vous de votre <text:a xlink:type="simple" xlink:href="http://cemu.unicaen.fr/espace-enseignant/contacter-un-ingenieur-pedagogique/" text:style-name="Internet_20_link" text:visited-style-name="Visited_20_Internet_20_Link">ingénieur pédagogique</text:a> de composante.</text:p>
        </text:list-item>
      </text:list>
      <text:h text:style-name="Heading_20_2" text:outline-level="2"><text:bookmark-start text:name="__RefHeading___etape_2selectionner_les_usagers_4"/><text:bookmark-start text:name="etape_2selectionner_les_usagers"/>Étape 2 : sélectionner les usagers<text:bookmark-end text:name="__RefHeading___etape_2selectionner_les_usagers_4"/><text:bookmark-end text:name="etape_2selectionner_les_usagers"/></text:h>
      <text:p text:style-name="Text_20_body">Vous pouvez <text:span text:style-name="Strong_20_Emphasis">soit sélectionner un par un</text:span> les usagers à prolonger, <text:span text:style-name="Strong_20_Emphasis">soit</text:span> (si vous avez un nombre important de personnes à sélectionner) :</text:p>
      <text:list text:style-name="List_20_1" text:continue-numbering="false">
        <text:list-item>
          <text:p text:style-name="LastListParagraph_List_20_1_Content_First"> <text:span text:style-name="Strong_20_Emphasis">filtrer les usagers</text:span> à partir des critères Méthode d'inscription = <text:span text:style-name="Source_20_Text">Inscription manuelle</text:span>, Rôle = “Étudiant” et Statut = “Inactif” puis cliquer sur <text:span text:style-name="Source_20_Text">Appliquer les filtres</text:span> :</text:p>
        </text:list-item>
      </text:list>
      <text:p text:style-name="Text_20_body"><draw:frame draw:style-name="mediacenter" draw:name="1" text:anchor-type="paragraph" draw:z-index="1" svg:width="15.875cm" style:rel-width="100%" svg:height="3.6449071468768cm" style:rel-height="scale"><draw:image xlink:href="Pictures/e8df0e7a6514c56d843fcb885aed0f11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Cliquer sur <text:span text:style-name="Source_20_Text">Sélectionner les X utilisateurs</text:span></text:span> (en bas de page) :</text:p>
        </text:list-item>
      </text:list>
      <text:p text:style-name="Text_20_body"><draw:frame draw:style-name="mediacenter" draw:name="2" text:anchor-type="paragraph" draw:z-index="2" svg:width="15.875cm" style:rel-width="100%" svg:height="3.6918604651163cm" style:rel-height="scale"><draw:image xlink:href="Pictures/f303fd9afdb6dcb7871ff2f907ed0f5e.png" xlink:type="simple" xlink:show="embed" xlink:actuate="onLoad"/></draw:frame></text:p>
      <text:h text:style-name="Heading_20_2" text:outline-level="2"><text:bookmark-start text:name="__RefHeading___etape_3choisir_les_actions_souhaitees_5"/><text:bookmark-start text:name="etape_3choisir_les_actions_souhaitees"/>Étape 3 : Choisir les actions souhaitées<text:bookmark-end text:name="__RefHeading___etape_3choisir_les_actions_souhaitees_5"/><text:bookmark-end text:name="etape_3choisir_les_actions_souhaitees"/></text:h>
      <text:list text:style-name="List_20_1" text:continue-numbering="false">
        <text:list-item>
          <text:p text:style-name="LastListParagraph_List_20_1_Content_First"> Aller tout en bas de la page participants, puis choisir dans le menu dédié à l<text:span text:style-name="Source_20_Text">'Auto-Inscription</text:span> ou aux <text:span text:style-name="Source_20_Text">inscriptions manuelles</text:span>, selon votre situation, l'action <text:span text:style-name="Source_20_Text">Modifier les inscriptions sélectionnées</text:span> : </text:p>
        </text:list-item>
      </text:list>
      <text:p text:style-name="Text_20_body"><draw:frame draw:style-name="mediacenter" draw:name="3" text:anchor-type="paragraph" draw:z-index="3" svg:width="15.372291666667cm" svg:height="11.324166666667cm"><draw:image xlink:href="Pictures/9d64a3248f7d78d412623d4720e1e88f.png" xlink:type="simple" xlink:show="embed" xlink:actuate="onLoad"/></draw:frame></text:p>
      <text:list text:style-name="List_20_1" text:continue-numbering="false">
        <text:list-item>
          <text:p text:style-name="LastListParagraph_List_20_1_Content_First"> Aller tout en bas de la liste des personnes sélectionnées puis choisir les options souhaitées, notamment, si les usagers sont actuellement désactivés, il faut les ré-activer : </text:p>
        </text:list-item>
      </text:list>
      <text:p text:style-name="Text_20_body"><draw:frame draw:style-name="mediacenter" draw:name="4" text:anchor-type="paragraph" draw:z-index="4" svg:width="14.790208333333cm" svg:height="3.96875cm"><draw:image xlink:href="Pictures/97091246816cebce6e934e690830364a.png" xlink:type="simple" xlink:show="embed" xlink:actuate="onLoad"/></draw:frame></text:p>
      <text:list text:style-name="List_20_1" text:continue-numbering="false">
        <text:list-item>
          <text:p text:style-name="LastListParagraph_List_20_1_Content_First"> Indiquer à minima la date de fin de validité de l’inscription : </text:p>
        </text:list-item>
      </text:list>
      <text:p text:style-name="Text_20_body"><draw:frame draw:style-name="mediacenter" draw:name="5" text:anchor-type="paragraph" draw:z-index="5" svg:width="23.521458333333cm" style:rel-width="100%" svg:height="2.619375cm" style:rel-height="scale"><draw:image xlink:href="Pictures/68fa7c5594666c5afb85e47ca550e4ca.png" xlink:type="simple" xlink:show="embed" xlink:actuate="onLoad"/></draw:frame></text:p>
      <text:list text:style-name="List_20_1" text:continue-numbering="false">
        <text:list-item>
          <text:p text:style-name="LastListParagraph_List_20_1_Content_First"> Puis cliquer sur enregistrer : </text:p>
        </text:list-item>
      </text:list>
      <text:p text:style-name="Text_20_body"><draw:frame draw:style-name="mediacenter" draw:name="6" text:anchor-type="paragraph" draw:z-index="6" svg:width="4.841875cm" svg:height="1.666875cm"><draw:image xlink:href="Pictures/1880eeb09da4bc4859ed85fbcfb3484c.png" xlink:type="simple" xlink:show="embed" xlink:actuate="onLoad"/></draw:frame></text:p>
      <text:h text:style-name="Heading_20_2" text:outline-level="2"><text:bookmark-start text:name="__RefHeading___etape_4verifications_6"/><text:bookmark-start text:name="etape_4verifications"/>Étape 4 : Vérifications<text:bookmark-end text:name="__RefHeading___etape_4verifications_6"/><text:bookmark-end text:name="etape_4verifications"/></text:h>
      <text:p text:style-name="Text_20_body">Cliquer de nouveau sur l'onglet<text:span text:style-name="Source_20_Text">Participants</text:span> pour afficher la liste à jour et vérifier que l'action demandée a bien été prise en compte. Si l'ensemble des actions demandées n'a pas été réalisée, renouveler la procédure avec la ou les actions non encore réalisé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23::52:14</meta:creation-date>
    <dc:creator>Generated</dc:creator>
    <dc:date>2026-08-26T23::52:14</dc:date>
    <dc:language>en-US</dc:language>
    <meta:editing-cycles>1</meta:editing-cycles>
    <meta:editing-duration>PT0S</meta:editing-duration>
    <dc:title>moodle4:inscriptions:renouvellement_inscriptions_manuelles</dc:title>
  </office:meta>
</office:document-meta>
</file>