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8a67bacc48dcce451333f06507f682.png"/>
  <manifest:file-entry manifest:media-type="image/png" manifest:full-path="Pictures/efcad5ed4e5baed326f063ed31108978.png"/>
  <manifest:file-entry manifest:media-type="image/png" manifest:full-path="Pictures/8dc0b44b2d25799a20ec55ef162e923b.png"/>
  <manifest:file-entry manifest:media-type="image/png" manifest:full-path="Pictures/cabcee2b074f1b985d0bc57aae8a6009.png"/>
  <manifest:file-entry manifest:media-type="image/png" manifest:full-path="Pictures/68c08970f8cccc5751cbd2de4c9ab987.png"/>
  <manifest:file-entry manifest:media-type="image/png" manifest:full-path="Pictures/0b091a922ad78e07ab17f870e4254bf6.png"/>
  <manifest:file-entry manifest:media-type="image/png" manifest:full-path="Pictures/70086fde878eeddafbcaa8c0ffe7e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inscriptions:gestion_des_groupes:creer_un_groupement"/><text:bookmark-start text:name="__RefHeading___creer_un_groupement_1"/><text:bookmark-start text:name="creer_un_groupement"/>Créer un groupement<text:bookmark-end text:name="__RefHeading___creer_un_groupement_1"/><text:bookmark-end text:name="creer_un_groupement"/></text:h>
      <text:h text:style-name="Heading_20_2" text:outline-level="2"><text:bookmark-start text:name="__RefHeading___etape_1acceder_a_la_page_participants_du_cours_2"/><text:bookmark-start text:name="etape_1acceder_a_la_page_participants_du_cours"/>Étape 1 : Accéder à la page "Participants" du cours<text:bookmark-end text:name="__RefHeading___etape_1acceder_a_la_page_participants_du_cours_2"/><text:bookmark-end text:name="etape_1acceder_a_la_page_participants_du_cours"/></text:h>
      <text:p text:style-name="Text_20_body"><draw:frame draw:style-name="mediacenter" draw:name="0" text:anchor-type="paragraph" draw:z-index="0" svg:width="15.875cm" svg:height="1.6252285191956cm"><draw:image xlink:href="Pictures/bf8a67bacc48dcce451333f06507f682.png" xlink:type="simple" xlink:show="embed" xlink:actuate="onLoad"/></draw:frame></text:p>
      <text:h text:style-name="Heading_20_2" text:outline-level="2"><text:bookmark-start text:name="__RefHeading___etape_2acceder_a_la_page_groupement_3"/><text:bookmark-start text:name="etape_2acceder_a_la_page_groupement"/>Étape 2 : Accéder à la page "Groupement"<text:bookmark-end text:name="__RefHeading___etape_2acceder_a_la_page_groupement_3"/><text:bookmark-end text:name="etape_2acceder_a_la_page_groupement"/></text:h>
      <text:p text:style-name="Text_20_body"><draw:frame draw:style-name="mediacenter" draw:name="1" text:anchor-type="paragraph" draw:z-index="1" svg:width="10.583333333333cm" svg:height="5.9169606114051cm"><draw:image xlink:href="Pictures/efcad5ed4e5baed326f063ed31108978.png" xlink:type="simple" xlink:show="embed" xlink:actuate="onLoad"/></draw:frame></text:p>
      <text:h text:style-name="Heading_20_2" text:outline-level="2"><text:bookmark-start text:name="__RefHeading___etape_3cliquer_sur_creer_un_groupement_4"/><text:bookmark-start text:name="etape_3cliquer_sur_creer_un_groupement"/>Étape 3 : Cliquer sur "Créer un groupement"<text:bookmark-end text:name="__RefHeading___etape_3cliquer_sur_creer_un_groupement_4"/><text:bookmark-end text:name="etape_3cliquer_sur_creer_un_groupement"/></text:h>
      <text:p text:style-name="Text_20_body"><draw:frame draw:style-name="mediacenter" draw:name="2" text:anchor-type="paragraph" draw:z-index="2" svg:width="21.166666666667cm" style:rel-width="100%" svg:height="5.6479200875753cm" style:rel-height="scale"><draw:image xlink:href="Pictures/8dc0b44b2d25799a20ec55ef162e923b.png" xlink:type="simple" xlink:show="embed" xlink:actuate="onLoad"/></draw:frame></text:p>
      <text:h text:style-name="Heading_20_2" text:outline-level="2"><text:bookmark-start text:name="__RefHeading___etape_5renseigner_le_nom_du_groupement_et_sa_description_5"/><text:bookmark-start text:name="etape_5renseigner_le_nom_du_groupement_et_sa_description"/>Étape 5 : Renseigner le nom du groupement et sa description<text:bookmark-end text:name="__RefHeading___etape_5renseigner_le_nom_du_groupement_et_sa_description_5"/><text:bookmark-end text:name="etape_5renseigner_le_nom_du_groupement_et_sa_description"/></text:h>
      <text:p text:style-name="Text_20_body"><draw:frame draw:style-name="mediacenter" draw:name="3" text:anchor-type="paragraph" draw:z-index="3" svg:width="21.166666666667cm" style:rel-width="100%" svg:height="7.6724774026932cm" style:rel-height="scale"><draw:image xlink:href="Pictures/cabcee2b074f1b985d0bc57aae8a6009.png" xlink:type="simple" xlink:show="embed" xlink:actuate="onLoad"/></draw:frame></text:p>
      <text:h text:style-name="Heading_20_2" text:outline-level="2"><text:bookmark-start text:name="__RefHeading___etape_6cliquer_sur_la_silhouette_pour_acceder_a_la_page_d_ajout_des_groupes_6"/><text:bookmark-start text:name="etape_6cliquer_sur_la_silhouette_pour_acceder_a_la_page_d_ajout_des_groupes"/>Étape 6 : Cliquer sur la silhouette pour accéder à la page d'ajout des groupes<text:bookmark-end text:name="__RefHeading___etape_6cliquer_sur_la_silhouette_pour_acceder_a_la_page_d_ajout_des_groupes_6"/><text:bookmark-end text:name="etape_6cliquer_sur_la_silhouette_pour_acceder_a_la_page_d_ajout_des_groupes"/></text:h>
      <text:p text:style-name="Text_20_body"><draw:frame draw:style-name="mediacenter" draw:name="4" text:anchor-type="paragraph" draw:z-index="4" svg:width="26.458333333333cm" style:rel-width="100%" svg:height="5.7313861268939cm" style:rel-height="scale"><draw:image xlink:href="Pictures/68c08970f8cccc5751cbd2de4c9ab987.png" xlink:type="simple" xlink:show="embed" xlink:actuate="onLoad"/></draw:frame></text:p>
      <text:h text:style-name="Heading_20_2" text:outline-level="2"><text:bookmark-start text:name="__RefHeading___etape_7ajouter_les_groupes_au_groupement_7"/><text:bookmark-start text:name="etape_7ajouter_les_groupes_au_groupement"/>Étape 7 : Ajouter les groupes au groupement<text:bookmark-end text:name="__RefHeading___etape_7ajouter_les_groupes_au_groupement_7"/><text:bookmark-end text:name="etape_7ajouter_les_groupes_au_groupement"/></text:h>
      <text:p text:style-name="Text_20_body"><draw:frame draw:style-name="mediacenter" draw:name="5" text:anchor-type="paragraph" draw:z-index="5" svg:width="26.458333333333cm" style:rel-width="100%" svg:height="8.7409621802002cm" style:rel-height="scale"><draw:image xlink:href="Pictures/0b091a922ad78e07ab17f870e4254bf6.png" xlink:type="simple" xlink:show="embed" xlink:actuate="onLoad"/></draw:frame></text:p>
      <text:h text:style-name="Heading_20_2" text:outline-level="2"><text:bookmark-start text:name="__RefHeading___etape_8consulter_la_liste_des_groupes_du_groupement_8"/><text:bookmark-start text:name="etape_8consulter_la_liste_des_groupes_du_groupement"/>Étape 8 : Consulter la liste des groupes du groupement<text:bookmark-end text:name="__RefHeading___etape_8consulter_la_liste_des_groupes_du_groupement_8"/><text:bookmark-end text:name="etape_8consulter_la_liste_des_groupes_du_groupement"/></text:h>
      <text:p text:style-name="Text_20_body"><draw:frame draw:style-name="mediacenter" draw:name="6" text:anchor-type="paragraph" draw:z-index="6" svg:width="24.950208333333cm" style:rel-width="100%" svg:height="6.588125cm" style:rel-height="scale"><draw:image xlink:href="Pictures/70086fde878eeddafbcaa8c0ffe7ea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38:49</meta:creation-date>
    <dc:creator>Generated</dc:creator>
    <dc:date>2026-08-25T16::38:49</dc:date>
    <dc:language>en-US</dc:language>
    <meta:editing-cycles>1</meta:editing-cycles>
    <meta:editing-duration>PT0S</meta:editing-duration>
    <dc:title>moodle4:inscriptions:inscriptions:gestion_des_groupes:creer_un_groupement</dc:title>
  </office:meta>
</office:document-meta>
</file>