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114e7b22098ed96418a72bd11e5cdbaa.png"/>
  <manifest:file-entry manifest:media-type="image/png" manifest:full-path="Pictures/313dfe4a8cca4ecd1aa2602b91c685ca.png"/>
  <manifest:file-entry manifest:media-type="image/png" manifest:full-path="Pictures/cbb87d847d27804186891fcc72bdbc62.png"/>
  <manifest:file-entry manifest:media-type="image/png" manifest:full-path="Pictures/28718485487c8aa341b7a65bde467ea9.png"/>
  <manifest:file-entry manifest:media-type="image/png" manifest:full-path="Pictures/5b7382405b8149808340d5d4806b2868.png"/>
  <manifest:file-entry manifest:media-type="image/png" manifest:full-path="Pictures/7be2da09844e6a2993e19773006bff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inscriptions:gestion_des_groupes:creer_des_groupes_fichierexterne"/><text:bookmark-start text:name="__RefHeading___creer_des_groupes_a_partir_d_un_fichier_externe_1"/><text:bookmark-start text:name="creer_des_groupes_a_partir_d_un_fichier_externe"/>Créer des groupes à partir d'un fichier externe<text:bookmark-end text:name="__RefHeading___creer_des_groupes_a_partir_d_un_fichier_externe_1"/><text:bookmark-end text:name="creer_des_groupes_a_partir_d_un_fichier_externe"/></text:h>
      <text:h text:style-name="Heading_20_2" text:outline-level="2"><text:bookmark-start text:name="__RefHeading___preparation_du_fichier_2"/><text:bookmark-start text:name="preparation_du_fichier"/>Préparation du fichier<text:bookmark-end text:name="__RefHeading___preparation_du_fichier_2"/><text:bookmark-end text:name="preparation_du_fichier"/></text:h>
      <text:p text:style-name="Text_20_body">Pour importer directement des participants dans un espace de cours à partir d'un fichier, il faut que celui-ci soit dans un format précis et respecte une organisation stricte. Le format recommandé est le .csv avec la virgule comme séparateur.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 Attention, certains tableurs ne permettent pas de générer des fichiers .csv avec la virgule comme séparateur. 
</text:p>
          </table:table-cell>
        </table:table-row>
      </table:table>
      <text:p text:style-name="Text_20_body">Pour générer ce fichier, il est donc recommandé d'utiliser un éditeur de texte basique comme Notepad ou Bloc-notes sous Windows. </text:p>
      <text:p text:style-name="Text_20_body">Ce fichier doit comporter, par ligne : <text:span text:style-name="Strong_20_Emphasis">une adresse mail</text:span> et un <text:span text:style-name="Strong_20_Emphasis">nom de groupe</text:span> séparés par une virgule. Comme ceci : </text:p>
      <text:p text:style-name="Text_20_body"><draw:frame draw:style-name="mediacenter" draw:name="1" text:anchor-type="paragraph" draw:z-index="1" svg:width="8.255cm" svg:height="2.54cm"><draw:image xlink:href="Pictures/114e7b22098ed96418a72bd11e5cdbaa.png" xlink:type="simple" xlink:show="embed" xlink:actuate="onLoad"/></draw:frame></text:p>
      <text:p text:style-name="Text_20_body">Pour être acceptées par ecampus, ces adresses mails seront uniquement de la forme <text:span text:style-name="Strong_20_Emphasis"/>@etu.unicaen.fr pour les étudiants, ou <text:span text:style-name="Strong_20_Emphasis"/>@unicaen.fr pour les personnels. Ces adresses mails correspondent à des informations présentes dans le système d'information de l'université.  </text:p>
      <text:p text:style-name="Text_20_body">Une fois ce fichier rempli, il faut le sauvegarder avec l'extension '<text:span text:style-name="Strong_20_Emphasis">.csv</text:span>'.</text:p>
      <text:h text:style-name="Heading_20_2" text:outline-level="2"><text:bookmark-start text:name="__RefHeading___importation_3"/><text:bookmark-start text:name="importation"/>Importation<text:bookmark-end text:name="__RefHeading___importation_3"/><text:bookmark-end text:name="importation"/></text:h>
      <text:p text:style-name="Text_20_body">Une fois que le fichier est prêt, il faut se rendre dans l'espace de cours concerné ouvrir l'onglet “participant” puis séléctionner 'importation des inscription'.</text:p>
      <text:p text:style-name="Text_20_body"><draw:frame draw:style-name="mediacenter" draw:name="2" text:anchor-type="paragraph" draw:z-index="2" svg:width="26.458333333333cm" style:rel-width="100%" svg:height="11.500478403499cm" style:rel-height="scale"><draw:image xlink:href="Pictures/313dfe4a8cca4ecd1aa2602b91c685ca.png" xlink:type="simple" xlink:show="embed" xlink:actuate="onLoad"/></draw:frame></text:p>
      <text:p text:style-name="Text_20_body">La nouvelle page est celle d'importation du ficher '.csv' préparé. Comme les participants aux groupes sont identifiés à partir de leur adresse mail Unicaen, il faut choisir 'Adresse de courriel' pour le <text:span text:style-name="Emphasis">Champs utilisateur</text:span>(1) et sélectionner le bon rôle(2) : 'Étudiant' pour un groupe d'étudiants.   </text:p>
      <text:p text:style-name="Text_20_body"><draw:frame draw:style-name="mediacenter" draw:name="3" text:anchor-type="paragraph" draw:z-index="3" svg:width="17.62125cm" style:rel-width="100%" svg:height="9.4985416666667cm" style:rel-height="scale"><draw:image xlink:href="Pictures/cbb87d847d27804186891fcc72bdbc62.png" xlink:type="simple" xlink:show="embed" xlink:actuate="onLoad"/></draw:frame></text:p>
      <text:p text:style-name="Text_20_body">Dans la rubrique suivante, <text:span text:style-name="Emphasis">Options des groupes</text:span>, sélectionner 'Oui' dans le premier menu déroulant(1). La modification des champs suivants est alors accessible. Il faut conserver 'Utiliser le fichier de données'(2) <text:span text:style-name="Emphasis">Sélectionner le groupe</text:span>. Pour le dernier champ, <text:span text:style-name="Emphasis">Créer les groupes</text:span>, sélectionner 'Non' si les groupes existent déjà dans l'espace de cours, sélectionner 'Oui' pour que le groupe associé à chaque étudiant soit créé dans l'espace de cours ecampus.    </text:p>
      <text:p text:style-name="Text_20_body"><draw:frame draw:style-name="mediacenter" draw:name="4" text:anchor-type="paragraph" draw:z-index="4" svg:width="17.541875cm" style:rel-width="100%" svg:height="7.3289583333333cm" style:rel-height="scale"><draw:image xlink:href="Pictures/28718485487c8aa341b7a65bde467ea9.png" xlink:type="simple" xlink:show="embed" xlink:actuate="onLoad"/></draw:frame></text:p>
      <text:p text:style-name="Text_20_body">La dernière rubrique concerne l'importation, c'est-à-dire l'envoi du fichier préparé vers la plateforme ecampus. Il est possible d'ajouter le fichier en cliquant sur le bouton 'Choisir un fichier'(1) ou de le glisser-déposer sur la flèche bleue(2). Une fois que le nom du fichier apparaît à la place de la flèche bleue, il ne reste qu'à cliquer sur 'Importation'(3)</text:p>
      <text:p text:style-name="Text_20_body"><draw:frame draw:style-name="mediacenter" draw:name="5" text:anchor-type="paragraph" draw:z-index="5" svg:width="17.700625cm" style:rel-width="100%" svg:height="10.583333333333cm" style:rel-height="scale"><draw:image xlink:href="Pictures/5b7382405b8149808340d5d4806b2868.png" xlink:type="simple" xlink:show="embed" xlink:actuate="onLoad"/></draw:frame></text:p>
      <text:p text:style-name="Text_20_body">Cliquer sur 'Continuer' une fois que l'importation est terminée donne un aperçu des groupes qui viennent d'être créés. Voici ce que cela donne avec l'exemple de fichier .csv présenté (sur fond noir) dans ce tutoriel.</text:p>
      <text:p text:style-name="Text_20_body"><draw:frame draw:style-name="mediacenter" draw:name="6" text:anchor-type="paragraph" draw:z-index="6" svg:width="17.594791666667cm" style:rel-width="100%" svg:height="15.425208333333cm" style:rel-height="scale"><draw:image xlink:href="Pictures/7be2da09844e6a2993e19773006bff3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2::45:44</meta:creation-date>
    <dc:creator>Generated</dc:creator>
    <dc:date>2026-08-28T02::45:44</dc:date>
    <dc:language>en-US</dc:language>
    <meta:editing-cycles>1</meta:editing-cycles>
    <meta:editing-duration>PT0S</meta:editing-duration>
    <dc:title>moodle4:inscriptions:inscriptions:gestion_des_groupes:creer_des_groupes_fichierexterne</dc:title>
  </office:meta>
</office:document-meta>
</file>