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9e8da3860600df638e791a69e36c3c4.png"/>
  <manifest:file-entry manifest:media-type="image/png" manifest:full-path="Pictures/bbb7f9223d4a2a824995982645a56637.png"/>
  <manifest:file-entry manifest:media-type="image/png" manifest:full-path="Pictures/470ef88df59c5145bd4844ff02a7d944.png"/>
  <manifest:file-entry manifest:media-type="image/png" manifest:full-path="Pictures/a1f5c09ce1e2edb6e4dcf6bb3f83a2c9.png"/>
  <manifest:file-entry manifest:media-type="image/png" manifest:full-path="Pictures/8c7a690b33b856acb8aa881193380dd6.png"/>
  <manifest:file-entry manifest:media-type="image/png" manifest:full-path="Pictures/c27ee2fad399e53a56c64a86088cefe6.png"/>
  <manifest:file-entry manifest:media-type="image/png" manifest:full-path="Pictures/4213c82c4a3d4b68f3334fe96e82c59b.png"/>
  <manifest:file-entry manifest:media-type="image/png" manifest:full-path="Pictures/b74d104354c7f9d6f977325081ca0cdb.png"/>
  <manifest:file-entry manifest:media-type="image/png" manifest:full-path="Pictures/a28a8e08903dc734550160179dbe88af.png"/>
  <manifest:file-entry manifest:media-type="image/png" manifest:full-path="Pictures/3f458ace026a56ab6656343469d0c3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4.0216666666667cm" svg:height="3.96875cm"><draw:image xlink:href="Pictures/c9e8da3860600df638e791a69e36c3c4.png" xlink:type="simple" xlink:show="embed" xlink:actuate="onLoad"/></draw:frame></text:p>
      <text:h text:style-name="Heading_20_2" text:outline-level="2"><text:bookmark text:name="moodle4:inscriptions:inscriptions:gestion_des_groupes:choix_de_groupe"/><text:bookmark-start text:name="__RefHeading___usages_1"/><text:bookmark-start text:name="usages"/>Usages<text:bookmark-end text:name="__RefHeading___usages_1"/><text:bookmark-end text:name="usages"/></text:h>
      <text:p text:style-name="Text_20_body">Il est possible de <text:span text:style-name="Strong_20_Emphasis">proposer aux étudiants</text:span> de choisir leurs groupes via l'activité “Choix de groupe”. Les usages sont multiples mais les plus courants sont :</text:p>
      <text:list text:style-name="List_20_1" text:continue-numbering="false">
        <text:list-item>
          <text:p text:style-name="List_20_1_Content_First"> travail collaboratif en petits groupes (activités: wiki, etherpad, base de données, glossaire) </text:p>
        </text:list-item>
        <text:list-item>
          <text:p text:style-name="List_20_1_Content_Last"> devoirs de groupes ( voir <text:a xlink:type="simple" xlink:href="https://webcemu.unicaen.fr/doku.php?id=moodle4:inscriptions:inscriptions:gestion_des_groupes:devoir_groupe" text:style-name="Internet_20_link" text:visited-style-name="Visited_20_Internet_20_Link">Paramétrer un devoir de groupe</text:a>)</text:p>
        </text:list-item>
      </text:list>
      <text:p text:style-name="Text_20_body">Il s'agit d'une activité Moodle que l'on peut proposer aux étudiants dans le cadre d'un cours.</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Par défaut, sur Ecampus, dans les espaces de cours provenant d'APOGEE, des <text:span text:style-name="Strong_20_Emphasis">groupes sont déjà créés automatiquement</text:span> à partir de l'inscription pédagogique . Ces groupes sont remis à jour toutes les nuits. Sur Collegium, certains cours ont déja <text:span text:style-name="Strong_20_Emphasis">des groupes prédéfinis</text:span> ( par promotions, la plupart du temps) . Ils sont mis à jour toutes les nuits si ils proviennent de l'<text:a xlink:type="simple" xlink:href="https://webcemu.unicaen.fr/doku.php?id=moodle4:inscriptions:inscriptions:gestion_des_groupes:cohortes" text:style-name="Internet_20_link" text:visited-style-name="Visited_20_Internet_20_Link">inscription par cohorte</text:a>.</text:p>
          </table:table-cell>
        </table:table-row>
      </table:table>
      <text:p text:style-name="Text_20_body">Avant de mettre en place cette activité, il est nécessaire de respecter les étapes suivantes :</text:p>
      <text:h text:style-name="Heading_20_2" text:outline-level="2"><text:bookmark-start text:name="__RefHeading___creer_vos_petits_groupes_2"/><text:bookmark-start text:name="creer_vos_petits_groupes"/>Créer vos petits groupes<text:bookmark-end text:name="__RefHeading___creer_vos_petits_groupes_2"/><text:bookmark-end text:name="creer_vos_petits_groupes"/></text:h>
      <text:list text:style-name="List_20_1" text:continue-numbering="false">
        <text:list-item>
          <text:p text:style-name="LastListParagraph_List_20_1_Content_First"> Rendez-vous dans les paramètres de la gestion des participants puis dans la gestion des groupes :</text:p>
        </text:list-item>
      </text:list>
      <text:p text:style-name="Text_20_body"><draw:frame draw:style-name="mediacenter" draw:name="2" text:anchor-type="paragraph" draw:z-index="2" svg:width="31.75cm" style:rel-width="100%" svg:height="13.541932907348cm" style:rel-height="scale"><draw:image xlink:href="Pictures/470ef88df59c5145bd4844ff02a7d944.png" xlink:type="simple" xlink:show="embed" xlink:actuate="onLoad"/></draw:frame></text:p>
      <text:list text:style-name="List_20_1" text:continue-numbering="false">
        <text:list-item>
          <text:p text:style-name="LastListParagraph_List_20_1_Content_First"> Sous le tableau de l’onglet “Groupes”, cliquer sur “Créer des groupes automatiquement”.</text:p>
        </text:list-item>
      </text:list>
      <text:p text:style-name="Text_20_body">NB : les groupes créés via APOGÉE (Ecampus) sont facilement identifiables car ils comportent des identifiants.</text:p>
      <text:p text:style-name="Text_20_body"><draw:frame draw:style-name="mediacenter" draw:name="3" text:anchor-type="paragraph" draw:z-index="3" svg:width="15.875cm" svg:height="19.16122611465cm"><draw:image xlink:href="Pictures/a1f5c09ce1e2edb6e4dcf6bb3f83a2c9.png" xlink:type="simple" xlink:show="embed" xlink:actuate="onLoad"/></draw:frame></text:p>
      <text:list text:style-name="List_20_1" text:continue-numbering="false">
        <text:list-item>
          <text:p text:style-name="List_20_1_Content_First"> Dans les paramètres de création de groupes automatiques :</text:p>
          <text:list text:style-name="List_20_1">
            <text:list-item>
              <text:p text:style-name="List_20_1_Content"> donner un nom à vos groupes. Écrire # ou @ pour ajouter automatiquement un nombre ou une lettre à la dénomination choisie ;</text:p>
            </text:list-item>
            <text:list-item>
              <text:p text:style-name="List_20_1_Content"> “Création automatique basée sur” vous permet de choisir le nombre de groupes ou le nombre de membres par groupe. En-dessous, spécifier le nombre autorisé ;</text:p>
            </text:list-item>
            <text:list-item>
              <text:p text:style-name="List_20_1_Content"> sélectionnez “Pas d’attribution” pour l’option “Répartir les membres”. Les groupes créés seront vides. </text:p>
            </text:list-item>
            <text:list-item>
              <text:p text:style-name="List_20_1_Content_Last"> vous pouvez choisir de créer un groupement automatiquement, ce qui vous permettra de manipuler les groupes créés plus facilement (et les distinguer des autres groupes) </text:p>
            </text:list-item>
          </text:list>
        </text:list-item>
      </text:list>
      <text:p text:style-name="Text_20_body">(<draw:frame draw:style-name="mediacenter" draw:name="4" text:anchor-type="paragraph" draw:z-index="4" svg:width="26.458333333333cm" style:rel-width="100%" svg:height="21.268039591315cm" style:rel-height="scale"><draw:image xlink:href="Pictures/8c7a690b33b856acb8aa881193380dd6.png" xlink:type="simple" xlink:show="embed" xlink:actuate="onLoad"/></draw:frame></text:p>
      <text:h text:style-name="Heading_20_2" text:outline-level="2"><text:bookmark-start text:name="__RefHeading___creer_gerer_un_groupement_3"/><text:bookmark-start text:name="creer_gerer_un_groupement"/>Créer / gérer un groupement<text:bookmark-end text:name="__RefHeading___creer_gerer_un_groupement_3"/><text:bookmark-end text:name="creer_gerer_un_groupement"/></text:h>
      <text:p text:style-name="Text_20_body"><text:span text:style-name="Strong_20_Emphasis">Il est important de créer un groupement pour permettre ensuite l'usage des groupes que vous venez de créer</text:span></text:p>
      <text:p text:style-name="Text_20_body"><text:span text:style-name="Strong_20_Emphasis">Si le groupement a été créé automatiquement</text:span> à l'étape précédente, vous pouvez le visualiser en cliquant sur l'onglet groupement :
<draw:frame draw:style-name="media" draw:name="5" text:anchor-type="as-char" draw:z-index="5" svg:width="49.873958333333cm" style:rel-width="100%" svg:height="9.04875cm" style:rel-height="scale"><draw:image xlink:href="Pictures/c27ee2fad399e53a56c64a86088cefe6.png" xlink:type="simple" xlink:show="embed" xlink:actuate="onLoad"/></draw:frame></text:p>
      <text:p text:style-name="Text_20_body"><text:span text:style-name="Strong_20_Emphasis">Si vous préférez gérer vos groupements</text:span> :</text:p>
      <text:list text:style-name="List_20_1" text:continue-numbering="false">
        <text:list-item>
          <text:p text:style-name="List_20_1_Content_First"> Dérouler la rubrique “Groupement”, sélectionner “Nouveau groupement” et lui donner un titre. </text:p>
        </text:list-item>
        <text:list-item>
          <text:p text:style-name="List_20_1_Content"> Ajouter les groupes que vous venez de créer.</text:p>
        </text:list-item>
        <text:list-item>
          <text:p text:style-name="List_20_1_Content"> Cliquer sur “Envoyer”.</text:p>
        </text:list-item>
        <text:list-item>
          <text:p text:style-name="List_20_1_Content_Last"> Vous visualisez la liste des groupes.</text:p>
        </text:list-item>
      </text:list>
      <text:h text:style-name="Heading_20_2" text:outline-level="2"><text:bookmark-start text:name="__RefHeading___ajouter_une_activite_choix_de_groupe_4"/><text:bookmark-start text:name="ajouter_une_activite_choix_de_groupe"/>Ajouter une activité "Choix de groupe"<text:bookmark-end text:name="__RefHeading___ajouter_une_activite_choix_de_groupe_4"/><text:bookmark-end text:name="ajouter_une_activite_choix_de_groupe"/></text:h>
      <text:list text:style-name="List_20_1" text:continue-numbering="false">
        <text:list-item>
          <text:p text:style-name="List_20_1_Content_First"> Activer le mode édition.</text:p>
        </text:list-item>
        <text:list-item>
          <text:p text:style-name="List_20_1_Content"> Dans la section voulue, cliquer sur “Ajouter une activité ou une ressource”, puis sélectionner l’activité “Choix de groupe” <draw:frame draw:style-name="media" draw:name="6" text:anchor-type="as-char" draw:z-index="6" svg:width="2.1166666666667cm" svg:height="1.8520833333333cm"><draw:image xlink:href="Pictures/4213c82c4a3d4b68f3334fe96e82c59b.png" xlink:type="simple" xlink:show="embed" xlink:actuate="onLoad"/></draw:frame>.</text:p>
        </text:list-item>
        <text:list-item>
          <text:p text:style-name="List_20_1_Content"> Dans les paramètres de l’activité “Choix de groupe” :</text:p>
          <text:list text:style-name="List_20_1">
            <text:list-item>
              <text:p text:style-name="List_20_1_Content"> donner un titre à l’activité et détailler la marche à suivre par les étudiants dans le champ “Description” ;</text:p>
            </text:list-item>
            <text:list-item>
              <text:p text:style-name="List_20_1_Content"> dans la rubrique “Réglages divers”, activer l’option “Limiter le nombre de réponses possibles” et renseigner la limite du nombre d’inscriptions dans un même groupe ;</text:p>
            </text:list-item>
            <text:list-item>
              <text:p text:style-name="List_20_1_Content"> ne pas oublier de sauvegarder cette limite en cliquant sur “Appliquer à tous les groupes” ;</text:p>
            </text:list-item>
            <text:list-item>
              <text:p text:style-name="List_20_1_Content"> dans le tableau de sélection des groupes, cliquer sur le groupement de votre choix, puis sur “Ajouter le groupement” ;</text:p>
            </text:list-item>
            <text:list-item>
              <text:p text:style-name="List_20_1_Content"> paramétrer les critères d’achèvement d’activité en optant de préférence pour “Afficher l’activité comme terminée dès que les conditions sont remplies” et en cochant “Montrer comme complet quand l’utilisateur fait son choix” ; </text:p>
            </text:list-item>
            <text:list-item>
              <text:p text:style-name="List_20_1_Content_Last"> cliquer sur “Enregistrer et revenir au cours”.</text:p>
            </text:list-item>
          </text:list>
        </text:list-item>
      </text:list>
      <text:p text:style-name="Text_20_body"><draw:frame draw:style-name="media" draw:name="7" text:anchor-type="as-char" draw:z-index="7" svg:width="15.875cm" style:rel-width="100%" svg:height="8.4649719775821cm" style:rel-height="scale"><draw:image xlink:href="Pictures/b74d104354c7f9d6f977325081ca0cdb.png" xlink:type="simple" xlink:show="embed" xlink:actuate="onLoad"/></draw:frame></text:p>
      <text:p text:style-name="Text_20_body">Vérifier que le nombre de membres est bien à zéro avant le début de l'activité et que vous avez sélectionné les bons groupes :
<draw:frame draw:style-name="media" draw:name="8" text:anchor-type="as-char" draw:z-index="8" svg:width="21.166666666667cm" style:rel-width="100%" svg:height="6.2425697302241cm" style:rel-height="scale"><draw:image xlink:href="Pictures/a28a8e08903dc734550160179dbe88af.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9" text:anchor-type="as-char" draw:z-index="9"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Si on souhaite avoir un nombre de participants différents pour les différents groupes crées, Il faut laisser la limite du nombre de réponse à zéro puis faire un clic droit sur le groupe sélectionné et définir le nombre de réponse qu’on souhaite. </text:p>
          </table:table-cell>
        </table:table-row>
      </table:table>
      <text:h text:style-name="Heading_20_2" text:outline-level="2"><text:bookmark-start text:name="__RefHeading___creer_gerer_un_groupement_5"/><text:bookmark-start text:name="creer_gerer_un_groupement1"/>Créer / gérer un groupement<text:bookmark-end text:name="__RefHeading___creer_gerer_un_groupement_5"/><text:bookmark-end text:name="creer_gerer_un_groupement1"/></text:h>
      <text:p text:style-name="Text_20_body"><text:span text:style-name="Strong_20_Emphasis">Il est important de créer un groupement pour permettre ensuite l'usage des groupes que vous venez de créer</text:span></text:p>
      <text:p text:style-name="Text_20_body"><text:span text:style-name="Strong_20_Emphasis">Si le groupement a été créé automatiquement</text:span> à l'étape précédente, vous pouvez le visualiser en cliquant sur l'onglet groupement :
<draw:frame draw:style-name="media" draw:name="10" text:anchor-type="as-char" draw:z-index="10" svg:width="49.873958333333cm" style:rel-width="100%" svg:height="9.04875cm" style:rel-height="scale"><draw:image xlink:href="Pictures/c27ee2fad399e53a56c64a86088cefe6.png" xlink:type="simple" xlink:show="embed" xlink:actuate="onLoad"/></draw:frame></text:p>
      <text:p text:style-name="Text_20_body"><text:span text:style-name="Strong_20_Emphasis">Si vous préférez gérer vos groupements</text:span> :</text:p>
      <text:list text:style-name="List_20_1" text:continue-numbering="false">
        <text:list-item>
          <text:p text:style-name="List_20_1_Content_First"> Dérouler la rubrique “Groupement”, sélectionner “Nouveau groupement” et lui donner un titre. </text:p>
        </text:list-item>
        <text:list-item>
          <text:p text:style-name="List_20_1_Content"> Ajouter les groupes que vous venez de créer.</text:p>
        </text:list-item>
        <text:list-item>
          <text:p text:style-name="List_20_1_Content"> Cliquer sur “Envoyer”.</text:p>
        </text:list-item>
        <text:list-item>
          <text:p text:style-name="List_20_1_Content_Last"> Vous visualisez la liste des groupes.</text:p>
        </text:list-item>
      </text:list>
      <text:h text:style-name="Heading_20_2" text:outline-level="2"><text:bookmark-start text:name="__RefHeading___ajouter_une_activite_choix_de_groupe_6"/><text:bookmark-start text:name="ajouter_une_activite_choix_de_groupe1"/>Ajouter une activité "Choix de groupe"<text:bookmark-end text:name="__RefHeading___ajouter_une_activite_choix_de_groupe_6"/><text:bookmark-end text:name="ajouter_une_activite_choix_de_groupe1"/></text:h>
      <text:list text:style-name="List_20_1" text:continue-numbering="false">
        <text:list-item>
          <text:p text:style-name="List_20_1_Content_First"> Activer le mode édition.</text:p>
        </text:list-item>
        <text:list-item>
          <text:p text:style-name="List_20_1_Content"> Dans la section voulue, cliquer sur “Ajouter une activité ou une ressource”, puis sélectionner l’activité “Choix de groupe” <draw:frame draw:style-name="media" draw:name="11" text:anchor-type="as-char" draw:z-index="11" svg:width="2.1166666666667cm" svg:height="1.8520833333333cm"><draw:image xlink:href="Pictures/4213c82c4a3d4b68f3334fe96e82c59b.png" xlink:type="simple" xlink:show="embed" xlink:actuate="onLoad"/></draw:frame>.</text:p>
        </text:list-item>
        <text:list-item>
          <text:p text:style-name="List_20_1_Content"> Dans les paramètres de l’activité “Choix de groupe” :</text:p>
          <text:list text:style-name="List_20_1">
            <text:list-item>
              <text:p text:style-name="List_20_1_Content"> donner un titre à l’activité et détailler la marche à suivre par les étudiants dans le champ “Description” ;</text:p>
            </text:list-item>
            <text:list-item>
              <text:p text:style-name="List_20_1_Content"> dans la rubrique “Réglages divers”, activer l’option “Limiter le nombre de réponses possibles” et renseigner la limite du nombre d’inscriptions dans un même groupe ;</text:p>
            </text:list-item>
            <text:list-item>
              <text:p text:style-name="List_20_1_Content"> ne pas oublier de sauvegarder cette limite en cliquant sur “Appliquer à tous les groupes” ;</text:p>
            </text:list-item>
            <text:list-item>
              <text:p text:style-name="List_20_1_Content"> dans le tableau de sélection des groupes, cliquer sur le groupement de votre choix, puis sur “Ajouter le groupement” ;</text:p>
            </text:list-item>
            <text:list-item>
              <text:p text:style-name="List_20_1_Content"> paramétrer les critères d’achèvement d’activité en optant de préférence pour “Afficher l’activité comme terminée dès que les conditions sont remplies” et en cochant “Montrer comme complet quand l’utilisateur fait son choix” ; </text:p>
            </text:list-item>
            <text:list-item>
              <text:p text:style-name="List_20_1_Content_Last"> cliquer sur “Enregistrer et revenir au cours”.</text:p>
            </text:list-item>
          </text:list>
        </text:list-item>
      </text:list>
      <text:p text:style-name="Text_20_body"><draw:frame draw:style-name="media" draw:name="12" text:anchor-type="as-char" draw:z-index="12" svg:width="15.875cm" style:rel-width="100%" svg:height="8.4649719775821cm" style:rel-height="scale"><draw:image xlink:href="Pictures/b74d104354c7f9d6f977325081ca0cdb.png" xlink:type="simple" xlink:show="embed" xlink:actuate="onLoad"/></draw:frame></text:p>
      <text:p text:style-name="Text_20_body">Vérifier que le nombre de membres est bien à zéro avant le début de l'activité et que vous avez sélectionné les bons groupes :
<draw:frame draw:style-name="media" draw:name="13" text:anchor-type="as-char" draw:z-index="13" svg:width="21.166666666667cm" style:rel-width="100%" svg:height="6.2425697302241cm" style:rel-height="scale"><draw:image xlink:href="Pictures/a28a8e08903dc734550160179dbe88af.png" xlink:type="simple" xlink:show="embed" xlink:actuate="onLoad"/></draw:frame></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14" text:anchor-type="as-char" draw:z-index="14" svg:width="1.27cm" svg:height="1.27cm"><draw:image xlink:href="Pictures/3f458ace026a56ab6656343469d0c3af.png" xlink:type="simple" xlink:show="embed" xlink:actuate="onLoad"/></draw:frame></text:p>
          </table:table-cell>
          <table:table-cell office:value-type="string" table:style-name="PluginODTAutoStyle_TableCell_14">
            <text:p text:style-name="PluginODTAutoStyle_Paragraph_15">Si on souhaite avoir un nombre de participants différents pour les différents groupes crées, Il faut laisser la limite du nombre de réponse à zéro puis faire un clic droit sur le groupe sélectionné et définir le nombre de réponse qu’on souhaite.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1::57:18</meta:creation-date>
    <dc:creator>Generated</dc:creator>
    <dc:date>2026-08-25T01::57:18</dc:date>
    <dc:language>en-US</dc:language>
    <meta:editing-cycles>1</meta:editing-cycles>
    <meta:editing-duration>PT0S</meta:editing-duration>
    <dc:title>moodle4:inscriptions:inscriptions:gestion_des_groupes:choix_de_groupe</dc:title>
  </office:meta>
</office:document-meta>
</file>