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916ace61e46e742f618320efac65e8.png"/>
  <manifest:file-entry manifest:media-type="image/png" manifest:full-path="Pictures/968a60ee2fc33158f0a24aa9b50e142b.png"/>
  <manifest:file-entry manifest:media-type="image/png" manifest:full-path="Pictures/cd90c30861fc7cff33538f9566851a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scriptions:inscriptions:gestion_des_groupes:attribuer_image_groupe"/><text:bookmark-start text:name="__RefHeading___ajouter_une_image_a_un_groupe_1"/><text:bookmark-start text:name="ajouter_une_image_a_un_groupe"/>Ajouter une image à un groupe<text:bookmark-end text:name="__RefHeading___ajouter_une_image_a_un_groupe_1"/><text:bookmark-end text:name="ajouter_une_image_a_un_groupe"/></text:h>
      <text:h text:style-name="Heading_20_2" text:outline-level="2"><text:bookmark-start text:name="__RefHeading___etape_1aller_dans_les_parametres_du_groupe_2"/><text:bookmark-start text:name="etape_1aller_dans_les_parametres_du_groupe"/>Étape 1 : Aller dans les paramètres du groupe<text:bookmark-end text:name="__RefHeading___etape_1aller_dans_les_parametres_du_groupe_2"/><text:bookmark-end text:name="etape_1aller_dans_les_parametres_du_groupe"/></text:h>
      <text:list text:style-name="List_20_1" text:continue-numbering="false">
        <text:list-item>
          <text:p text:style-name="List_20_1_Content_First"> Aller dans l'espace de cours souhaité ;</text:p>
        </text:list-item>
        <text:list-item>
          <text:p text:style-name="List_20_1_Content_Last"> cliquer dans l'onglet “<text:span text:style-name="Strong_20_Emphasis">Participants</text:span>” : </text:p>
        </text:list-item>
      </text:list>
      <text:p text:style-name="Text_20_body"><draw:frame draw:style-name="mediacenter" draw:name="0" text:anchor-type="paragraph" draw:z-index="0" svg:width="24.050625cm" style:rel-width="100%" svg:height="12.3825cm" style:rel-height="scale"><draw:image xlink:href="Pictures/31916ace61e46e742f618320efac65e8.png" xlink:type="simple" xlink:show="embed" xlink:actuate="onLoad"/></draw:frame></text:p>
      <text:list text:style-name="List_20_1" text:continue-numbering="false">
        <text:list-item>
          <text:p text:style-name="List_20_1_Content_First"> Sélectionner le groupe à modifier (1)</text:p>
        </text:list-item>
        <text:list-item>
          <text:p text:style-name="List_20_1_Content_Last"> Cliquer sur modifier les réglages du groupe (2) </text:p>
        </text:list-item>
      </text:list>
      <text:p text:style-name="Text_20_body"><draw:frame draw:style-name="mediacenter" draw:name="1" text:anchor-type="paragraph" draw:z-index="1" svg:width="16.51cm" svg:height="18.944166666667cm"><draw:image xlink:href="Pictures/968a60ee2fc33158f0a24aa9b50e142b.png" xlink:type="simple" xlink:show="embed" xlink:actuate="onLoad"/></draw:frame></text:p>
      <text:list text:style-name="List_20_1" text:continue-numbering="false">
        <text:list-item>
          <text:p text:style-name="List_20_1_Content_First"> Ajouter une image</text:p>
        </text:list-item>
        <text:list-item>
          <text:p text:style-name="List_20_1_Content_Last"> Enregistrer </text:p>
        </text:list-item>
      </text:list>
      <text:p text:style-name="Text_20_body"><draw:frame draw:style-name="mediacenter" draw:name="2" text:anchor-type="paragraph" draw:z-index="2" svg:width="47.916041666667cm" style:rel-width="100%" svg:height="22.092708333333cm" style:rel-height="scale"><draw:image xlink:href="Pictures/cd90c30861fc7cff33538f9566851a0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2::36:10</meta:creation-date>
    <dc:creator>Generated</dc:creator>
    <dc:date>2026-08-24T22::36:10</dc:date>
    <dc:language>en-US</dc:language>
    <meta:editing-cycles>1</meta:editing-cycles>
    <meta:editing-duration>PT0S</meta:editing-duration>
    <dc:title>moodle4:inscriptions:inscriptions:gestion_des_groupes:attribuer_image_groupe</dc:title>
  </office:meta>
</office:document-meta>
</file>