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1eadddc31086bb50d3c97f489457bcce.png"/>
  <manifest:file-entry manifest:media-type="image/png" manifest:full-path="Pictures/ef45d5c6727e38662248534fb2f40fc4.png"/>
  <manifest:file-entry manifest:media-type="image/png" manifest:full-path="Pictures/878f13a50ed34f618b2b0d76bf88fefe.png"/>
  <manifest:file-entry manifest:media-type="image/png" manifest:full-path="Pictures/bebcd37761bc02c60fadea0e2a8a1493.png"/>
  <manifest:file-entry manifest:media-type="image/png" manifest:full-path="Pictures/955e8483c61f0538022e90ba7487fe3a.png"/>
  <manifest:file-entry manifest:media-type="image/png" manifest:full-path="Pictures/80d3cb8c3b8619d457dd9c947299dda6.png"/>
  <manifest:file-entry manifest:media-type="image/png" manifest:full-path="Pictures/aa07f1e7e0678e10e32f0bc7a0aa6aba.png"/>
  <manifest:file-entry manifest:media-type="image/png" manifest:full-path="Pictures/3f8ad78f69aafa66716951f3988e076a.png"/>
  <manifest:file-entry manifest:media-type="image/png" manifest:full-path="Pictures/1885ee0d9165aa4f3d5c7ffadad10fac.png"/>
  <manifest:file-entry manifest:media-type="image/png" manifest:full-path="Pictures/432483ada1bfda11debf2d5692432558.png"/>
  <manifest:file-entry manifest:media-type="image/png" manifest:full-path="Pictures/e4e8d1296ee28413b2c9274265b8c1e2.png"/>
  <manifest:file-entry manifest:media-type="image/png" manifest:full-path="Pictures/038ee45ffe4124932847fa6e020e9c97.png"/>
  <manifest:file-entry manifest:media-type="image/png" manifest:full-path="Pictures/60a82c4a084b59840ce87066caa6a0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_en_lots"/><text:bookmark-start text:name="__RefHeading___inscription_des_utilisateurs_en_lots_dans_un_espace_de_cours_avec_un_fichier_.csv_1"/><text:bookmark-start text:name="inscription_des_utilisateurs_en_lots_dans_un_espace_de_cours_avec_un_fichier_.csv"/>Inscription des utilisateurs en lots dans UN espace de cours (avec un fichier .csv)<text:bookmark-end text:name="__RefHeading___inscription_des_utilisateurs_en_lots_dans_un_espace_de_cours_avec_un_fichier_.csv_1"/><text:bookmark-end text:name="inscription_des_utilisateurs_en_lots_dans_un_espace_de_cours_avec_un_fichier_.csv"/></text:h>
      <text:p text:style-name="Text_20_body">(Bulk enrolment)</text:p>
      <text:p text:style-name="Text_20_body"><text:span text:style-name="Strong_20_Emphasis">Usage</text:span> : cette fonctionnalité permet d'inscrire manuellement un grand nombre d'utilisateurs (étudiants notamment) à partir d'un fichier en une seule fois. Il permet aussi d'inscrire en masse des étudiants dans des groupes et les créer si besoin. </text:p>
      <text:p text:style-name="Text_20_body"><text:span text:style-name="Strong_20_Emphasis">Contexte cible</text:span> : un espace de cours où les inscriptions ne sont pas automatisées (par exemple dans les cours complémentaires) et pour lesquel la cohorte d’inscription administrative n'est pas pertinent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inscrire des utilisateurs dans un espace de cours, ils doivent avoir un compte numérique sur la plateforme :</text:p>
            <text:list text:style-name="List_20_1" text:continue-numbering="false">
              <text:list-item>
                <text:p text:style-name="List_20_1_Content_First"> un compte (identifiant et mot de passe) <text:span text:style-name="Strong_20_Emphasis">créé depuis au moins la veille</text:span> pour<text:span text:style-name="Strong_20_Emphasis"> Ecampus</text:span> ;</text:p>
              </text:list-item>
              <text:list-item>
                <text:p text:style-name="List_20_1_Content"> un compte sur Universitice ou Unicaen pour <text:span text:style-name="Strong_20_Emphasis">Collégium</text:span> est être inscrit à une formation de santé (Etudiant) ou être enseignant dans l'une des 2 universités;</text:p>
              </text:list-item>
              <text:list-item>
                <text:p text:style-name="List_20_1_Content_Last"> un compte créé pour <text:span text:style-name="Strong_20_Emphasis">Prélude</text:span> ( importé ou auto-création) </text:p>
              </text:list-item>
            </text:list>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les utilisateurs possèdent <text:span text:style-name="Strong_20_Emphasis">déjà une inscriptions active</text:span> dans l'espace de cours (par exemple, par base de données ou par synchronisation de cohorte), cette méthode n'ajouter pas d'inscription manuelle mais ferra <text:span text:style-name="Strong_20_Emphasis">seulement l'inscription dans le groupe</text:span> demandé.</text:p>
          </table:table-cell>
        </table:table-row>
      </table:table>
      <text:h text:style-name="Heading_20_2" text:outline-level="2"><text:bookmark-start text:name="__RefHeading___etape_1preparer_le_fichier_des_utilisateurs_a_inscrire_2"/><text:bookmark-start text:name="etape_1preparer_le_fichier_des_utilisateurs_a_inscrire"/>Étape 1 : préparer le fichier des utilisateurs à inscrire<text:bookmark-end text:name="__RefHeading___etape_1preparer_le_fichier_des_utilisateurs_a_inscrire_2"/><text:bookmark-end text:name="etape_1preparer_le_fichier_des_utilisateurs_a_inscrir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Attention, si les utilisateurs à inscrire ont des rôles différents dans l’espace de cours (étudiant, enseignant, etc.), vous devrez créer 1 fichier par rôle.</text:p>
          </table:table-cell>
        </table:table-row>
      </table:table>
      <text:list text:style-name="List_20_1" text:continue-numbering="false">
        <text:list-item>
          <text:p text:style-name="List_20_1_Content_First"> Ouvrir Libreoffice Calc (recommandé car Microsoft Excel ne permet pas un enregistrement aussi facilement au bon format)</text:p>
        </text:list-item>
        <text:list-item>
          <text:p text:style-name="List_20_1_Content_Last"> Dans le première colonne, renseigner soit les noms d’utilisateurs, soit les adresses mail, soit les numéros d'étudiants (il n'y a pas d'entête à renseigner sur les colonnes contrairement à ce que les documentations officielles précisent).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En fonction de la plateforme, nous recommandons de privilégier :</text:p>
            <text:list text:style-name="List_20_1" text:continue-numbering="false">
              <text:list-item>
                <text:p text:style-name="List_20_1_Content_First"> sur <text:span text:style-name="Strong_20_Emphasis">Ecampus</text:span>, le <text:span text:style-name="Strong_20_Emphasis">nom d'utilisateur</text:span> qui est l'identifiant du compte numérique ;</text:p>
              </text:list-item>
              <text:list-item>
                <text:p text:style-name="List_20_1_Content"> sur <text:span text:style-name="Strong_20_Emphasis">Collegium Santé</text:span>, le <text:span text:style-name="Strong_20_Emphasis">nom d'utilisateur</text:span> qui est l'identifiant du compte numérique accolé avec une @ à l'établissement d'origine (exemple : 55000907@unicaen.fr, monmultipass@univ-rouen.fr).</text:p>
              </text:list-item>
              <text:list-item>
                <text:p text:style-name="List_20_1_Content_Last"> sur <text:span text:style-name="Strong_20_Emphasis">Prélude</text:span>, le <text:span text:style-name="Strong_20_Emphasis">mail</text:span> de l'utilisateur.</text:p>
              </text:list-item>
            </text:list>
            <text:p text:style-name="Text_20_body">Pour plus de facilité, on utilisera l'<text:span text:style-name="Strong_20_Emphasis">adresse mail</text:span> pour toute personne non étudiante.</text:p>
          </table:table-cell>
        </table:table-row>
      </table:table>
      <text:list text:style-name="List_20_1" text:continue-numbering="false">
        <text:list-item>
          <text:p text:style-name="LastListParagraph_List_20_1_Content_First"> Dans le seconde colonne, indiquer le(s) groupe(s) dans lesquels doivent être inscrits les utilisateurs listés.</text:p>
        </text:list-item>
      </text:list>
      <text:p text:style-name="Text_20_body">Exemple (permet d'inscrire les 4 utilisateurs, de créer les groupes s'ils n'existent pas et les inscrire dedans) : </text:p>
      <table:table table:style-name="Table">
        <table:table-column table:style-name="odt_auto_style_table_column_5_1"/>
        <table:table-row>
          <table:table-cell office:value-type="string" table:style-name="PluginODTAutoStyle_TableCell_21">
            <text:p text:style-name="Preformatted_20_Text">55000901,GroupA<text:line-break/>55000902,GroupA<text:line-break/>55000903,GroupB<text:line-break/>55000904,GroupA</text:p>
          </table:table-cell>
        </table:table-row>
      </table:table>
      <text:list text:style-name="List_20_1" text:continue-numbering="false">
        <text:list-item>
          <text:p text:style-name="LastListParagraph_List_20_1_Content_First"> Enregistrer-sous au format .csv en cochant la case “<text:span text:style-name="Strong_20_Emphasis">éditer les paramètres du filtre</text:span>” comme suit :</text:p>
        </text:list-item>
      </text:list>
      <text:p text:style-name="Text_20_body"><draw:frame draw:style-name="mediacenter" draw:name="4" text:anchor-type="paragraph" draw:z-index="4" svg:width="19.52625cm" style:rel-width="100%" svg:height="14.234583333333cm" style:rel-height="scale"><draw:image xlink:href="Pictures/1eadddc31086bb50d3c97f489457bcce.png" xlink:type="simple" xlink:show="embed" xlink:actuate="onLoad"/></draw:frame></text:p>
      <text:list text:style-name="List_20_1" text:continue-numbering="false">
        <text:list-item>
          <text:p text:style-name="List_20_1_Content_First"> Confirmer l’acceptation du format .csv</text:p>
        </text:list-item>
        <text:list-item>
          <text:p text:style-name="List_20_1_Content"> Choisir le jeu de caractère “Unicode (UTF-8)”, le séparateur de champs virgule (<text:span text:style-name="Source_20_Text">,</text:span>) ou point-virgule (<text:span text:style-name="Source_20_Text">;</text:span>)  et supprimer le séparateur de chaîne de caractère ; </text:p>
        </text:list-item>
        <text:list-item>
          <text:p text:style-name="List_20_1_Content"> Conserver l'option cochée : “Enregistrer le contenu de la cellule comme affiché”</text:p>
        </text:list-item>
        <text:list-item>
          <text:p text:style-name="List_20_1_Content"> Veillez à ce que soient décochées les options suivants : </text:p>
          <text:list text:style-name="List_20_1">
            <text:list-item>
              <text:p text:style-name="List_20_1_Content"> “Enregistrer les formules de cellules au lieu des valeurs calculées”</text:p>
            </text:list-item>
            <text:list-item>
              <text:p text:style-name="List_20_1_Content"> “Mettre entre guillemets toute les cellules de texte”</text:p>
            </text:list-item>
            <text:list-item>
              <text:p text:style-name="List_20_1_Content_Last"> “Largeur de colonnes fixes”</text:p>
            </text:list-item>
          </text:list>
        </text:list-item>
      </text:list>
      <text:p text:style-name="Text_20_body"><draw:frame draw:style-name="mediacenter" draw:name="5" text:anchor-type="paragraph" draw:z-index="5" svg:width="17.93875cm" style:rel-width="100%" svg:height="9.1810416666667cm" style:rel-height="scale"><draw:image xlink:href="Pictures/ef45d5c6727e38662248534fb2f40fc4.png" xlink:type="simple" xlink:show="embed" xlink:actuate="onLoad"/></draw:frame></text:p>
      <text:list text:style-name="List_20_1" text:continue-numbering="false">
        <text:list-item>
          <text:p text:style-name="LastListParagraph_List_20_1_Content_First"> Pour terminer l'enregistrement, cliquer sur “valider”.</text:p>
        </text:list-item>
      </text:list>
      <text:h text:style-name="Heading_20_2" text:outline-level="2"><text:bookmark-start text:name="__RefHeading___etape_2integrer_le_fichier_csv_dans_l_espace_de_cours_3"/><text:bookmark-start text:name="etape_2integrer_le_fichier_csv_dans_l_espace_de_cours"/>Étape 2 : intégrer le fichier csv dans l'espace de cours<text:bookmark-end text:name="__RefHeading___etape_2integrer_le_fichier_csv_dans_l_espace_de_cours_3"/><text:bookmark-end text:name="etape_2integrer_le_fichier_csv_dans_l_espace_de_cours"/></text:h>
      <text:list text:style-name="List_20_1" text:continue-numbering="false">
        <text:list-item>
          <text:p text:style-name="List_20_1_Content_First"> Aller dans l’onglet “Participants”, </text:p>
        </text:list-item>
        <text:list-item>
          <text:p text:style-name="List_20_1_Content"> Puis cliquer sur le menu d'action (rouage) </text:p>
        </text:list-item>
        <text:list-item>
          <text:p text:style-name="List_20_1_Content_Last"> Sélectionner la fonctionnalité “importation des inscriptions (ou en anglais “Import Enrolls”) comme indiqué dans l'impression écran ci-dessous :</text:p>
        </text:list-item>
      </text:list>
      <text:p text:style-name="Text_20_body"><draw:frame draw:style-name="media" draw:name="6" text:anchor-type="as-char" draw:z-index="6" svg:width="31.75cm" style:rel-width="100%" svg:height="11.362665684831cm" style:rel-height="scale"><draw:image xlink:href="Pictures/878f13a50ed34f618b2b0d76bf88fefe.png" xlink:type="simple" xlink:show="embed" xlink:actuate="onLoad"/></draw:frame></text:p>
      <text:list text:style-name="List_20_1" text:continue-numbering="false">
        <text:list-item>
          <text:p text:style-name="List_20_1_Content_First"> choisir le champs d'utilisateur utilisé (1ère colonne du fichier précédent)</text:p>
          <text:list text:style-name="List_20_1">
            <text:list-item>
              <text:p text:style-name="List_20_1_Content"> <draw:frame draw:style-name="media" draw:name="7" text:anchor-type="as-char" draw:z-index="7" svg:width="0.76729166666667cm" svg:height="0.76729166666667cm"><draw:image xlink:href="Pictures/bebcd37761bc02c60fadea0e2a8a1493.png" xlink:type="simple" xlink:show="embed" xlink:actuate="onLoad"/></draw:frame> Soit le nom d'utilisateur (compte numérique), par exemple dumont211 (pour les nouveaux formats) ou le numéro étudiant (pour les anciens formats avant sept. 2021)</text:p>
            </text:list-item>
            <text:list-item>
              <text:p text:style-name="List_20_1_Content"> <draw:frame draw:style-name="media" draw:name="8" text:anchor-type="as-char" draw:z-index="8" svg:width="0.76729166666667cm" svg:height="0.76729166666667cm"><draw:image xlink:href="Pictures/955e8483c61f0538022e90ba7487fe3a.png" xlink:type="simple" xlink:show="embed" xlink:actuate="onLoad"/></draw:frame> Soit l'adresse mail</text:p>
            </text:list-item>
            <text:list-item>
              <text:p text:style-name="List_20_1_Content_Last"> <draw:frame draw:style-name="media" draw:name="9" text:anchor-type="as-char" draw:z-index="9" svg:width="0.76729166666667cm" svg:height="0.76729166666667cm"><draw:image xlink:href="Pictures/80d3cb8c3b8619d457dd9c947299dda6.png" xlink:type="simple" xlink:show="embed" xlink:actuate="onLoad"/></draw:frame> Soit le numéro d’identification, c'est-à-dire le numéro d'étudiant</text:p>
            </text:list-item>
          </text:list>
        </text:list-item>
      </text:list>
      <text:p text:style-name="Text_20_body"><draw:frame draw:style-name="media" draw:name="10" text:anchor-type="as-char" draw:z-index="10" svg:width="26.458333333333cm" style:rel-width="100%" svg:height="6.384949195597cm" style:rel-height="scale"><draw:image xlink:href="Pictures/aa07f1e7e0678e10e32f0bc7a0aa6aba.png" xlink:type="simple" xlink:show="embed" xlink:actuate="onLoad"/></draw:frame></text:p>
      <text:list text:style-name="List_20_1" text:continue-numbering="false">
        <text:list-item>
          <text:p text:style-name="LastListParagraph_List_20_1_Content_First"> Choisir le rôle des utilisateurs à inscrire (étudiant, enseignants, etc.) </text:p>
        </text:list-item>
      </text:list>
      <text:p text:style-name="Text_20_body"><draw:frame draw:style-name="media" draw:name="11" text:anchor-type="as-char" draw:z-index="11" svg:width="26.458333333333cm" style:rel-width="100%" svg:height="6.4327062228654cm" style:rel-height="scale"><draw:image xlink:href="Pictures/3f8ad78f69aafa66716951f3988e076a.png" xlink:type="simple" xlink:show="embed" xlink:actuate="onLoad"/></draw:frame></text:p>
      <text:list text:style-name="List_20_1" text:continue-numbering="false">
        <text:list-item>
          <text:p text:style-name="LastListParagraph_List_20_1_Content_First"> Préciser si l'inscription dans les groupes doit être prise en compte. </text:p>
        </text:list-item>
      </text:list>
      <text:list text:style-name="List_20_1" text:continue-numbering="false">
        <text:list-item>
          <text:p text:style-name="List_20_1_Content_First"> Si oui, vous devez indiquer :</text:p>
          <text:list text:style-name="List_20_1">
            <text:list-item>
              <text:p text:style-name="List_20_1_Content"> soit choisir le(s) groupe(s) indiqué(s) dans le fichier (“utiliser le fichier de données”) ;</text:p>
            </text:list-item>
            <text:list-item>
              <text:p text:style-name="List_20_1_Content_Last"> soit désigner un groupe déjà existant dans l'espace de cours (à choisir dans le menu déroulant).</text:p>
            </text:list-item>
          </text:list>
        </text:list-item>
      </text:list>
      <text:p text:style-name="Text_20_body"><draw:frame draw:style-name="media" draw:name="12" text:anchor-type="as-char" draw:z-index="12" svg:width="26.458333333333cm" style:rel-width="100%" svg:height="4.1631844380403cm" style:rel-height="scale"><draw:image xlink:href="Pictures/1885ee0d9165aa4f3d5c7ffadad10fac.png" xlink:type="simple" xlink:show="embed" xlink:actuate="onLoad"/></draw:frame></text:p>
      <text:list text:style-name="List_20_1" text:continue-numbering="false">
        <text:list-item>
          <text:p text:style-name="LastListParagraph_List_20_1_Content_First"> Si vous avez choisi l'option “utiliser le fichier de données”, vous devez maintenant indiquer si vous souhaitez créer le(s) groupe(s) indiqués dans le fichier. Si le(s) groupe(s) pointé(s) existe(nt) déjà dans l'espace de cours, vous choisirez “Non” à l'option “Créer les groupes”. S'il(s) n'existe(ent) pas encore ou pas tous, choisirez “Oui” à l'option “Créer les groupes”.</text:p>
        </text:list-item>
      </text:list>
      <text:list text:style-name="List_20_1" text:continue-numbering="false">
        <text:list-item>
          <text:p text:style-name="LastListParagraph_List_20_1_Content_First"> Glisser-déposer le fichier csv</text:p>
        </text:list-item>
      </text:list>
      <text:p text:style-name="Text_20_body"><draw:frame draw:style-name="media" draw:name="13" text:anchor-type="as-char" draw:z-index="13" svg:width="31.75cm" style:rel-width="100%" svg:height="6.4642857142857cm" style:rel-height="scale"><draw:image xlink:href="Pictures/432483ada1bfda11debf2d5692432558.png" xlink:type="simple" xlink:show="embed" xlink:actuate="onLoad"/></draw:frame></text:p>
      <text:list text:style-name="List_20_1" text:continue-numbering="false">
        <text:list-item>
          <text:p text:style-name="LastListParagraph_List_20_1_Content_First"> Cliquer sur le bouton “Importation”</text:p>
        </text:list-item>
      </text:list>
      <text:p text:style-name="Text_20_body"><draw:frame draw:style-name="media" draw:name="14" text:anchor-type="as-char" draw:z-index="14" svg:width="5.2916666666667cm" svg:height="1.8309569074778cm"><draw:image xlink:href="Pictures/e4e8d1296ee28413b2c9274265b8c1e2.png" xlink:type="simple" xlink:show="embed" xlink:actuate="onLoad"/></draw:frame></text:p>
      <text:h text:style-name="Heading_20_2" text:outline-level="2"><text:bookmark-start text:name="__RefHeading___etape_3verifications_4"/><text:bookmark-start text:name="etape_3verifications"/>Étape 3 : vérifications<text:bookmark-end text:name="__RefHeading___etape_3verifications_4"/><text:bookmark-end text:name="etape_3verifications"/></text:h>
      <text:h text:style-name="Heading_20_3" text:outline-level="3"><text:bookmark-start text:name="__RefHeading___gestion_des_erreurs_detectees_5"/><text:bookmark-start text:name="gestion_des_erreurs_detectees"/>Gestion des erreurs détectées<text:bookmark-end text:name="__RefHeading___gestion_des_erreurs_detectees_5"/><text:bookmark-end text:name="gestion_des_erreurs_detectees"/></text:h>
      <text:p text:style-name="Text_20_body">Lors de l’importation, Moodle renvoie les erreurs qu'il a détecté comme dans l'exemple suivant : </text:p>
      <text:p text:style-name="Text_20_body"><draw:frame draw:style-name="media" draw:name="15" text:anchor-type="as-char" draw:z-index="15" svg:width="21.166666666667cm" style:rel-width="100%" svg:height="9.1851174934726cm" style:rel-height="scale"><draw:image xlink:href="Pictures/038ee45ffe4124932847fa6e020e9c97.png" xlink:type="simple" xlink:show="embed" xlink:actuate="onLoad"/></draw:frame></text:p>
      <text:p text:style-name="Text_20_body">Il donne notamment le numéro de la ligne et un complément d'information permettant de comprendre ce qui n'a pas fonctionné. Par exemple, vous pouvez avoir :</text:p>
      <text:list text:style-name="List_20_1" text:continue-numbering="false">
        <text:list-item>
          <text:p text:style-name="List_20_1_Content_First"> <text:span text:style-name="Emphasis">valeur d'identification d'utilisateur non valide</text:span> : l'utilisateur n'existe pas dans Moodle, peut-être as-t-il validé son compte numérique depuis trop peu de temps et il n'existe pas encore dans la plateforme ?</text:p>
        </text:list-item>
        <text:list-item>
          <text:p text:style-name="List_20_1_Content_Last"> <text:span text:style-name="Emphasis">L'identité de l'utilisateur « *** » n'est pas unique. Plusieurs enregistrements trouvés</text:span> : Cet utilisateur doit avoir deux comptes sur la plateforme. Nous vous invitons à vérifier que l'étudiant en question est bien inscrit dans la liste des participants et à défaut l'inscrire manuellement en sélectionnant le bon compte. </text:p>
        </text:list-item>
      </text:list>
      <text:h text:style-name="Heading_20_3" text:outline-level="3"><text:bookmark-start text:name="__RefHeading___verifications_complementaires_6"/><text:bookmark-start text:name="verifications_complementaires"/>Vérifications complémentaires<text:bookmark-end text:name="__RefHeading___verifications_complementaires_6"/><text:bookmark-end text:name="verifications_complementaires"/></text:h>
      <text:p text:style-name="Text_20_body">Une fois le fichier importé, les groupes sont crées automatiquement et les étudiants répartis en fonction de leurs groupes (voir image ci-dessous).</text:p>
      <text:p text:style-name="Text_20_body"><draw:frame draw:style-name="mediacenter" draw:name="16" text:anchor-type="paragraph" draw:z-index="16" svg:width="21.166666666667cm" style:rel-width="100%" svg:height="10.799772766999cm" style:rel-height="scale"><draw:image xlink:href="Pictures/60a82c4a084b59840ce87066caa6a086.png" xlink:type="simple" xlink:show="embed" xlink:actuate="onLoad"/></draw:frame></text:p>
      <text:p text:style-name="Horizontal_20_Line"/>
      <text:h text:style-name="Heading_20_2" text:outline-level="2"><text:bookmark-start text:name="__RefHeading___pour_aller_plus_loin_7"/><text:bookmark-start text:name="pour_aller_plus_loin"/>Pour aller plus loin<text:bookmark-end text:name="__RefHeading___pour_aller_plus_loin_7"/><text:bookmark-end text:name="pour_aller_plus_loin"/></text:h>
      <text:p text:style-name="Text_20_body">Voir la documentation officielle (en anglais) : <text:a xlink:type="simple" xlink:href="https://docs.moodle.org/39/en/Bulk_enrolments" text:style-name="Internet_20_link" text:visited-style-name="Visited_20_Internet_20_Link">https://docs.moodle.org/39/en/Bulk_enrolments</text:a></text:p>
      <text:p text:style-name="Text_20_body">Description du plugin utilisé : <text:a xlink:type="simple" xlink:href="https://moodle.org/plugins/local_bulkenrol" text:style-name="Internet_20_link" text:visited-style-name="Visited_20_Internet_20_Link">https://moodle.org/plugins/local_bulkenro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5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42:21</meta:creation-date>
    <dc:creator>Generated</dc:creator>
    <dc:date>2026-08-24T16::42:21</dc:date>
    <dc:language>en-US</dc:language>
    <meta:editing-cycles>1</meta:editing-cycles>
    <meta:editing-duration>PT0S</meta:editing-duration>
    <dc:title>moodle4:inscriptions:inscription_en_lots</dc:title>
  </office:meta>
</office:document-meta>
</file>