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ad4487fb2e59feae2351f7d6d8e0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3004943502825cm"><draw:image xlink:href="Pictures/4fad4487fb2e59feae2351f7d6d8e0f6.png" xlink:type="simple" xlink:show="embed" xlink:actuate="onLoad"/></draw:frame></text:p>
      <text:h text:style-name="Heading_20_1" text:outline-level="1"><text:bookmark text:name="moodle4:forum"/><text:bookmark-start text:name="__RefHeading___forum_1"/><text:bookmark-start text:name="forum"/>Forum<text:bookmark-end text:name="__RefHeading___forum_1"/><text:bookmark-end text:name="forum"/></text:h>
      <text:p text:style-name="Text_20_body">Le « <text:span text:style-name="Strong_20_Emphasis">forum</text:span> » est un module d'activité destiné aux usages pédagogiques.</text:p>
      <text:p text:style-name="Text_20_body">Celui-ci permet aux « participants » d'un espace de cours (enseignant.e.s, formateur.ices, étudiant.e.s) d'y tenir des <text:span text:style-name="Strong_20_Emphasis">discussions asynchrones</text:span>.</text:p>
      <text:p text:style-name="Text_20_body">Le forum « <text:span text:style-name="Strong_20_Emphasis">Nouvelles</text:span> » quant à lui est destiné à informer les apprenant.e.s sans possibilité d'échanges. Il est créé automatiquement dans chaque espace de cours et seul.e l'enseignant.e peut y écrire.</text:p>
      <text:p text:style-name="Text_20_body"><text:span text:style-name="Emphasis">Je souhaite</text:span> :</text:p>
      <text:list text:style-name="List_20_1" text:continue-numbering="false">
        <text:list-item>
          <text:p text:style-name="List_20_1_Content_First"> <text:a xlink:type="simple" xlink:href="https://webcemu.unicaen.fr/doku.php?id=moodle4_nouveautes:moodle4:forum:creation" text:style-name="Internet_20_link" text:visited-style-name="Visited_20_Internet_20_Link">Créer et paramétrer un nouveau forum</text:a></text:p>
        </text:list-item>
        <text:list-item>
          <text:p text:style-name="List_20_1_Content"> <text:a xlink:type="simple" xlink:href="https://webcemu.unicaen.fr/doku.php?id=moodle4_nouveautes:moodle4:forum:notif_forums" text:style-name="Internet_20_link" text:visited-style-name="Visited_20_Internet_20_Link">Notification des forums</text:a></text:p>
        </text:list-item>
        <text:list-item>
          <text:p text:style-name="List_20_1_Content"> <text:a xlink:type="simple" xlink:href="https://webcemu.unicaen.fr/doku.php?id=moodle4_nouveautes:moodle4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webcemu.unicaen.fr/doku.php?id=moodle4_nouveautes: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webcemu.unicaen.fr/doku.php?id=moodle4_nouveautes: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webcemu.unicaen.fr/doku.php?id=moodle4_nouveautes:moodle4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webcemu.unicaen.fr/doku.php?id=moodle4_nouveautes:moodle4:forum:export_messages_forum" text:style-name="Internet_20_link" text:visited-style-name="Visited_20_Internet_20_Link">Exporter les messages du Forum</text:a></text:p>
        </text:list-item>
        <text:list-item>
          <text:p text:style-name="List_20_1_Content"> <text:a xlink:type="simple" xlink:href="https://webcemu.unicaen.fr/doku.php?id=moodle4_nouveautes:moodle4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"> <text:a xlink:type="simple" xlink:href="https://webcemu.unicaen.fr/doku.php?id=moodle4_nouveautes:moodle4:forum:gestion_abonnements" text:style-name="Internet_20_link" text:visited-style-name="Visited_20_Internet_20_Link">Ajouter ou supprimer des abonnés au forum</text:a></text:p>
        </text:list-item>
        <text:list-item>
          <text:p text:style-name="List_20_1_Content"> <text:a xlink:type="simple" xlink:href="https://webcemu.unicaen.fr/doku.php?id=moodle4_nouveautes:moodle4:forum:message_parametres_avances" text:style-name="Internet_20_link" text:visited-style-name="Visited_20_Internet_20_Link">Accéder aux paramètres avancés des messages</text:a></text:p>
        </text:list-item>
        <text:list-item>
          <text:p text:style-name="List_20_1_Content_Last"> <text:a xlink:type="simple" xlink:href="https://webcemu.unicaen.fr/doku.php?id=moodle4_nouveautes:moodle4:forum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39:03</meta:creation-date>
    <dc:creator>Generated</dc:creator>
    <dc:date>2026-08-18T08::39:03</dc:date>
    <dc:language>en-US</dc:language>
    <meta:editing-cycles>1</meta:editing-cycles>
    <meta:editing-duration>PT0S</meta:editing-duration>
    <dc:title>moodle4:forum</dc:title>
  </office:meta>
</office:document-meta>
</file>