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b0b595bae4292aaa9678dbaff52dc5.png"/>
  <manifest:file-entry manifest:media-type="image/png" manifest:full-path="Pictures/25871716875b2247e4b1fcf8f66dff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sujet"/><text:bookmark-start text:name="__RefHeading___creation_d_un_nouveau_sujet_ou_d_une_nouvelle_discussion_1"/><text:bookmark-start text:name="creation_d_un_nouveau_sujet_ou_d_une_nouvelle_discussion"/>Création d'un nouveau sujet ou d'une nouvelle discussion<text:bookmark-end text:name="__RefHeading___creation_d_un_nouveau_sujet_ou_d_une_nouvelle_discussion_1"/><text:bookmark-end text:name="creation_d_un_nouveau_sujet_ou_d_une_nouvelle_discussion"/></text:h>
      <text:h text:style-name="Heading_20_2" text:outline-level="2"><text:bookmark-start text:name="__RefHeading___etape_1entrer_dans_le_forum_2"/><text:bookmark-start text:name="etape_1entrer_dans_le_forum"/>Étape 1 : Entrer dans le forum<text:bookmark-end text:name="__RefHeading___etape_1entrer_dans_le_forum_2"/><text:bookmark-end text:name="etape_1entrer_dans_le_forum"/></text:h>
      <text:list text:style-name="List_20_1" text:continue-numbering="false">
        <text:list-item>
          <text:p text:style-name="LastListParagraph_List_20_1_Content_First"> Sur la page de votre espace de cours, cliquez sur le nom du forum :</text:p>
        </text:list-item>
      </text:list>
      <text:p text:style-name="Text_20_body"><draw:frame draw:style-name="media" draw:name="0" text:anchor-type="as-char" draw:z-index="0" svg:width="18.520833333333cm" style:rel-width="100%" svg:height="2.6734726179171cm" style:rel-height="scale"><draw:image xlink:href="Pictures/b5b0b595bae4292aaa9678dbaff52dc5.png" xlink:type="simple" xlink:show="embed" xlink:actuate="onLoad"/></draw:frame></text:p>
      <text:h text:style-name="Heading_20_2" text:outline-level="2"><text:bookmark-start text:name="__RefHeading___etape_2lancer_l_ajout_d_une_nouvelle_discussion_3"/><text:bookmark-start text:name="etape_2lancer_l_ajout_d_une_nouvelle_discussion"/>Étape 2 : Lancer l'ajout d'une nouvelle discussion<text:bookmark-end text:name="__RefHeading___etape_2lancer_l_ajout_d_une_nouvelle_discussion_3"/><text:bookmark-end text:name="etape_2lancer_l_ajout_d_une_nouvelle_discussion"/></text:h>
      <text:list text:style-name="List_20_1" text:continue-numbering="false">
        <text:list-item>
          <text:p text:style-name="LastListParagraph_List_20_1_Content_First"> Cliquez sur « <text:span text:style-name="Strong_20_Emphasis">Ajouter une discussion</text:span> » :</text:p>
        </text:list-item>
      </text:list>
      <text:p text:style-name="Text_20_body"><draw:frame draw:style-name="media" draw:name="1" text:anchor-type="as-char" draw:z-index="1" svg:width="14.552083333333cm" style:rel-width="100%" svg:height="1.4914877654663cm" style:rel-height="scale"><draw:image xlink:href="Pictures/25871716875b2247e4b1fcf8f66dfff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0::25:31</meta:creation-date>
    <dc:creator>Generated</dc:creator>
    <dc:date>2026-08-15T10::25:31</dc:date>
    <dc:language>en-US</dc:language>
    <meta:editing-cycles>1</meta:editing-cycles>
    <meta:editing-duration>PT0S</meta:editing-duration>
    <dc:title>moodle4:forum:sujet</dc:title>
  </office:meta>
</office:document-meta>
</file>