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7edd687dbc091015e482abf4fa5a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une_seule_disussion_simple"/><text:bookmark-start text:name="__RefHeading___je_souhaite_un_seul_fil_de_discussion_1"/><text:bookmark-start text:name="je_souhaite_un_seul_fil_de_discussion"/>Je souhaite un seul fil de discussion<text:bookmark-end text:name="__RefHeading___je_souhaite_un_seul_fil_de_discussion_1"/><text:bookmark-end text:name="je_souhaite_un_seul_fil_de_discussion"/></text:h>
      <text:list text:style-name="List_20_1" text:continue-numbering="false">
        <text:list-item>
          <text:p text:style-name="LastListParagraph_List_20_1_Content_First"> Dans les paramètres du forum, sélectionnez dans « <text:span text:style-name="Strong_20_Emphasis">Type de forum</text:span> » : « <text:span text:style-name="Strong_20_Emphasis">Une seule discussion</text:span> »</text:p>
        </text:list-item>
      </text:list>
      <text:p text:style-name="Text_20_body"><draw:frame draw:style-name="media" draw:name="0" text:anchor-type="as-char" draw:z-index="0" svg:width="15.875cm" style:rel-width="100%" svg:height="3.9136284722222cm" style:rel-height="scale"><draw:image xlink:href="Pictures/bc7edd687dbc091015e482abf4fa5aee.png" xlink:type="simple" xlink:show="embed" xlink:actuate="onLoad"/></draw:frame></text:p>
      <text:p text:style-name="Text_20_body"><text:span text:style-name="Strong_20_Emphasis"><text:span text:style-name="Emphasis">N'oubliez pas d'enregistrer vos modifications !</text:span></text:span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_nouveautes: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04:40</meta:creation-date>
    <dc:creator>Generated</dc:creator>
    <dc:date>2026-08-11T08::04:40</dc:date>
    <dc:language>en-US</dc:language>
    <meta:editing-cycles>1</meta:editing-cycles>
    <meta:editing-duration>PT0S</meta:editing-duration>
    <dc:title>moodle4:forum:parametres_avances:une_seule_disussion_simple</dc:title>
  </office:meta>
</office:document-meta>
</file>