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ca78b4b97bd26f2c8a0beddab68002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4:forum:parametres_avances:nombre_de_mots"/><text:bookmark-start text:name="__RefHeading___je_souhaite_que_le_nombre_de_mots_des_messages_soient_affiches_1"/><text:bookmark-start text:name="je_souhaite_que_le_nombre_de_mots_des_messages_soient_affiches"/>Je souhaite que le nombre de mots des messages soient affichés<text:bookmark-end text:name="__RefHeading___je_souhaite_que_le_nombre_de_mots_des_messages_soient_affiches_1"/><text:bookmark-end text:name="je_souhaite_que_le_nombre_de_mots_des_messages_soient_affiches"/></text:h>
      <text:list text:style-name="List_20_1" text:continue-numbering="false">
        <text:list-item>
          <text:p text:style-name="List_20_1_Content_First"> Dans les paramètres du forum, cliquez sur « <text:span text:style-name="Strong_20_Emphasis">Annexes et nombre de mots</text:span> »</text:p>
        </text:list-item>
        <text:list-item>
          <text:p text:style-name="List_20_1_Content_Last"> Choisissez « <text:span text:style-name="Strong_20_Emphasis">Oui</text:span> » dans « <text:span text:style-name="Strong_20_Emphasis">Afficher le nombre de mots</text:span> »</text:p>
        </text:list-item>
      </text:list>
      <text:p text:style-name="Text_20_body"><draw:frame draw:style-name="media" draw:name="0" text:anchor-type="as-char" draw:z-index="0" svg:width="14.552083333333cm" style:rel-width="100%" svg:height="4.7002853143842cm" style:rel-height="scale"><draw:image xlink:href="Pictures/4ca78b4b97bd26f2c8a0beddab68002b.png" xlink:type="simple" xlink:show="embed" xlink:actuate="onLoad"/></draw:frame></text:p>
      <text:h text:style-name="Heading_20_2" text:outline-level="2"><text:bookmark-start text:name="__RefHeading___retour_aux_parametres_avances_du_forum_2"/><text:bookmark-start text:name="retour_aux_parametres_avances_du_forum"/>Retour aux paramètres avancés du forum<text:bookmark-end text:name="__RefHeading___retour_aux_parametres_avances_du_forum_2"/><text:bookmark-end text:name="retour_aux_parametres_avances_du_forum"/></text:h>
      <text:p text:style-name="Text_20_body"><text:a xlink:type="simple" xlink:href="https://webcemu.unicaen.fr/doku.php?id=moodle4:forum:parametres_avances" text:style-name="Internet_20_link" text:visited-style-name="Visited_20_Internet_20_Link">Paramètres avancés du FOR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3::43:13</meta:creation-date>
    <dc:creator>Generated</dc:creator>
    <dc:date>2026-08-25T13::43:13</dc:date>
    <dc:language>en-US</dc:language>
    <meta:editing-cycles>1</meta:editing-cycles>
    <meta:editing-duration>PT0S</meta:editing-duration>
    <dc:title>moodle4:forum:parametres_avances:nombre_de_mots</dc:title>
  </office:meta>
</office:document-meta>
</file>