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8024db35ad029ce5055f2027b34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forum_questions_reponses"/><text:bookmark-start text:name="__RefHeading___je_souhaite_que_les_apprenant.e.s_ne_voient_pas_les_contributions_des_autres_avant_d_avoir_poste_au_moins_un_message_1"/><text:bookmark-start text:name="je_souhaite_que_les_apprenant.e.s_ne_voient_pas_les_contributions_des_autres_avant_d_avoir_poste_au_moins_un_message"/>Je souhaite que les apprenant.e.s ne voient pas les contributions des autres avant d'avoir posté au moins un message<text:bookmark-end text:name="__RefHeading___je_souhaite_que_les_apprenant.e.s_ne_voient_pas_les_contributions_des_autres_avant_d_avoir_poste_au_moins_un_message_1"/><text:bookmark-end text:name="je_souhaite_que_les_apprenant.e.s_ne_voient_pas_les_contributions_des_autres_avant_d_avoir_poste_au_moins_un_message"/></text:h>
      <text:list text:style-name="List_20_1" text:continue-numbering="false">
        <text:list-item>
          <text:p text:style-name="LastListParagraph_List_20_1_Content_First"> Dans les paramètres du forum, sélectionnez dans « <text:span text:style-name="Strong_20_Emphasis">Type de forum</text:span> » : « <text:span text:style-name="Strong_20_Emphasis">Forum questions/réponses</text:span> »</text:p>
        </text:list-item>
      </text:list>
      <text:p text:style-name="Text_20_body"><draw:frame draw:style-name="media" draw:name="0" text:anchor-type="as-char" draw:z-index="0" svg:width="15.875cm" style:rel-width="100%" svg:height="4.200536352801cm" style:rel-height="scale"><draw:image xlink:href="Pictures/5d8024db35ad029ce5055f2027b345c8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2::55:09</meta:creation-date>
    <dc:creator>Generated</dc:creator>
    <dc:date>2026-08-13T02::55:09</dc:date>
    <dc:language>en-US</dc:language>
    <meta:editing-cycles>1</meta:editing-cycles>
    <meta:editing-duration>PT0S</meta:editing-duration>
    <dc:title>moodle4:forum:parametres_avances:forum_questions_reponses</dc:title>
  </office:meta>
</office:document-meta>
</file>