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5cd89a1f6176df2307e8ea8edbf11e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oodle4:forum:parametres_avances:date_limite"/><text:bookmark-start text:name="__RefHeading___je_souhaite_definir_une_date_limite_de_contribution_dans_le_forum_1"/><text:bookmark-start text:name="je_souhaite_definir_une_date_limite_de_contribution_dans_le_forum"/>Je souhaite définir une date limite de contribution dans le forum<text:bookmark-end text:name="__RefHeading___je_souhaite_definir_une_date_limite_de_contribution_dans_le_forum_1"/><text:bookmark-end text:name="je_souhaite_definir_une_date_limite_de_contribution_dans_le_forum"/></text:h>
      <text:list text:style-name="List_20_1" text:continue-numbering="false">
        <text:list-item>
          <text:p text:style-name="List_20_1_Content_First"> Dans les paramètres du forum, cliquez sur « <text:span text:style-name="Strong_20_Emphasis">Disponibilité</text:span> »</text:p>
        </text:list-item>
        <text:list-item>
          <text:p text:style-name="List_20_1_Content_Last"> Cochez la case « <text:span text:style-name="Strong_20_Emphasis">Activer</text:span> » de la date butoir et inscrire l'échéance souhaitée</text:p>
        </text:list-item>
      </text:list>
      <text:p text:style-name="Text_20_body"><draw:frame draw:style-name="media" draw:name="0" text:anchor-type="as-char" draw:z-index="0" svg:width="18.520833333333cm" style:rel-width="100%" svg:height="3.5828993055556cm" style:rel-height="scale"><draw:image xlink:href="Pictures/075cd89a1f6176df2307e8ea8edbf11e.png" xlink:type="simple" xlink:show="embed" xlink:actuate="onLoad"/></draw:frame></text:p>
      <text:h text:style-name="Heading_20_2" text:outline-level="2"><text:bookmark-start text:name="__RefHeading___retour_aux_parametres_avances_du_forum_2"/><text:bookmark-start text:name="retour_aux_parametres_avances_du_forum"/>Retour aux paramètres avancés du forum<text:bookmark-end text:name="__RefHeading___retour_aux_parametres_avances_du_forum_2"/><text:bookmark-end text:name="retour_aux_parametres_avances_du_forum"/></text:h>
      <text:p text:style-name="Text_20_body"><text:a xlink:type="simple" xlink:href="https://webcemu.unicaen.fr/doku.php?id=moodle4:forum:parametres_avances" text:style-name="Internet_20_link" text:visited-style-name="Visited_20_Internet_20_Link">Paramètres avancés du FORUM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2T02::55:37</meta:creation-date>
    <dc:creator>Generated</dc:creator>
    <dc:date>2026-08-12T02::55:37</dc:date>
    <dc:language>en-US</dc:language>
    <meta:editing-cycles>1</meta:editing-cycles>
    <meta:editing-duration>PT0S</meta:editing-duration>
    <dc:title>moodle4:forum:parametres_avances:date_limite</dc:title>
  </office:meta>
</office:document-meta>
</file>