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6409bab35088f3faae73d6fdddf8b04.png"/>
  <manifest:file-entry manifest:media-type="image/png" manifest:full-path="Pictures/bf931ee55ef6ae212e5dc5db5fee842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odle4:forum:parametres_avances:achevement"/><text:bookmark-start text:name="__RefHeading___je_souhaite_definir_une_condition_d_achevement_du_forum_1"/><text:bookmark-start text:name="je_souhaite_definir_une_condition_d_achevement_du_forum"/>Je souhaite définir une condition d’achèvement du forum<text:bookmark-end text:name="__RefHeading___je_souhaite_definir_une_condition_d_achevement_du_forum_1"/><text:bookmark-end text:name="je_souhaite_definir_une_condition_d_achevement_du_forum"/></text:h>
      <text:list text:style-name="List_20_1" text:continue-numbering="false">
        <text:list-item>
          <text:p text:style-name="LastListParagraph_List_20_1_Content_First"> Dans les paramètres du forum, sous « <text:span text:style-name="Strong_20_Emphasis">Achèvement d'activité</text:span> », choisir l'option « <text:span text:style-name="Strong_20_Emphasis">Afficher l'activité comme terminée dès que les conditions sont remplies</text:span> »</text:p>
        </text:list-item>
      </text:list>
      <text:p text:style-name="Text_20_body"><draw:frame draw:style-name="media" draw:name="0" text:anchor-type="as-char" draw:z-index="0" svg:width="18.520833333333cm" style:rel-width="100%" svg:height="3.2290161096055cm" style:rel-height="scale"><draw:image xlink:href="Pictures/a6409bab35088f3faae73d6fdddf8b04.png" xlink:type="simple" xlink:show="embed" xlink:actuate="onLoad"/></draw:frame></text:p>
      <text:list text:style-name="List_20_1" text:continue-numbering="false">
        <text:list-item>
          <text:p text:style-name="LastListParagraph_List_20_1_Content_First"> Sélectionnez la case correspondante à la condition d'achèvement souhaitée</text:p>
        </text:list-item>
      </text:list>
      <text:p text:style-name="Text_20_body"><draw:frame draw:style-name="media" draw:name="1" text:anchor-type="as-char" draw:z-index="1" svg:width="18.520833333333cm" style:rel-width="100%" svg:height="9.4008511745465cm" style:rel-height="scale"><draw:image xlink:href="Pictures/bf931ee55ef6ae212e5dc5db5fee8426.png" xlink:type="simple" xlink:show="embed" xlink:actuate="onLoad"/></draw:frame></text:p>
      <text:h text:style-name="Heading_20_2" text:outline-level="2"><text:bookmark-start text:name="__RefHeading___retour_aux_parametres_avances_du_forum_2"/><text:bookmark-start text:name="retour_aux_parametres_avances_du_forum"/>Retour aux paramètres avancés du forum<text:bookmark-end text:name="__RefHeading___retour_aux_parametres_avances_du_forum_2"/><text:bookmark-end text:name="retour_aux_parametres_avances_du_forum"/></text:h>
      <text:p text:style-name="Text_20_body"><text:a xlink:type="simple" xlink:href="https://webcemu.unicaen.fr/doku.php?id=moodle4:forum:parametres_avances" text:style-name="Internet_20_link" text:visited-style-name="Visited_20_Internet_20_Link">Paramètres avancés du FORU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08::04:05</meta:creation-date>
    <dc:creator>Generated</dc:creator>
    <dc:date>2026-08-11T08::04:05</dc:date>
    <dc:language>en-US</dc:language>
    <meta:editing-cycles>1</meta:editing-cycles>
    <meta:editing-duration>PT0S</meta:editing-duration>
    <dc:title>moodle4:forum:parametres_avances:achevement</dc:title>
  </office:meta>
</office:document-meta>
</file>