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notif_forums"/><text:bookmark-start text:name="__RefHeading___notification_par_mail_des_messages_postes_dans_les_forums_1"/><text:bookmark-start text:name="notification_par_mail_des_messages_postes_dans_les_forums"/>Notification par mail des messages postés dans les forums<text:bookmark-end text:name="__RefHeading___notification_par_mail_des_messages_postes_dans_les_forums_1"/><text:bookmark-end text:name="notification_par_mail_des_messages_postes_dans_les_forums"/></text:h>
      <text:p text:style-name="Text_20_body">Par défaut :</text:p>
      <text:list text:style-name="List_20_1" text:continue-numbering="false">
        <text:list-item>
          <text:p text:style-name="List_20_1_Content_First"> Les messages envoyés dans un forum sont envoyés par mails aux abonné.e.s du forum </text:p>
        </text:list-item>
        <text:list-item>
          <text:p text:style-name="List_20_1_Content_Last"> Les enseignant.e.s reçoivent par mails tous les messages des forums des cours dans lesquels ils et elles ont le statut d'enseignant</text:p>
        </text:list-item>
      </text:list>
      <text:p text:style-name="Text_20_body">Il est possible que :</text:p>
      <text:list text:style-name="List_20_1" text:continue-numbering="false">
        <text:list-item>
          <text:p text:style-name="List_20_1_Content_First"> Les messages provenant des forums soient difficiles à identifier dans le flot des mails reçus</text:p>
        </text:list-item>
        <text:list-item>
          <text:p text:style-name="List_20_1_Content"> L'on ne souhaite pas recevoir « en continu » ce type de mail particulièrement pour les cours très actifs</text:p>
        </text:list-item>
        <text:list-item>
          <text:p text:style-name="List_20_1_Content_Last"> L'on préfère consulter les messages directement dans les forums des espaces de cours</text:p>
        </text:list-item>
      </text:list>
      <text:h text:style-name="Heading_20_4" text:outline-level="4"><text:bookmark-start text:name="__RefHeading___identifier_un_message_provenant_d_un_forum_2"/><text:bookmark-start text:name="identifier_un_message_provenant_d_un_forum"/>Identifier un message provenant d'un forum<text:bookmark-end text:name="__RefHeading___identifier_un_message_provenant_d_un_forum_2"/><text:bookmark-end text:name="identifier_un_message_provenant_d_un_foru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0::32:33</meta:creation-date>
    <dc:creator>Generated</dc:creator>
    <dc:date>2026-08-13T10::32:33</dc:date>
    <dc:language>en-US</dc:language>
    <meta:editing-cycles>1</meta:editing-cycles>
    <meta:editing-duration>PT0S</meta:editing-duration>
    <dc:title>moodle4:forum:notif_forums</dc:title>
  </office:meta>
</office:document-meta>
</file>