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a596bfea99918265ec9971bb5324ed.png"/>
  <manifest:file-entry manifest:media-type="image/png" manifest:full-path="Pictures/d68bf26acd5533a1bd4d7781daa8e37d.png"/>
  <manifest:file-entry manifest:media-type="image/png" manifest:full-path="Pictures/bbb7f9223d4a2a824995982645a566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forum:message_parametres_avances"/><text:bookmark-start text:name="__RefHeading___parametres_avances_des_messages_1"/><text:bookmark-start text:name="parametres_avances_des_messages"/>Paramètres avancés des messages<text:bookmark-end text:name="__RefHeading___parametres_avances_des_messages_1"/><text:bookmark-end text:name="parametres_avances_des_messages"/></text:h>
      <text:h text:style-name="Heading_20_2" text:outline-level="2"><text:bookmark-start text:name="__RefHeading___je_veux_envoyer_mon_message_immediatement_2"/><text:bookmark-start text:name="je_veux_envoyer_mon_message_immediatement"/>Je veux envoyer mon message « immédiatement »<text:bookmark-end text:name="__RefHeading___je_veux_envoyer_mon_message_immediatement_2"/><text:bookmark-end text:name="je_veux_envoyer_mon_message_immediatement"/></text:h>
      <text:list text:style-name="List_20_1" text:continue-numbering="false">
        <text:list-item>
          <text:p text:style-name="LastListParagraph_List_20_1_Content_First"> <text:span text:style-name="underline"><text:span text:style-name="Strong_20_Emphasis">Lors de la rédaction du message</text:span></text:span>, ouvrir l'éditeur « avancé » :</text:p>
        </text:list-item>
      </text:list>
      <text:p text:style-name="Text_20_body"><draw:frame draw:style-name="media" draw:name="0" text:anchor-type="as-char" draw:z-index="0" svg:width="22.489583333333cm" style:rel-width="100%" svg:height="10.333900721601cm" style:rel-height="scale"><draw:image xlink:href="Pictures/09a596bfea99918265ec9971bb5324ed.png" xlink:type="simple" xlink:show="embed" xlink:actuate="onLoad"/></draw:frame></text:p>
      <text:list text:style-name="List_20_1" text:continue-numbering="false">
        <text:list-item>
          <text:p text:style-name="LastListParagraph_List_20_1_Content_First"> Cochez l'option « Envoyer les notifications de messages des forums sans délai de modification »</text:p>
        </text:list-item>
      </text:list>
      <text:p text:style-name="Text_20_body"><draw:frame draw:style-name="media" draw:name="1" text:anchor-type="as-char" draw:z-index="1" svg:width="22.489583333333cm" style:rel-width="100%" svg:height="6.5489917946927cm" style:rel-height="scale"><draw:image xlink:href="Pictures/d68bf26acd5533a1bd4d7781daa8e37d.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Une fois le message posté, cette option n'est plus disponible. Si l'option n'a pas été cochée, le message sera automatiquement notifié aux abonné.e.s du forum au bout d'un délai de 30mi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4::41:29</meta:creation-date>
    <dc:creator>Generated</dc:creator>
    <dc:date>2026-08-12T14::41:29</dc:date>
    <dc:language>en-US</dc:language>
    <meta:editing-cycles>1</meta:editing-cycles>
    <meta:editing-duration>PT0S</meta:editing-duration>
    <dc:title>moodle4:forum:message_parametres_avances</dc:title>
  </office:meta>
</office:document-meta>
</file>