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message"/><text:bookmark-start text:name="__RefHeading___ecrire_un_message_dans_un_fil_de_discussion_existant_1"/><text:bookmark-start text:name="ecrire_un_message_dans_un_fil_de_discussion_existant"/>Écrire un message dans un fil de discussion existant<text:bookmark-end text:name="__RefHeading___ecrire_un_message_dans_un_fil_de_discussion_existant_1"/><text:bookmark-end text:name="ecrire_un_message_dans_un_fil_de_discussion_exista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1::14:30</meta:creation-date>
    <dc:creator>Generated</dc:creator>
    <dc:date>2026-08-13T01::14:30</dc:date>
    <dc:language>en-US</dc:language>
    <meta:editing-cycles>1</meta:editing-cycles>
    <meta:editing-duration>PT0S</meta:editing-duration>
    <dc:title>moodle4:forum:message</dc:title>
  </office:meta>
</office:document-meta>
</file>