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ad9f08d8e4106e54490014e4e87bbf8.png"/>
  <manifest:file-entry manifest:media-type="image/png" manifest:full-path="Pictures/62a038b0bba8f66a9d0c51796bb1b205.png"/>
  <manifest:file-entry manifest:media-type="image/png" manifest:full-path="Pictures/a3c5796b3de0a441bc71b27d6c08284b.png"/>
  <manifest:file-entry manifest:media-type="image/png" manifest:full-path="Pictures/5ad24ea9cfd131c7a217923eae44fdf2.png"/>
  <manifest:file-entry manifest:media-type="image/png" manifest:full-path="Pictures/605d6f25d83633dd194bf48f4505fc5b.png"/>
  <manifest:file-entry manifest:media-type="image/png" manifest:full-path="Pictures/304e571c868a2a276eaa80c004fb374b.png"/>
  <manifest:file-entry manifest:media-type="image/png" manifest:full-path="Pictures/f5442308a94823dc6c21a97eedebdc63.png"/>
  <manifest:file-entry manifest:media-type="image/png" manifest:full-path="Pictures/0989814aca438d5dfbdc10626a350936.png"/>
  <manifest:file-entry manifest:media-type="image/png" manifest:full-path="Pictures/16c5ccad91c039f5d12614b7e737dd83.png"/>
  <manifest:file-entry manifest:media-type="image/png" manifest:full-path="Pictures/9b09bebb515b6670d408e5fda8349d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forum:evaluer"/><text:bookmark-start text:name="__RefHeading___evaluer_les_apprenant.e.s_dans_l_activite_forum_1"/><text:bookmark-start text:name="evaluer_les_apprenant.e.s_dans_l_activite_forum"/>Évaluer les apprenant.e.s dans l'activité « FORUM »<text:bookmark-end text:name="__RefHeading___evaluer_les_apprenant.e.s_dans_l_activite_forum_1"/><text:bookmark-end text:name="evaluer_les_apprenant.e.s_dans_l_activite_forum"/></text:h>
      <text:h text:style-name="Heading_20_2" text:outline-level="2"><text:bookmark-start text:name="__RefHeading___etape_1creer_un_forum_cache_2"/><text:bookmark-start text:name="etape_1creer_un_forum_cache"/>Étape 1 : Créer un forum caché<text:bookmark-end text:name="__RefHeading___etape_1creer_un_forum_cache_2"/><text:bookmark-end text:name="etape_1creer_un_forum_cache"/></text:h>
      <text:list text:style-name="List_20_1" text:continue-numbering="false">
        <text:list-item>
          <text:p text:style-name="LastListParagraph_List_20_1_Content_First"> Créer le forum selon la méthode proposée dans la documentation : <text:a xlink:type="simple" xlink:href="https://webcemu.unicaen.fr/doku.php?id=moodle4:forum:creation" text:style-name="Internet_20_link" text:visited-style-name="Visited_20_Internet_20_Link">Créer un forum</text:a> en choisissant pour le paramètre « <text:span text:style-name="Strong_20_Emphasis">Réglages courants</text:span> »/« <text:span text:style-name="Strong_20_Emphasis">Disponibilité</text:span> », l'option « <text:span text:style-name="Strong_20_Emphasis">Cacher sur la page de cours</text:span> »</text:p>
        </text:list-item>
      </text:list>
      <text:p text:style-name="Text_20_body"><draw:frame draw:style-name="media" draw:name="0" text:anchor-type="as-char" draw:z-index="0" svg:width="15.875cm" style:rel-width="100%" svg:height="3.4902482269504cm" style:rel-height="scale"><draw:image xlink:href="Pictures/4ad9f08d8e4106e54490014e4e87bbf8.png" xlink:type="simple" xlink:show="embed" xlink:actuate="onLoad"/></draw:frame></text:p>
      <text:h text:style-name="Heading_20_2" text:outline-level="2"><text:bookmark-start text:name="__RefHeading___etape_2parametrer_la_modalite_d_evaluation_3"/><text:bookmark-start text:name="etape_2parametrer_la_modalite_d_evaluation"/>Étape 2 : Paramétrer la modalité d’évaluation<text:bookmark-end text:name="__RefHeading___etape_2parametrer_la_modalite_d_evaluation_3"/><text:bookmark-end text:name="etape_2parametrer_la_modalite_d_evaluation"/></text:h>
      <text:list text:style-name="List_20_1" text:continue-numbering="false">
        <text:list-item>
          <text:p text:style-name="LastListParagraph_List_20_1_Content_First"> Après avoir cliqué sur le <text:span text:style-name="Strong_20_Emphasis">forum</text:span>, dans « <text:span text:style-name="Strong_20_Emphasis">Paramètres</text:span> », descendre jusqu'à la section « <text:span text:style-name="Strong_20_Emphasis">Évaluations</text:span> »</text:p>
        </text:list-item>
      </text:list>
      <text:p text:style-name="Text_20_body"><draw:frame draw:style-name="media" draw:name="1" text:anchor-type="as-char" draw:z-index="1" svg:width="17.197916666667cm" style:rel-width="100%" svg:height="3.3065162172724cm" style:rel-height="scale"><draw:image xlink:href="Pictures/62a038b0bba8f66a9d0c51796bb1b205.png" xlink:type="simple" xlink:show="embed" xlink:actuate="onLoad"/></draw:frame></text:p>
      <text:p text:style-name="Text_20_body"><draw:frame draw:style-name="media" draw:name="2" text:anchor-type="as-char" draw:z-index="2" svg:width="21.166666666667cm" style:rel-width="100%" svg:height="6.20016273393cm" style:rel-height="scale"><draw:image xlink:href="Pictures/a3c5796b3de0a441bc71b27d6c08284b.png" xlink:type="simple" xlink:show="embed" xlink:actuate="onLoad"/></draw:frame></text:p>
      <text:list text:style-name="List_20_1" text:continue-numbering="false">
        <text:list-item>
          <text:p text:style-name="LastListParagraph_List_20_1_Content_First"> Choisissez le « <text:span text:style-name="Strong_20_Emphasis">Type de combinaison</text:span> » qui vous convient</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Définition de chaque « <text:span text:style-name="Strong_20_Emphasis">Type de combinaison</text:span> »
</text:p>
            <text:list text:style-name="List_20_1" text:continue-numbering="false">
              <text:list-item>
                <text:p text:style-name="List_20_1_Content_First"> <text:span text:style-name="Strong_20_Emphasis">Pas d'évaluation</text:span> (par défaut) : le forum n'est pas évalué et n'enregistre pas de notes dans le carnet de notes.</text:p>
              </text:list-item>
              <text:list-item>
                <text:p text:style-name="List_20_1_Content"> <text:span text:style-name="Strong_20_Emphasis">Moyenne des évaluations</text:span> : moyenne de toutes les évaluations données à cet.te étudiant.e pour ses messages dans ce forum. Utile dans le cas d'évaluation par les pairs.</text:p>
              </text:list-item>
              <text:list-item>
                <text:p text:style-name="List_20_1_Content"> <text:span text:style-name="Strong_20_Emphasis">Nombre d'évaluations</text:span> : le nombre des éléments évalués est la note finale. Ce total ne peut pas dépasser la note maximale fixée pour l'activité. Utile lorsque le nombre de messages est important. Ce type d'évaluation peut être utilisé quand la note est basée sur un certain nombre d'interventions dans le forum.</text:p>
              </text:list-item>
              <text:list-item>
                <text:p text:style-name="List_20_1_Content"> <text:span text:style-name="Strong_20_Emphasis">Évaluation maximale</text:span> : la note la plus haute obtenue par l'étudiant.e est utilisée comme note finale. Cette méthode est utile pour mettre l'emphase sur le meilleur travail des « participants », leur permettant de publier un message de grande qualité et un certain nombre de messages plus ordinaires.</text:p>
              </text:list-item>
              <text:list-item>
                <text:p text:style-name="List_20_1_Content"> <text:span text:style-name="Strong_20_Emphasis">Évaluation minimale</text:span> : la note la plus basse obtenue par l'étudiant.e est utilisée comme note finale. Cette méthode est utile lorsque la qualité est recherchée pour tous les messages.</text:p>
              </text:list-item>
              <text:list-item>
                <text:p text:style-name="List_20_1_Content_Last"> <text:span text:style-name="Strong_20_Emphasis">Somme des évaluations</text:span> : Toutes les évaluations d'un utilisateur ou d'une utilisatrice sont additionnées. Veuillez noter que le total ne peut pas dépasser la note maximale pour l'activité.</text:p>
              </text:list-item>
            </text:list>
          </table:table-cell>
        </table:table-row>
      </table:table>
      <text:list text:style-name="List_20_1" text:continue-numbering="false">
        <text:list-item>
          <text:p text:style-name="LastListParagraph_List_20_1_Content_First"> Ajustez la « <text:span text:style-name="Strong_20_Emphasis">Note maximale</text:span> » (par défaut, la valeur est réglée sur 20 points)</text:p>
        </text:list-item>
      </text:list>
      <text:p text:style-name="Text_20_body"><draw:frame draw:style-name="media" draw:name="4" text:anchor-type="as-char" draw:z-index="4" svg:width="18.520833333333cm" style:rel-width="100%" svg:height="9.4835592369478cm" style:rel-height="scale"><draw:image xlink:href="Pictures/605d6f25d83633dd194bf48f4505fc5b.png" xlink:type="simple" xlink:show="embed" xlink:actuate="onLoad"/></draw:frame></text:p>
      <text:list text:style-name="List_20_1" text:continue-numbering="false">
        <text:list-item>
          <text:p text:style-name="LastListParagraph_List_20_1_Content_First"> Cliquez sur « <text:span text:style-name="Strong_20_Emphasis">Enregistrer</text:span> » en bas de page</text:p>
        </text:list-item>
      </text:list>
      <text:h text:style-name="Heading_20_2" text:outline-level="2"><text:bookmark-start text:name="__RefHeading___etape_3rendre_le_forum_disponible_4"/><text:bookmark-start text:name="etape_3rendre_le_forum_disponible"/>Étape 3 : Rendre le forum disponible<text:bookmark-end text:name="__RefHeading___etape_3rendre_le_forum_disponible_4"/><text:bookmark-end text:name="etape_3rendre_le_forum_disponible"/></text:h>
      <text:list text:style-name="List_20_1" text:continue-numbering="false">
        <text:list-item>
          <text:p text:style-name="LastListParagraph_List_20_1_Content_First"> Affichez/cachez le forum au début/fin de la période d'évaluation</text:p>
        </text:list-item>
      </text:list>
      <text:p text:style-name="Text_20_body"><draw:frame draw:style-name="media" draw:name="5" text:anchor-type="as-char" draw:z-index="5" svg:width="18.520833333333cm" style:rel-width="100%" svg:height="6.3293327908869cm" style:rel-height="scale"><draw:image xlink:href="Pictures/304e571c868a2a276eaa80c004fb374b.png" xlink:type="simple" xlink:show="embed" xlink:actuate="onLoad"/></draw:frame></text:p>
      <text:p text:style-name="Text_20_body"><draw:frame draw:style-name="media" draw:name="6" text:anchor-type="as-char" draw:z-index="6" svg:width="18.520833333333cm" style:rel-width="100%" svg:height="5.8875169376694cm" style:rel-height="scale"><draw:image xlink:href="Pictures/f5442308a94823dc6c21a97eedebdc63.png" xlink:type="simple" xlink:show="embed" xlink:actuate="onLoad"/></draw:frame></text:p>
      <text:h text:style-name="Heading_20_2" text:outline-level="2"><text:bookmark-start text:name="__RefHeading___etape_4affecter_les_notes_5"/><text:bookmark-start text:name="etape_4affecter_les_notes"/>Étape 4 : Affecter les notes<text:bookmark-end text:name="__RefHeading___etape_4affecter_les_notes_5"/><text:bookmark-end text:name="etape_4affecter_les_notes"/></text:h>
      <text:list text:style-name="List_20_1" text:continue-numbering="false">
        <text:list-item>
          <text:p text:style-name="LastListParagraph_List_20_1_Content_First"> Cliquez sur le <text:span text:style-name="Strong_20_Emphasis">forum</text:span> puis, une fois à l'intérieur, sur le nom d'une discussion</text:p>
        </text:list-item>
      </text:list>
      <text:p text:style-name="Text_20_body"><draw:frame draw:style-name="media" draw:name="7" text:anchor-type="as-char" draw:z-index="7" svg:width="23.8125cm" style:rel-width="100%" svg:height="2.6458333333333cm" style:rel-height="scale"><draw:image xlink:href="Pictures/0989814aca438d5dfbdc10626a350936.png" xlink:type="simple" xlink:show="embed" xlink:actuate="onLoad"/></draw:frame></text:p>
      <text:list text:style-name="List_20_1" text:continue-numbering="false">
        <text:list-item>
          <text:p text:style-name="LastListParagraph_List_20_1_Content_First"> Cliquez sur « <text:span text:style-name="Strong_20_Emphasis">Évaluer</text:span> » et sélectionnez la note souhaitée</text:p>
        </text:list-item>
      </text:list>
      <text:p text:style-name="Text_20_body"><draw:frame draw:style-name="media" draw:name="8" text:anchor-type="as-char" draw:z-index="8" svg:width="23.8125cm" style:rel-width="100%" svg:height="7.8648327464789cm" style:rel-height="scale"><draw:image xlink:href="Pictures/16c5ccad91c039f5d12614b7e737dd83.png" xlink:type="simple" xlink:show="embed" xlink:actuate="onLoad"/></draw:frame></text:p>
      <text:list text:style-name="List_20_1" text:continue-numbering="false">
        <text:list-item>
          <text:p text:style-name="LastListParagraph_List_20_1_Content_First"> Vérifiez que la note soit bien affichée</text:p>
        </text:list-item>
      </text:list>
      <text:p text:style-name="Text_20_body"><draw:frame draw:style-name="media" draw:name="9" text:anchor-type="as-char" draw:z-index="9" svg:width="10.583333333333cm" svg:height="1.4612970711297cm"><draw:image xlink:href="Pictures/9b09bebb515b6670d408e5fda8349de4.png" xlink:type="simple" xlink:show="embed" xlink:actuate="onLoad"/></draw:frame></text:p>
      <text:h text:style-name="Heading_20_2" text:outline-level="2"><text:bookmark-start text:name="__RefHeading___etape_5communiquer_les_notes_6"/><text:bookmark-start text:name="etape_5communiquer_les_notes"/>Étape 5 : Communiquer les notes<text:bookmark-end text:name="__RefHeading___etape_5communiquer_les_notes_6"/><text:bookmark-end text:name="etape_5communiquer_les_notes"/></text:h>
      <text:list text:style-name="List_20_1" text:continue-numbering="false">
        <text:list-item>
          <text:p text:style-name="LastListParagraph_List_20_1_Content_First"> Se reporter à la documentation : <text:a xlink:type="simple" xlink:href="https://webcemu.unicaen.fr/doku.php?id=moodle:carnet_de_note" text:style-name="Internet_20_link" text:visited-style-name="Visited_20_Internet_20_Link">Transmettre les notes avec le carnet de notes</text:a></text:p>
        </text:list-item>
      </text:list>
      <text:h text:style-name="Heading_20_2" text:outline-level="2"><text:bookmark-start text:name="__RefHeading___etape_6rendre_les_copies_7"/><text:bookmark-start text:name="etape_6rendre_les_copies"/>Étape 6 : Rendre les « copies »<text:bookmark-end text:name="__RefHeading___etape_6rendre_les_copies_7"/><text:bookmark-end text:name="etape_6rendre_les_copies"/></text:h>
      <text:list text:style-name="List_20_1" text:continue-numbering="false">
        <text:list-item>
          <text:p text:style-name="LastListParagraph_List_20_1_Content_First"> Il suffit, après avoir rendu les notes, d'afficher de nouveau le forum</text:p>
        </text:list-item>
      </text:list>
      <text:p text:style-name="Text_20_body"><draw:frame draw:style-name="media" draw:name="10" text:anchor-type="as-char" draw:z-index="10" svg:width="18.520833333333cm" style:rel-width="100%" svg:height="6.3293327908869cm" style:rel-height="scale"><draw:image xlink:href="Pictures/304e571c868a2a276eaa80c004fb374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4::46:08</meta:creation-date>
    <dc:creator>Generated</dc:creator>
    <dc:date>2026-08-14T14::46:08</dc:date>
    <dc:language>en-US</dc:language>
    <meta:editing-cycles>1</meta:editing-cycles>
    <meta:editing-duration>PT0S</meta:editing-duration>
    <dc:title>moodle4:forum:evaluer</dc:title>
  </office:meta>
</office:document-meta>
</file>