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e330373dd935c13058e4fd6657ca253.png"/>
  <manifest:file-entry manifest:media-type="image/png" manifest:full-path="Pictures/2b8ef438867cce825de2ae98615786b6.png"/>
  <manifest:file-entry manifest:media-type="image/png" manifest:full-path="Pictures/95351166cce6e8969b92319e4a22b056.png"/>
  <manifest:file-entry manifest:media-type="image/png" manifest:full-path="Pictures/3285f89ec3d3902f758dd0d2deff063c.png"/>
  <manifest:file-entry manifest:media-type="image/png" manifest:full-path="Pictures/94a396fa0b01904307dc6a39cc8f2bb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format-de-cours"/><text:bookmark-start text:name="__RefHeading___choisir_son_format_de_cours_thematique_vue_en_image_tuiles_etc_1"/><text:bookmark-start text:name="choisir_son_format_de_cours_thematique_vue_en_image_tuiles_etc"/>Choisir son format de cours (thématique, vue en image, tuiles, etc.)<text:bookmark-end text:name="__RefHeading___choisir_son_format_de_cours_thematique_vue_en_image_tuiles_etc_1"/><text:bookmark-end text:name="choisir_son_format_de_cours_thematique_vue_en_image_tuiles_etc"/></text:h>
      <text:p text:style-name="Text_20_body"><draw:frame draw:style-name="mediacenter" draw:name="0" text:anchor-type="paragraph" draw:z-index="0" svg:width="10.371666666667cm" svg:height="5.1329166666667cm"><draw:image xlink:href="Pictures/8e330373dd935c13058e4fd6657ca253.png" xlink:type="simple" xlink:show="embed" xlink:actuate="onLoad"/></draw:frame>

<text:span text:style-name="Emphasis">6 formats de cours sont proposés.</text:span>
La <text:span text:style-name="Strong_20_Emphasis">format de cours</text:span> permet de gérer <text:span text:style-name="Strong_20_Emphasis">la présentation et l'organisation de son espace de cours</text:span>. Il est structuré en sections. Une section sera composée de ressources et d'activités. Plusieurs types de formats sont proposés. En fonction du format, des options seront à paramétrer. Plusieurs formats sont disponibles, notamment:
<text:line-break/>
<text:line-break/>
</text:p>
      <text:list text:style-name="List_20_1" text:continue-numbering="false">
        <text:list-item>
          <text:p text:style-name="LastListParagraph_List_20_1_Content_First"> <text:span text:style-name="Strong_20_Emphasis">Thématique</text:span><text:line-break/>C'est le format par défaut : la page de cours est organisée sous la forme d'une <text:span text:style-name="Strong_20_Emphasis">liste</text:span> de sections thématiques.</text:p>
        </text:list-item>
      </text:list>
      <text:list text:style-name="List_20_1" text:continue-numbering="false">
        <text:list-item>
          <text:p text:style-name="LastListParagraph_List_20_1_Content_First"> <text:span text:style-name="Strong_20_Emphasis">Tuiles</text:span><text:line-break/>Ce format est apprécié pour son ergonomie. Elle permet d'afficher les sections sous la forme d'une <text:span text:style-name="Strong_20_Emphasis">grille</text:span> de tuiles personnalisables (plutôt que d'une liste). Lorsque l'on clique sur une tuile, le contenu de la tuile apparaît en dessous avec une transition animée.</text:p>
        </text:list-item>
      </text:list>
      <text:list text:style-name="List_20_1" text:continue-numbering="false">
        <text:list-item>
          <text:p text:style-name="LastListParagraph_List_20_1_Content_First"> <text:span text:style-name="Strong_20_Emphasis">Vue en Image</text:span><text:line-break/>Ce format ressemble au format Tuiles et tend à être remplacé par ce dernier. Sur la version 4 de la plateforme Moodle, il est <text:span text:style-name="Strong_20_Emphasis">peu paramétrable</text:span> (seulement 8 paramètres).</text:p>
        </text:list-item>
      </text:list>
      <text:h text:style-name="Heading_20_2" text:outline-level="2"><text:bookmark-start text:name="__RefHeading___le_format_thematique_par_defaut_2"/><text:bookmark-start text:name="le_format_thematique_par_defaut"/>Le format Thématique (par défaut)<text:bookmark-end text:name="__RefHeading___le_format_thematique_par_defaut_2"/><text:bookmark-end text:name="le_format_thematique_par_defaut"/></text:h>
      <text:p text:style-name="Text_20_body">Avec ce format, l'espace cours est composé de sections qui vous permettent d'organiser, de structurer votre cours en séquences, thèmes, parties ou chapitres. </text:p>
      <text:p text:style-name="Text_20_body"><draw:frame draw:style-name="media" draw:name="1" text:anchor-type="as-char" draw:z-index="1" svg:width="16.853958333333cm" svg:height="4.6566666666667cm"><draw:image xlink:href="Pictures/2b8ef438867cce825de2ae98615786b6.png" xlink:type="simple" xlink:show="embed" xlink:actuate="onLoad"/></draw:frame>

<text:span text:style-name="Emphasis">6 formats de cours sont proposés.</text:span>
Dans la mise en page par défaut, où toutes les sections sont affichées sur une même page, les sections peuvent être repliées ou dépliées par tous les utilisateurs en cliquant sur le chevron à droite de leur intitulé.
Si l'on souhaite que les sections apparaissent repliées par défaut, il faut choisir le paramètre <text:span text:style-name="Emphasis">Sections cachées affichées comme non disponibles</text:span>. </text:p>
      <text:p text:style-name="Text_20_body"><draw:frame draw:style-name="media" draw:name="2" text:anchor-type="as-char" draw:z-index="2" svg:width="24.685625cm" style:rel-width="100%" svg:height="12.22375cm" style:rel-height="scale"><draw:image xlink:href="Pictures/95351166cce6e8969b92319e4a22b056.png" xlink:type="simple" xlink:show="embed" xlink:actuate="onLoad"/></draw:frame>
En aditionnant à ce premier choix une <text:span text:style-name="Emphasis">Mise en page</text:span> où l'on va <text:span text:style-name="Emphasis">Afficher une section par page</text:span>, on obtient une organisation particulièrement adaptée pour les espaces de cours où les étudiants sont répartis par groupes et où sont inscrits plusieurs enseignants. Ceci d'autant plus que des <text:a xlink:type="simple" xlink:href="https://webcemu.unicaen.fr/doku.php?id=moodle4:restrictions" text:style-name="Internet_20_link" text:visited-style-name="Visited_20_Internet_20_Link">restrictions d'accès par groupe</text:a> peuvent être appliquées aux sections. La navigation devient alors plus fluide : l'utilisateur accède plus rapidement aux sections qui le concernent.
<text:line-break/>
<text:line-break/>
Une mention du contenu et de la progression dans la consultation de celui-ci apparait sur les sections ainsi paramétrées.   
</text:p>
      <text:h text:style-name="Heading_20_2" text:outline-level="2"><text:bookmark-start text:name="__RefHeading___le_format_tuiles_3"/><text:bookmark-start text:name="le_format_tuiles"/>Le format Tuiles<text:bookmark-end text:name="__RefHeading___le_format_tuiles_3"/><text:bookmark-end text:name="le_format_tuiles"/></text:h>
      <text:p text:style-name="Text_20_body"><draw:frame draw:style-name="media" draw:name="3" text:anchor-type="as-char" draw:z-index="3" svg:width="24.685625cm" style:rel-width="100%" svg:height="14.049375cm" style:rel-height="scale"><draw:image xlink:href="Pictures/3285f89ec3d3902f758dd0d2deff063c.png" xlink:type="simple" xlink:show="embed" xlink:actuate="onLoad"/></draw:frame>
Les tuiles sont utilisées pour montrer les sujets et les activités du cours. L’animation permet de développer les “tuiles” pour révéler le contenu des sections.</text:p>
      <text:list text:style-name="List_20_1" text:continue-numbering="false">
        <text:list-item>
          <text:p text:style-name="List_20_1_Content_First"> des icônes ou des photos sur chaque tuile augmentent l’attrait visuel,</text:p>
        </text:list-item>
        <text:list-item>
          <text:p text:style-name="List_20_1_Content"> fenêtres modales (pop ups animées) pour afficher le contenu,</text:p>
        </text:list-item>
        <text:list-item>
          <text:p text:style-name="List_20_1_Content"> les couleurs des cartes sont personnalisables,</text:p>
        </text:list-item>
        <text:list-item>
          <text:p text:style-name="List_20_1_Content"> basculement facile vers Tuiles à partir d’autres formats (par exemple, “thématique” ou “vue en image”) sans modifier le contenu du cours,</text:p>
        </text:list-item>
        <text:list-item>
          <text:p text:style-name="List_20_1_Content"> une bibliothèque d'icônes de tuile est fournie </text:p>
        </text:list-item>
        <text:list-item>
          <text:p text:style-name="List_20_1_Content"> mobile responsive (s’adapte à différentes tailles et orientations d’écran)</text:p>
        </text:list-item>
        <text:list-item>
          <text:p text:style-name="List_20_1_Content_Last"> Un outil visuel de progression affiché sur la tuile avec % dans un cercle ou sous forme de fraction</text:p>
        </text:list-item>
      </text:list>
      <text:p text:style-name="Text_20_body">Tutoriel : <text:a xlink:type="simple" xlink:href="https://webcemu.unicaen.fr/doku.php?id=moodle4:format-de-cours:tuiles" text:style-name="Internet_20_link" text:visited-style-name="Visited_20_Internet_20_Link">Passer son cours en format tuile</text:a></text:p>
      <text:h text:style-name="Heading_20_2" text:outline-level="2"><text:bookmark-start text:name="__RefHeading___le_format_vue_en_image_4"/><text:bookmark-start text:name="le_format_vue_en_image"/>Le format Vue en image<text:bookmark-end text:name="__RefHeading___le_format_vue_en_image_4"/><text:bookmark-end text:name="le_format_vue_en_image"/></text:h>
      <text:p text:style-name="Text_20_body"><draw:frame draw:style-name="media" draw:name="4" text:anchor-type="as-char" draw:z-index="4" svg:width="18.706041666667cm" style:rel-width="100%" svg:height="15.980833333333cm" style:rel-height="scale"><draw:image xlink:href="Pictures/94a396fa0b01904307dc6a39cc8f2bbe.png" xlink:type="simple" xlink:show="embed" xlink:actuate="onLoad"/></draw:frame>
Le format vue en images ne possède dans sa version actuelle que 8 paramètres. Ces derniers permettent notamment de régler la taille des conteneurs d'image (largeur et rapport longueur / largeur). Mais l'affichage des titres de section ne s'effectue correctement que si ces derniers sont courts.
</text:p>
      <text:h text:style-name="Heading_20_2" text:outline-level="2"><text:bookmark-start text:name="__RefHeading___les_autres_formats_5"/><text:bookmark-start text:name="les_autres_formats"/>Les autres formats<text:bookmark-end text:name="__RefHeading___les_autres_formats_5"/><text:bookmark-end text:name="les_autres_formats"/></text:h>
      <text:list text:style-name="List_20_1" text:continue-numbering="false">
        <text:list-item>
          <text:p text:style-name="LastListParagraph_List_20_1_Content_First"> Format <text:span text:style-name="Strong_20_Emphasis">hebdomadaire</text:span> : la page de cours est organisée en sections hebdomadaires, chaque section correspondra à une semaine. La première d'entre elle commençant à la date de début du cours. Le nombre de semaines, donc de sections, dépendra de la date de début du cours et du nombre de sections. À partir de la date de début du cours, une section sera créée pour chaque semaine. Il vous sera alors possible de la masquer si nécessaire. La semaine en cours est mise en évidence. Chaque semaine contient des activités et des ressources.</text:p>
        </text:list-item>
      </text:list>
      <text:list text:style-name="List_20_1" text:continue-numbering="false">
        <text:list-item>
          <text:p text:style-name="LastListParagraph_List_20_1_Content_First"> Format <text:span text:style-name="Strong_20_Emphasis">activité unique</text:span> : Ce format vous permet de créer une seule activité dans l'unique section du cours, par exemple un forum ou une activité “Test”. </text:p>
        </text:list-item>
      </text:list>
      <text:list text:style-name="List_20_1" text:continue-numbering="false">
        <text:list-item>
          <text:p text:style-name="LastListParagraph_List_20_1_Content_First"> Format <text:span text:style-name="Strong_20_Emphasis">informel</text:span> : propose un forum en activité unique ( = Format activité unique avec Forum). Ainsi, seul un forum est affiché sur la page de cours (aucune autre activité ne peut être créée). Il est utile dans les situations informelles qui ne sont pas nécessairement des cours. Par exemple, il peut être utilisé comme tableau d'affichage pour une classe ou un département.</text:p>
        </text:list-item>
      </text:list>
      <text:p text:style-name="Text_20_body">Pour en savoir plus, se reporter à la documentation officielle Moodle : <text:a xlink:type="simple" xlink:href="https://docs.moodle.org/3x/fr/Formats_de_cours" text:style-name="Internet_20_link" text:visited-style-name="Visited_20_Internet_20_Link">Format de cours</text:a></text:p>
      <text:p text:style-name="Text_20_body">Vous pouvez définir le nombre de sections. Les sections seront identifiées par des numéros de section (par défaut) ou par des titres qui seront définis directement dans l'espace de cour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05::44:45</meta:creation-date>
    <dc:creator>Generated</dc:creator>
    <dc:date>2026-08-18T05::44:45</dc:date>
    <dc:language>en-US</dc:language>
    <meta:editing-cycles>1</meta:editing-cycles>
    <meta:editing-duration>PT0S</meta:editing-duration>
    <dc:title>moodle4:format-de-cours</dc:title>
  </office:meta>
</office:document-meta>
</file>