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08af7e523ea34e85b5abbcc3deba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evaluer_choix_format_items"/><text:bookmark-start text:name="__RefHeading___choisir_des_formats_d_items_adaptes_aux_objectifs_d_evaluation_1"/><text:bookmark-start text:name="choisir_des_formats_d_items_adaptes_aux_objectifs_d_evaluation"/>Choisir des formats d'items adaptés aux objectifs d'évaluation<text:bookmark-end text:name="__RefHeading___choisir_des_formats_d_items_adaptes_aux_objectifs_d_evaluation_1"/><text:bookmark-end text:name="choisir_des_formats_d_items_adaptes_aux_objectifs_d_evaluation"/></text:h>
      <text:h text:style-name="Heading_20_2" text:outline-level="2"><text:bookmark-start text:name="__RefHeading___typologie_des_formats_d_items_2"/><text:bookmark-start text:name="typologie_des_formats_d_items"/>Typologie des formats d'items<text:bookmark-end text:name="__RefHeading___typologie_des_formats_d_items_2"/><text:bookmark-end text:name="typologie_des_formats_d_items"/></text:h>
      <text:p text:style-name="Text_20_body">Bertrand et Laveault (2014, <text:span text:style-name="Emphasis">Introduction aux théories des tests en psychologie et en sciences de l'éducation</text:span>, pp. 30-33) ont dressé la typologie des formats d'items suivante :  </text:p>
      <text:list text:style-name="List_20_1" text:continue-numbering="false">
        <text:list-item>
          <text:p text:style-name="List_20_1_Content_First"> Question fermées</text:p>
          <text:list text:style-name="List_20_1">
            <text:list-item>
              <text:p text:style-name="List_20_1_Content"> Question à choix multiple à réponse unique (QRU) ou à réponses multiples (QRM)</text:p>
            </text:list-item>
            <text:list-item>
              <text:p text:style-name="List_20_1_Content"> Question vrai-faux (QVF)</text:p>
            </text:list-item>
            <text:list-item>
              <text:p text:style-name="List_20_1_Content"> Question d'appariement</text:p>
            </text:list-item>
          </text:list>
        </text:list-item>
        <text:list-item>
          <text:p text:style-name="List_20_1_Content"> Question ouvertes</text:p>
          <text:list text:style-name="List_20_1">
            <text:list-item>
              <text:p text:style-name="List_20_1_Content"> Question à réponse brève souvent nommée question à réponse ouverte courte (QROC)</text:p>
            </text:list-item>
            <text:list-item>
              <text:p text:style-name="List_20_1_Content"> Question à réponse narrative souvent nommée question à réponse ouverte longue (QROL)</text:p>
            </text:list-item>
            <text:list-item>
              <text:p text:style-name="List_20_1_Content_Last"> Question demandant une performance</text:p>
            </text:list-item>
          </text:list>
        </text:list-item>
      </text:list>
      <text:p text:style-name="Text_20_body"><text:span text:style-name="underline">Cas particulier des textes à trous et schémas à annoter</text:span></text:p>
      <text:p text:style-name="Text_20_body">Un texte à trous ou un schéma à annoter peut se réaliser de trois manières différentes :</text:p>
      <text:list text:style-name="List_20_1" text:continue-numbering="false">
        <text:list-item>
          <text:p text:style-name="List_20_1_Content_First"> soit en proposant pour chaque trou ou légende à compléter une série de propositions adaptées : le texte à trous ou le schéma à annoter est alors une série de <text:span text:style-name="Strong_20_Emphasis">QRU</text:span> ; </text:p>
        </text:list-item>
        <text:list-item>
          <text:p text:style-name="List_20_1_Content"> soit en proposant la même liste de propositions pour une partie voire l'ensemble des trous ou légendes à compéter : le texte à trous ou le schéma à annoter relève alors de la <text:span text:style-name="Strong_20_Emphasis">question d'appariement</text:span> ;</text:p>
        </text:list-item>
        <text:list-item>
          <text:p text:style-name="List_20_1_Content_Last"> soit en proposant d'écrire la réponse : le texte à trous ou le schéma à annoter est alors une série de <text:span text:style-name="Strong_20_Emphasis">QROC</text:span>.</text:p>
        </text:list-item>
      </text:list>
      <text:h text:style-name="Heading_20_2" text:outline-level="2"><text:bookmark-start text:name="__RefHeading___pertinence_de_l_usage_des_differents_formats_d_items_3"/><text:bookmark-start text:name="pertinence_de_l_usage_des_differents_formats_d_items"/>Pertinence de l'usage des différents formats d'items<text:bookmark-end text:name="__RefHeading___pertinence_de_l_usage_des_differents_formats_d_items_3"/><text:bookmark-end text:name="pertinence_de_l_usage_des_differents_formats_d_items"/></text:h>
      <text:list text:style-name="List_20_1" text:continue-numbering="false">
        <text:list-item>
          <text:p text:style-name="LastListParagraph_List_20_1_Content_First"> Le test permet de proposer une évaluation par questions fermées dites “à correction objective” (QCM, QROC, textes à trous, appariements…) par opposition aux évaluations par questions ouvertes à production longue dites “à réponse construite” (rédaction, dissertation, étude de cas, problème à résoudre…). Cette modalité par test est particulièrement adaptée pour <text:span text:style-name="Strong_20_Emphasis">vérifier l’acquisition de connaissances, la compréhension ou l'application</text:span>. Le test peut aussi être complémentaire d'autres modalités d’évaluation (production longues, simulation, portfolio, ECOS…). Le test peut inclure des questions à réponses ouvertes longues (QROL) qui sont à correction manuelle.</text:p>
        </text:list-item>
      </text:list>
      <text:list text:style-name="List_20_1" text:continue-numbering="false">
        <text:list-item>
          <text:p text:style-name="LastListParagraph_List_20_1_Content_First"> La modalité d’évaluation par tests doit être cohérente avec les objectifs d’apprentissage visés et les activités d'apprentissages réalisées (principe de cohérence ou d'alignement pédagogique).</text:p>
        </text:list-item>
      </text:list>
      <text:p text:style-name="Text_20_body"><draw:frame draw:style-name="mediacenter" draw:name="0" text:anchor-type="paragraph" draw:z-index="0" svg:width="26.246666666667cm" style:rel-width="100%" svg:height="12.170833333333cm" style:rel-height="scale"><draw:image xlink:href="Pictures/5d08af7e523ea34e85b5abbcc3deba1d.png" xlink:type="simple" xlink:show="embed" xlink:actuate="onLoad"/></draw:frame></text:p>
      <text:p text:style-name="Text_20_body">Pour en savoir plus sur le principe de cohérence ou d'alignement pédagogique : <text:a xlink:type="simple" xlink:href="https://www.youtube.com/watch?v=BF7E6u6RIj0" text:style-name="Internet_20_link" text:visited-style-name="Visited_20_Internet_20_Link">https://www.youtube.com/watch?v=BF7E6u6RIj0</text:a>.</text:p>
      <text:p text:style-name="Text_20_body"><text:span text:style-name="underline">Cas particulier des textes à trous et schémas à annoter</text:span></text:p>
      <text:list text:style-name="List_20_1" text:continue-numbering="false">
        <text:list-item>
          <text:p text:style-name="LastListParagraph_List_20_1_Content_First"> Si l'on choisit de créer des textes à trous ou schémas à annoter en suggérant des propositions (QRU ou appariement), on sollicite alors, au niveau de la mémoire, le recognition (reconnaitre, se rappeler avec l'aide d'indices) et non la rappel (capacité à retrouver le mot ou expression sans aide et à le verbaliser).</text:p>
        </text:list-item>
      </text:list>
      <text:list text:style-name="List_20_1" text:continue-numbering="false">
        <text:list-item>
          <text:p text:style-name="LastListParagraph_List_20_1_Content_First"> Si par contre on propose au candidat d'écrire sa réponse (QROC), il ne bénéfice pas de l'aide des propositions suggérées. En confrontant le candidat à la verbalisation de ses connaissances (et non à une simple reconnaissance visuelle du vocabulaire), on sollicite alors la rappel, un niveau cognitif supérieur à celui de la recognition.</text:p>
        </text:list-item>
      </text:list>
      <text:h text:style-name="Heading_20_2" text:outline-level="2"><text:bookmark-start text:name="__RefHeading___pour_aller_plus_loin_4"/><text:bookmark-start text:name="pour_aller_plus_loin"/>Pour aller plus loin<text:bookmark-end text:name="__RefHeading___pour_aller_plus_loin_4"/><text:bookmark-end text:name="pour_aller_plus_loin"/></text:h>
      <text:p text:style-name="Text_20_body"><text:a xlink:type="simple" xlink:href="https://idip.unistra.fr/wp-content/uploads/2020/04/Types_evaluations.pdf" text:style-name="Internet_20_link" text:visited-style-name="Visited_20_Internet_20_Link">Transposer ses modalités d'évaluation à distance : Guide complet (45 pages)</text:a> réalisé par l'équipe de l'Institut de Développement et d'Innovation Pédagogiques de l'Université de Strasbourg.</text:p>
      <text:p text:style-name="Text_20_body"><text:a xlink:type="simple" xlink:href="https://www.unil.ch/coronavirus/files/live/sites/coronavirus/files/vademecum_evaluation_etudiants_distance.pdf" text:style-name="Internet_20_link" text:visited-style-name="Visited_20_Internet_20_Link">Vade-mecum pour l’évaluation à distance des étudiant·e·s. Eléments de choix des modalités d’évaluation à distance</text:a> réalisé par l'équipe du centre de soutien à l'enseignement de l'université de Lausanne.</text:p>
      <text:h text:style-name="Heading_20_2" text:outline-level="2"><text:bookmark-start text:name="__RefHeading___je_veux_un_outil_adapte_au_type_d_evaluation_choisie_5"/><text:bookmark-start text:name="je_veux_un_outil_adapte_au_type_d_evaluation_choisie"/>Je veux un outil adapté au type d’évaluation choisie<text:bookmark-end text:name="__RefHeading___je_veux_un_outil_adapte_au_type_d_evaluation_choisie_5"/><text:bookmark-end text:name="je_veux_un_outil_adapte_au_type_d_evaluation_choisie"/></text:h>
      <text:p text:style-name="Text_20_body">Se reporter à la documentation : <text:a xlink:type="simple" xlink:href="https://webcemu.unicaen.fr/doku.php?id=moodle4:evaluer_choix_outils" text:style-name="Internet_20_link" text:visited-style-name="Visited_20_Internet_20_Link">Quels outils pour chaque type d'évaluation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7::00:35</meta:creation-date>
    <dc:creator>Generated</dc:creator>
    <dc:date>2026-08-17T07::00:35</dc:date>
    <dc:language>en-US</dc:language>
    <meta:editing-cycles>1</meta:editing-cycles>
    <meta:editing-duration>PT0S</meta:editing-duration>
    <dc:title>moodle4:evaluer_choix_format_items</dc:title>
  </office:meta>
</office:document-meta>
</file>