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20cdb88f508a0ccf9ec2c8219521f8.png"/>
  <manifest:file-entry manifest:media-type="image/png" manifest:full-path="Pictures/16e4d49447e025de654bbe740215cb0b.png"/>
  <manifest:file-entry manifest:media-type="image/png" manifest:full-path="Pictures/57c0cf7acacdbd59a4f0eaba159e320e.png"/>
  <manifest:file-entry manifest:media-type="image/png" manifest:full-path="Pictures/994e81640de69e0002b25585f305263c.png"/>
  <manifest:file-entry manifest:media-type="image/png" manifest:full-path="Pictures/3f458ace026a56ab6656343469d0c3af.png"/>
  <manifest:file-entry manifest:media-type="image/png" manifest:full-path="Pictures/0db836f4ec78b2e528c7f211519017bf.png"/>
  <manifest:file-entry manifest:media-type="image/png" manifest:full-path="Pictures/f3bfdaad0755f74bf737827b42ed9f9e.png"/>
  <manifest:file-entry manifest:media-type="image/png" manifest:full-path="Pictures/c77ffdd18df7587e0375a0227902090c.png"/>
  <manifest:file-entry manifest:media-type="image/png" manifest:full-path="Pictures/e3ec0f83e591486109dea5abd7ef46d5.png"/>
  <manifest:file-entry manifest:media-type="image/png" manifest:full-path="Pictures/ab5385df1dcd4f388f312e1e78be4d9f.png"/>
  <manifest:file-entry manifest:media-type="image/png" manifest:full-path="Pictures/060dc29ca855284fe89d2d3743677419.png"/>
  <manifest:file-entry manifest:media-type="image/png" manifest:full-path="Pictures/23c966de20a4ca602fee756c229206e9.png"/>
  <manifest:file-entry manifest:media-type="image/png" manifest:full-path="Pictures/8a8fe37caeed37c1fb58063b40b4d91b.png"/>
  <manifest:file-entry manifest:media-type="image/png" manifest:full-path="Pictures/791a7f0b493005f1f74fbb4e300383f1.png"/>
  <manifest:file-entry manifest:media-type="image/png" manifest:full-path="Pictures/e2b50c72c50b46d42053c66e4f3a22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devoir:majoration_temps"/><text:bookmark-start text:name="__RefHeading___configurer_une_majoration_de_temps_exquart-temps_tiers_temps_bonus_de_temps_en_cours_d_epreuve_1"/><text:bookmark-start text:name="configurer_une_majoration_de_temps_exquart-temps_tiers_temps_bonus_de_temps_en_cours_d_epreuve"/>Configurer une majoration de temps (ex : quart-temps, tiers temps, bonus de temps en cours d'épreuve)<text:bookmark-end text:name="__RefHeading___configurer_une_majoration_de_temps_exquart-temps_tiers_temps_bonus_de_temps_en_cours_d_epreuve_1"/><text:bookmark-end text:name="configurer_une_majoration_de_temps_exquart-temps_tiers_temps_bonus_de_temps_en_cours_d_epreuve"/></text:h>
      <text:h text:style-name="Heading_20_3" text:outline-level="3"><text:bookmark-start text:name="__RefHeading___solution_1traitement_individuel_2"/><text:bookmark-start text:name="solution_1traitement_individuel"/>Solution 1 : traitement individuel<text:bookmark-end text:name="__RefHeading___solution_1traitement_individuel_2"/><text:bookmark-end text:name="solution_1traitement_individuel"/></text:h>
      <text:h text:style-name="Heading_20_4" text:outline-level="4"><text:bookmark-start text:name="__RefHeading___ouvrir_le_devoir_3"/><text:bookmark-start text:name="ouvrir_le_devoir"/>Ouvrir le devoir<text:bookmark-end text:name="__RefHeading___ouvrir_le_devoir_3"/><text:bookmark-end text:name="ouvrir_le_devoir"/></text:h>
      <text:p text:style-name="Text_20_body"><draw:frame draw:style-name="mediacenter" draw:name="0" text:anchor-type="paragraph" draw:z-index="0" svg:width="4.4979166666667cm" svg:height="2.460625cm"><draw:image xlink:href="Pictures/4620cdb88f508a0ccf9ec2c8219521f8.png" xlink:type="simple" xlink:show="embed" xlink:actuate="onLoad"/></draw:frame></text:p>
      <text:h text:style-name="Heading_20_4" text:outline-level="4"><text:bookmark-start text:name="__RefHeading___acceder_aux_derogations_dans_le_menu_plus_du_devoir_4"/><text:bookmark-start text:name="acceder_aux_derogations_dans_le_menu_plus_du_devoir"/>Accéder aux "Dérogations" dans le menu "Plus" du devoir<text:bookmark-end text:name="__RefHeading___acceder_aux_derogations_dans_le_menu_plus_du_devoir_4"/><text:bookmark-end text:name="acceder_aux_derogations_dans_le_menu_plus_du_devoir"/></text:h>
      <text:p text:style-name="Text_20_body"><draw:frame draw:style-name="mediacenter" draw:name="1" text:anchor-type="paragraph" draw:z-index="1" svg:width="12.832291666667cm" svg:height="6.985cm"><draw:image xlink:href="Pictures/16e4d49447e025de654bbe740215cb0b.png" xlink:type="simple" xlink:show="embed" xlink:actuate="onLoad"/></draw:frame></text:p>
      <text:h text:style-name="Heading_20_4" text:outline-level="4"><text:bookmark-start text:name="__RefHeading___cliquer_sur_ajouter_une_derogation_d_utilisateur_5"/><text:bookmark-start text:name="cliquer_sur_ajouter_une_derogation_d_utilisateur"/>Cliquer sur "Ajouter une dérogation d'utilisateur"<text:bookmark-end text:name="__RefHeading___cliquer_sur_ajouter_une_derogation_d_utilisateur_5"/><text:bookmark-end text:name="cliquer_sur_ajouter_une_derogation_d_utilisateur"/></text:h>
      <text:p text:style-name="Text_20_body"><draw:frame draw:style-name="mediacenter" draw:name="2" text:anchor-type="paragraph" draw:z-index="2" svg:width="11.668125cm" svg:height="5.4504166666667cm"><draw:image xlink:href="Pictures/57c0cf7acacdbd59a4f0eaba159e320e.png" xlink:type="simple" xlink:show="embed" xlink:actuate="onLoad"/></draw:frame></text:p>
      <text:p text:style-name="Text_20_body">Voici l’interface “Dérogation utilisateur” qui s'affiche : 
<draw:frame draw:style-name="mediacenter" draw:name="3" text:anchor-type="paragraph" draw:z-index="3" svg:width="17.832916666667cm" style:rel-width="100%" svg:height="12.911666666667cm" style:rel-height="scale"><draw:image xlink:href="Pictures/994e81640de69e0002b25585f305263c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'interface de dérogation reprend les informations inscrites dans les paramètres du devoir.</text:p>
          </table:table-cell>
        </table:table-row>
      </table:table>
      <text:h text:style-name="Heading_20_4" text:outline-level="4"><text:bookmark-start text:name="__RefHeading___selectionner_un_utilisateur_6"/><text:bookmark-start text:name="selectionner_un_utilisateur"/>Sélectionner un utilisateur<text:bookmark-end text:name="__RefHeading___selectionner_un_utilisateur_6"/><text:bookmark-end text:name="selectionner_un_utilisateur"/></text:h>
      <text:list text:style-name="List_20_1" text:continue-numbering="false">
        <text:list-item>
          <text:p text:style-name="LastListParagraph_List_20_1_Content_First"> taper le prénom puis le nom de l'utilisateur bénéficiant d'une majoration de temps, puis cliquer sur la proposition correcte fournie :</text:p>
        </text:list-item>
      </text:list>
      <text:p text:style-name="Text_20_body"><draw:frame draw:style-name="mediacenter" draw:name="5" text:anchor-type="paragraph" draw:z-index="5" svg:width="18.044583333333cm" style:rel-width="100%" svg:height="10.16cm" style:rel-height="scale"><draw:image xlink:href="Pictures/0db836f4ec78b2e528c7f211519017bf.png" xlink:type="simple" xlink:show="embed" xlink:actuate="onLoad"/></draw:frame></text:p>
      <text:h text:style-name="Heading_20_4" text:outline-level="4"><text:bookmark-start text:name="__RefHeading___ajuster_le_temps_de_passation_7"/><text:bookmark-start text:name="ajuster_le_temps_de_passation"/>Ajuster le temps de passation<text:bookmark-end text:name="__RefHeading___ajuster_le_temps_de_passation_7"/><text:bookmark-end text:name="ajuster_le_temps_de_passation"/></text:h>
      <text:p text:style-name="Text_20_body"><draw:frame draw:style-name="mediacenter" draw:name="6" text:anchor-type="paragraph" draw:z-index="6" svg:width="17.30375cm" style:rel-width="100%" svg:height="13.626041666667cm" style:rel-height="scale"><draw:image xlink:href="Pictures/f3bfdaad0755f74bf737827b42ed9f9e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7" text:anchor-type="as-char" draw:z-index="7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ci, l'étudiant bénéficie d'un tiers temps sur une épreuve de 3 heures, soit 60 minutes de plus que les autres candidats. On ajuste aussi la date limite en appliquant le tiers-temps.
</text:p>
          </table:table-cell>
        </table:table-row>
      </table:table>
      <text:p text:style-name="Text_20_body"><draw:frame draw:style-name="mediacenter" draw:name="8" text:anchor-type="paragraph" draw:z-index="8" svg:width="17.727083333333cm" style:rel-width="100%" svg:height="14.605cm" style:rel-height="scale"><draw:image xlink:href="Pictures/c77ffdd18df7587e0375a0227902090c.png" xlink:type="simple" xlink:show="embed" xlink:actuate="onLoad"/></draw:frame></text:p>
      <text:h text:style-name="Heading_20_4" text:outline-level="4"><text:bookmark-start text:name="__RefHeading___valider_la_derogation_8"/><text:bookmark-start text:name="valider_la_derogation"/>Valider la dérogation<text:bookmark-end text:name="__RefHeading___valider_la_derogation_8"/><text:bookmark-end text:name="valider_la_derogation"/></text:h>
      <text:p text:style-name="Text_20_body">Après enregistrement, la dérogation apparait :
<draw:frame draw:style-name="mediacenter" draw:name="9" text:anchor-type="paragraph" draw:z-index="9" svg:width="22.119166666667cm" style:rel-width="100%" svg:height="7.1966666666667cm" style:rel-height="scale"><draw:image xlink:href="Pictures/e3ec0f83e591486109dea5abd7ef46d5.png" xlink:type="simple" xlink:show="embed" xlink:actuate="onLoad"/></draw:frame></text:p>
      <text:h text:style-name="Heading_20_3" text:outline-level="3"><text:bookmark-start text:name="__RefHeading___solution_2traitement_en_lot_par_groupe_9"/><text:bookmark-start text:name="solution_2traitement_en_lot_par_groupe"/>Solution 2 : traitement en lot (par groupe)<text:bookmark-end text:name="__RefHeading___solution_2traitement_en_lot_par_groupe_9"/><text:bookmark-end text:name="solution_2traitement_en_lot_par_groupe"/></text:h>
      <text:h text:style-name="Heading_20_4" text:outline-level="4"><text:bookmark-start text:name="__RefHeading___si_le_groupe_n_existe_pas_encore_le_creer_10"/><text:bookmark-start text:name="si_le_groupe_n_existe_pas_encore_le_creer"/>Si le groupe n'existe pas encore, le créer<text:bookmark-end text:name="__RefHeading___si_le_groupe_n_existe_pas_encore_le_creer_10"/><text:bookmark-end text:name="si_le_groupe_n_existe_pas_encore_le_creer"/></text:h>
      <text:list text:style-name="List_20_1" text:continue-numbering="false">
        <text:list-item>
          <text:p text:style-name="LastListParagraph_List_20_1_Content_First"> Se reporter à la documentation : <text:a xlink:type="simple" xlink:href="https://webcemu.unicaen.fr/doku.php?id=moodle4:gestion_des_groupes:creer_un_groupe" text:style-name="Internet_20_link" text:visited-style-name="Visited_20_Internet_20_Link">Créer un groupe de participants manuellement</text:a></text:p>
        </text:list-item>
      </text:list>
      <text:h text:style-name="Heading_20_4" text:outline-level="4"><text:bookmark-start text:name="__RefHeading___ouvrir_le_devoir_11"/><text:bookmark-start text:name="ouvrir_le_devoir1"/>Ouvrir le devoir<text:bookmark-end text:name="__RefHeading___ouvrir_le_devoir_11"/><text:bookmark-end text:name="ouvrir_le_devoir1"/></text:h>
      <text:p text:style-name="Text_20_body"><draw:frame draw:style-name="mediacenter" draw:name="10" text:anchor-type="paragraph" draw:z-index="10" svg:width="4.4979166666667cm" svg:height="2.460625cm"><draw:image xlink:href="Pictures/4620cdb88f508a0ccf9ec2c8219521f8.png" xlink:type="simple" xlink:show="embed" xlink:actuate="onLoad"/></draw:frame></text:p>
      <text:h text:style-name="Heading_20_4" text:outline-level="4"><text:bookmark-start text:name="__RefHeading___acceder_aux_derogations_dans_le_menu_plus_du_devoir_12"/><text:bookmark-start text:name="acceder_aux_derogations_dans_le_menu_plus_du_devoir1"/>Accéder aux "Dérogations" dans le menu "Plus" du devoir<text:bookmark-end text:name="__RefHeading___acceder_aux_derogations_dans_le_menu_plus_du_devoir_12"/><text:bookmark-end text:name="acceder_aux_derogations_dans_le_menu_plus_du_devoir1"/></text:h>
      <text:p text:style-name="Text_20_body"><draw:frame draw:style-name="mediacenter" draw:name="11" text:anchor-type="paragraph" draw:z-index="11" svg:width="12.832291666667cm" svg:height="6.985cm"><draw:image xlink:href="Pictures/16e4d49447e025de654bbe740215cb0b.png" xlink:type="simple" xlink:show="embed" xlink:actuate="onLoad"/></draw:frame></text:p>
      <text:h text:style-name="Heading_20_4" text:outline-level="4"><text:bookmark-start text:name="__RefHeading___selectionner_l_option_derogations_de_groupe_et_cliquer_sur_ajouter_une_derogation_de_groupe_13"/><text:bookmark-start text:name="selectionner_l_option_derogations_de_groupe_et_cliquer_sur_ajouter_une_derogation_de_groupe"/>Sélectionner l'option "Dérogations de groupe" et cliquer sur "Ajouter une dérogation de groupe"<text:bookmark-end text:name="__RefHeading___selectionner_l_option_derogations_de_groupe_et_cliquer_sur_ajouter_une_derogation_de_groupe_13"/><text:bookmark-end text:name="selectionner_l_option_derogations_de_groupe_et_cliquer_sur_ajouter_une_derogation_de_groupe"/></text:h>
      <text:p text:style-name="Text_20_body"><draw:frame draw:style-name="mediacenter" draw:name="12" text:anchor-type="paragraph" draw:z-index="12" svg:width="11.800416666667cm" svg:height="4.2333333333333cm"><draw:image xlink:href="Pictures/ab5385df1dcd4f388f312e1e78be4d9f.png" xlink:type="simple" xlink:show="embed" xlink:actuate="onLoad"/></draw:frame></text:p>
      <text:list text:style-name="List_20_1" text:continue-numbering="false">
        <text:list-item>
          <text:p text:style-name="LastListParagraph_List_20_1_Content_First"> voici l’interface “Dérogation de groupe” qui s'affiche : </text:p>
        </text:list-item>
      </text:list>
      <text:p text:style-name="Text_20_body"><draw:frame draw:style-name="mediacenter" draw:name="13" text:anchor-type="paragraph" draw:z-index="13" svg:width="17.93875cm" style:rel-width="100%" svg:height="12.091458333333cm" style:rel-height="scale"><draw:image xlink:href="Pictures/060dc29ca855284fe89d2d3743677419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4" text:anchor-type="as-char" draw:z-index="1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L'interface de dérogation reprend les informations inscrites dans les paramètres du test.</text:p>
          </table:table-cell>
        </table:table-row>
      </table:table>
      <text:h text:style-name="Heading_20_4" text:outline-level="4"><text:bookmark-start text:name="__RefHeading___selectionner_un_groupe_d_utilisateurs_dans_le_menu_deroulant_14"/><text:bookmark-start text:name="selectionner_un_groupe_d_utilisateurs_dans_le_menu_deroulant"/>Sélectionner un groupe d'utilisateurs dans le menu déroulant<text:bookmark-end text:name="__RefHeading___selectionner_un_groupe_d_utilisateurs_dans_le_menu_deroulant_14"/><text:bookmark-end text:name="selectionner_un_groupe_d_utilisateurs_dans_le_menu_deroulant"/></text:h>
      <text:p text:style-name="Text_20_body"><draw:frame draw:style-name="mediacenter" draw:name="15" text:anchor-type="paragraph" draw:z-index="15" svg:width="17.30375cm" style:rel-width="100%" svg:height="5.55625cm" style:rel-height="scale"><draw:image xlink:href="Pictures/23c966de20a4ca602fee756c229206e9.png" xlink:type="simple" xlink:show="embed" xlink:actuate="onLoad"/></draw:frame></text:p>
      <text:h text:style-name="Heading_20_4" text:outline-level="4"><text:bookmark-start text:name="__RefHeading___ajuster_le_temps_de_passation_15"/><text:bookmark-start text:name="ajuster_le_temps_de_passation1"/>Ajuster le temps de passation<text:bookmark-end text:name="__RefHeading___ajuster_le_temps_de_passation_15"/><text:bookmark-end text:name="ajuster_le_temps_de_passation1"/></text:h>
      <text:p text:style-name="Text_20_body"><draw:frame draw:style-name="mediacenter" draw:name="16" text:anchor-type="paragraph" draw:z-index="16" svg:width="18.785416666667cm" style:rel-width="100%" svg:height="12.647083333333cm" style:rel-height="scale"><draw:image xlink:href="Pictures/8a8fe37caeed37c1fb58063b40b4d91b.png" xlink:type="simple" xlink:show="embed" xlink:actuate="onLoad"/></draw:frame>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7" text:anchor-type="as-char" draw:z-index="17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Ici, le groupe d’étudiant bénéficie d'un tiers temps sur une épreuve de 3 heures, soit 60 minutes de plus que les autres candidats. On ajuste aussi la date limite en appliquant le tiers-temps.
</text:p>
          </table:table-cell>
        </table:table-row>
      </table:table>
      <text:p text:style-name="Text_20_body"><draw:frame draw:style-name="mediacenter" draw:name="18" text:anchor-type="paragraph" draw:z-index="18" svg:width="17.753541666667cm" style:rel-width="100%" svg:height="13.731875cm" style:rel-height="scale"><draw:image xlink:href="Pictures/791a7f0b493005f1f74fbb4e300383f1.png" xlink:type="simple" xlink:show="embed" xlink:actuate="onLoad"/></draw:frame></text:p>
      <text:h text:style-name="Heading_20_4" text:outline-level="4"><text:bookmark-start text:name="__RefHeading___valider_la_derogation_16"/><text:bookmark-start text:name="valider_la_derogation1"/>Valider la dérogation<text:bookmark-end text:name="__RefHeading___valider_la_derogation_16"/><text:bookmark-end text:name="valider_la_derogation1"/></text:h>
      <text:p text:style-name="Text_20_body">Après enregistrement, la dérogation apparait :
<draw:frame draw:style-name="mediacenter" draw:name="19" text:anchor-type="paragraph" draw:z-index="19" svg:width="20.346458333333cm" style:rel-width="100%" svg:height="7.8845833333333cm" style:rel-height="scale"><draw:image xlink:href="Pictures/e2b50c72c50b46d42053c66e4f3a224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2::21:24</meta:creation-date>
    <dc:creator>Generated</dc:creator>
    <dc:date>2026-08-11T12::21:24</dc:date>
    <dc:language>en-US</dc:language>
    <meta:editing-cycles>1</meta:editing-cycles>
    <meta:editing-duration>PT0S</meta:editing-duration>
    <dc:title>moodle4:devoir:majoration_temps</dc:title>
  </office:meta>
</office:document-meta>
</file>