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47997fa8d6367c2bbd945a19ac3811.png"/>
  <manifest:file-entry manifest:media-type="image/png" manifest:full-path="Pictures/7bda41dc3fb7405fd16810f478d19bea.png"/>
  <manifest:file-entry manifest:media-type="image/png" manifest:full-path="Pictures/2585f11cfddfbfa7a1e2c5b949bd1b89.png"/>
  <manifest:file-entry manifest:media-type="image/png" manifest:full-path="Pictures/7f14512e9b847acd9063cf01c05e5127.png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evaluation_avancee:grille"/><text:bookmark-start text:name="__RefHeading___concevoir_et_utiliser_une_grille_d_evaluation_1"/><text:bookmark-start text:name="concevoir_et_utiliser_une_grille_d_evaluation"/>Concevoir et utiliser une grille d'évaluation<text:bookmark-end text:name="__RefHeading___concevoir_et_utiliser_une_grille_d_evaluation_1"/><text:bookmark-end text:name="concevoir_et_utiliser_une_grille_d_evaluation"/></text:h>
      <text:p text:style-name="Text_20_body">Voici l'exemple de grille que l'on va intégrer dans l'évaluation avancée du devoir : 
<draw:frame draw:style-name="mediacenter" draw:name="0" text:anchor-type="paragraph" draw:z-index="0" svg:width="16.51cm" svg:height="6.6145833333333cm"><draw:image xlink:href="Pictures/0f47997fa8d6367c2bbd945a19ac3811.png" xlink:type="simple" xlink:show="embed" xlink:actuate="onLoad"/></draw:frame></text:p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webcemu.unicaen.fr/doku.php?id=moodle4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rille_3"/><text:bookmark-start text:name="etape_2activer_l_evaluation_avancee_par_grille"/>Étape 2 : activer l'évaluation avancée par grille<text:bookmark-end text:name="__RefHeading___etape_2activer_l_evaluation_avancee_par_grille_3"/><text:bookmark-end text:name="etape_2activer_l_evaluation_avancee_par_grille"/></text:h>
      <text:list text:style-name="List_20_1" text:continue-numbering="false">
        <text:list-item>
          <text:p text:style-name="LastListParagraph_List_20_1_Content_First"> le choix de ce mode d'évaluation se fait dans le volet “Note” des paramètres du devoir :</text:p>
        </text:list-item>
      </text:list>
      <text:p text:style-name="Text_20_body"><draw:frame draw:style-name="mediacenter" draw:name="1" text:anchor-type="paragraph" draw:z-index="1" svg:width="17.065625cm" style:rel-width="100%" svg:height="8.41375cm" style:rel-height="scale"><draw:image xlink:href="Pictures/7bda41dc3fb7405fd16810f478d19bea.png" xlink:type="simple" xlink:show="embed" xlink:actuate="onLoad"/></draw:frame></text:p>
      <text:h text:style-name="Heading_20_3" text:outline-level="3"><text:bookmark-start text:name="__RefHeading___etape_3construire_la_grille_d_evaluation_4"/><text:bookmark-start text:name="etape_3construire_la_grille_d_evaluation"/>Étape 3 : construire la grille d'évaluation<text:bookmark-end text:name="__RefHeading___etape_3construire_la_grille_d_evaluation_4"/><text:bookmark-end text:name="etape_3construire_la_grille_d_evaluation"/></text:h>
      <text:list text:style-name="List_20_1" text:continue-numbering="false">
        <text:list-item>
          <text:p text:style-name="LastListParagraph_List_20_1_Content_First"> après l'enregistrement des paramètres du devoir, dans l'onglet “Évaluation avancée” s'affiche : </text:p>
        </text:list-item>
      </text:list>
      <text:p text:style-name="Text_20_body"><draw:frame draw:style-name="mediacenter" draw:name="2" text:anchor-type="paragraph" draw:z-index="2" svg:width="27.543125cm" style:rel-width="100%" svg:height="9.4985416666667cm" style:rel-height="scale"><draw:image xlink:href="Pictures/2585f11cfddfbfa7a1e2c5b949bd1b8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z sur “Définir un formulaire d'évaluation” : la 1ère étape est le nommage de la grille et la description si besoin</text:p>
        </text:list-item>
      </text:list>
      <text:p text:style-name="Text_20_body"><draw:frame draw:style-name="mediacenter" draw:name="3" text:anchor-type="paragraph" draw:z-index="3" svg:width="" svg:rel-width="100%" svg:height="0cm"><draw:image xlink:href="/media/wikidata/data/media/moodle4/devoir/evaluation_avancee/nomagegrille.png" xlink:type="simple" xlink:show="embed" xlink:actuate="onLoad"/></draw:frame></text:p>
      <text:list text:style-name="List_20_1" text:continue-numbering="false">
        <text:list-item>
          <text:p text:style-name="LastListParagraph_List_20_1_Content_First"> ensuite, il faut définir les critères, les niveaux possibles et les points associés aux couples critère/niveau :</text:p>
        </text:list-item>
      </text:list>
      <text:p text:style-name="Text_20_body"><draw:frame draw:style-name="mediacenter" draw:name="4" text:anchor-type="paragraph" draw:z-index="4" svg:width="19.261666666667cm" style:rel-width="100%" svg:height="3.5983333333333cm" style:rel-height="scale"><draw:image xlink:href="Pictures/7f14512e9b847acd9063cf01c05e5127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ou en pourcentage (sur 100)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list text:style-name="List_20_1" text:continue-numbering="false">
        <text:list-item>
          <text:p text:style-name="LastListParagraph_List_20_1_Content_First"> vous pouvez dupliquer une ligne, la faire monter ou descendre voire la supprimer </text:p>
        </text:list-item>
      </text:list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h text:style-name="Heading_20_3" text:outline-level="3"><text:bookmark-start text:name="__RefHeading___etape_4choisir_les_options_et_enregistrer_5"/><text:bookmark-start text:name="etape_4choisir_les_options_et_enregistrer"/>Étape 4 : choisir les options et enregistrer<text:bookmark-end text:name="__RefHeading___etape_4choisir_les_options_et_enregistrer_5"/><text:bookmark-end text:name="etape_4choisir_les_options_et_enregistrer"/></text:h>
      <text:list text:style-name="List_20_1" text:continue-numbering="false">
        <text:list-item>
          <text:p text:style-name="LastListParagraph_List_20_1_Content_First"> vous avez un certain nombre d'options possibles, par exemple la présentation des niveaux par ordre ascendant ou descendant du nombre de points affectés.</text:p>
        </text:list-item>
      </text:list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list text:style-name="List_20_1" text:continue-numbering="false">
        <text:list-item>
          <text:p text:style-name="LastListParagraph_List_20_1_Content_First"> cliquer sur les niveaux correspondants à la performance de l'étudiant (ils se colorent en vert) </text:p>
        </text:list-item>
      </text:list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iveau validé (en vert), </text:p>
              </text:list-item>
              <text:list-item>
                <text:p text:style-name="List_20_1_Conten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grille d'évaluation”</text:p>
        </text:list-item>
      </text:list>
      <text:h text:style-name="Heading_20_3" text:outline-level="3"><text:bookmark-start text:name="__RefHeading___ressources_complementaires_8"/><text:bookmark-start text:name="ressources_complementaires"/>Ressources complémentaires<text:bookmark-end text:name="__RefHeading___ressources_complementaires_8"/><text:bookmark-end text:name="ressources_complementaires"/></text:h>
      <text:p text:style-name="Text_20_body"><text:a xlink:type="simple" xlink:href="https://pedagogieuniversitaire.wordpress.com/2010/08/10/differents-usages-des-grilles-devaluation-criteriees/" text:style-name="Internet_20_link" text:visited-style-name="Visited_20_Internet_20_Link">Différents usages des grilles d’évaluation critériées par Amaury Daele (2010)</text:a></text:p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0::53:53</meta:creation-date>
    <dc:creator>Generated</dc:creator>
    <dc:date>2026-08-11T10::53:53</dc:date>
    <dc:language>en-US</dc:language>
    <meta:editing-cycles>1</meta:editing-cycles>
    <meta:editing-duration>PT0S</meta:editing-duration>
    <dc:title>moodle4:devoir:evaluation_avancee:grille</dc:title>
  </office:meta>
</office:document-meta>
</file>