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creer_audio"/><text:bookmark-start text:name="__RefHeading___creer_et_parametrer_un_devoir_audio_1"/><text:bookmark-start text:name="creer_et_parametrer_un_devoir_audio"/>Créer et paramétrer un devoir audio<text:bookmark-end text:name="__RefHeading___creer_et_parametrer_un_devoir_audio_1"/><text:bookmark-end text:name="creer_et_parametrer_un_devoir_audio"/></text:h>
      <text:p text:style-name="Text_20_body">Ce tutoriel présente les paramétrages et recommandations pour la mise en œuvre d'un devoir audio. <text:span text:style-name="Strong_20_Emphasis">Ne sont donc présentées ici que les spécificités liées à la dimension audio.</text:span></text:p>
      <text:p text:style-name="Text_20_body">Pour les autres paramétrages, se reporter au tutoriel <text:a xlink:type="simple" xlink:href="https://webcemu.unicaen.fr/doku.php?id=moodle4:devoir:creer" text:style-name="Internet_20_link" text:visited-style-name="Visited_20_Internet_20_Link">Créer et paramétrer un devoir</text:a> ou pour un examen à distance, voir le tutoriel <text:a xlink:type="simple" xlink:href="https://webcemu.unicaen.fr/doku.php?id=moodle4:devoir:mode_examen" text:style-name="Internet_20_link" text:visited-style-name="Visited_20_Internet_20_Link">Créer et paramétrer un devoir en mode exame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Attention, l’enregistrement audio est limité à <text:span text:style-name="Strong_20_Emphasis">10min maximum</text:span> ! Mais si besoin, l'étudiant pourra déposer plusieurs enregistrements dans le même devoir.</text:p>
          </table:table-cell>
        </table:table-row>
      </table:table>
      <text:h text:style-name="Heading_20_2" text:outline-level="2"><text:bookmark-start text:name="__RefHeading___parametrage_specifiques_2"/><text:bookmark-start text:name="parametrage_specifiques"/>Paramétrage spécifiques<text:bookmark-end text:name="__RefHeading___parametrage_specifiques_2"/><text:bookmark-end text:name="parametrage_specifiques"/></text:h>
      <text:h text:style-name="Heading_20_3" text:outline-level="3"><text:bookmark-start text:name="__RefHeading___volet_generaux_3"/><text:bookmark-start text:name="volet_generaux"/>Volet Généraux<text:bookmark-end text:name="__RefHeading___volet_generaux_3"/><text:bookmark-end text:name="volet_generaux"/></text:h>
      <text:h text:style-name="Heading_20_3" text:outline-level="3"><text:bookmark-start text:name="__RefHeading___volet_types_de_remise_4"/><text:bookmark-start text:name="volet_types_de_remise"/>Volet Types de remise<text:bookmark-end text:name="__RefHeading___volet_types_de_remise_4"/><text:bookmark-end text:name="volet_types_de_remise"/></text:h>
      <text:p text:style-name="Text_20_body">Choisir le format de remise de fichier <text:span text:style-name="Emphasis">Texte en ligne</text:span> et décocher les deux autres types de remise : </text:p>
      <text:p text:style-name="Text_20_body">Il arrive parfois que Moodle n'arrive pas à se connecter au micro de l'étudiant, notamment dans le cas d'un navigateur internet ancien ou qui n'est pas à jour. Pour prévenir ce genre de situation, <text:span text:style-name="Strong_20_Emphasis">nous vous recommandons d'activer en complément la “Remise de fichiers”</text:span> pour permettre à un étudiant de déposer un fichier audio en cas de difficulté. Il pourra alors utiliser les outils de son environnement personnel comme l'enregistreur vocal sous windows (pour plus de détails sur ces outils, vous pouvez consulter la page : <text:a xlink:type="simple" xlink:href="https://webcemu.unicaen.fr/doku.php?id=production_audio_video" text:style-name="Internet_20_link" text:visited-style-name="Visited_20_Internet_20_Link">Production audio et vidé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09:29</meta:creation-date>
    <dc:creator>Generated</dc:creator>
    <dc:date>2026-08-11T16::09:29</dc:date>
    <dc:language>en-US</dc:language>
    <meta:editing-cycles>1</meta:editing-cycles>
    <meta:editing-duration>PT0S</meta:editing-duration>
    <dc:title>moodle4:devoir:creer_audio</dc:title>
  </office:meta>
</office:document-meta>
</file>