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5f15acb5046a7802da4153e4e0d1b0.png"/>
  <manifest:file-entry manifest:media-type="image/png" manifest:full-path="Pictures/0e99049d9a7e33ed98cf5c0bc19beaa8.png"/>
  <manifest:file-entry manifest:media-type="image/png" manifest:full-path="Pictures/8872d8f49d3224175fe2df2ddbe513f4.png"/>
  <manifest:file-entry manifest:media-type="image/png" manifest:full-path="Pictures/2541ccf4abed64e05e883c03b6f759c6.png"/>
  <manifest:file-entry manifest:media-type="image/png" manifest:full-path="Pictures/5ad24ea9cfd131c7a217923eae44fdf2.png"/>
  <manifest:file-entry manifest:media-type="image/png" manifest:full-path="Pictures/e85e305a6f23e2988ba7cb18e0919c0d.png"/>
  <manifest:file-entry manifest:media-type="image/png" manifest:full-path="Pictures/011f9eafa08134c5fd3480ffb4f796a6.png"/>
  <manifest:file-entry manifest:media-type="image/png" manifest:full-path="Pictures/92042b0b7be91956de1c2a01f46fbcba.png"/>
  <manifest:file-entry manifest:media-type="image/png" manifest:full-path="Pictures/bbb7f9223d4a2a824995982645a56637.png"/>
  <manifest:file-entry manifest:media-type="image/png" manifest:full-path="Pictures/71858579986af7c0f151f0e818fe3581.png"/>
  <manifest:file-entry manifest:media-type="image/png" manifest:full-path="Pictures/9446fa8f097c19546cbe2c8b16aa8587.png"/>
  <manifest:file-entry manifest:media-type="image/png" manifest:full-path="Pictures/e3292a57799c2bf1aa6ebeecd978bcd7.png"/>
  <manifest:file-entry manifest:media-type="image/png" manifest:full-path="Pictures/97618106f51b1dfe99767ce34c2a53b5.png"/>
  <manifest:file-entry manifest:media-type="image/png" manifest:full-path="Pictures/fb3be27572838def56b8e585572b9e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cree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p text:style-name="Text_20_body">Pour voir définir un devoir qui sera utilisé pour un examen à distance : <text:a xlink:type="simple" xlink:href="https://webcemu.unicaen.fr/doku.php?id=moodle4:devoir:mode_examen" text:style-name="Internet_20_link" text:visited-style-name="Visited_20_Internet_20_Link">Créer et paramétrer un devoir en mode examen</text:a></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7.9375cm" svg:height="6.5776892430279cm"><draw:image xlink:href="Pictures/cb5f15acb5046a7802da4153e4e0d1b0.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la « Description » des tâches à effectuer (le sujet) et les instructions de l'activité (actions à effectuer par l'étudiant, message affiché dans la zone de remise du devoir où l'étudiant modifie et envoie son devoir). Le sujet peut aussi être dans un/des fichiers ajouté à la zone « Fichier supplémentaire ».</text:p>
      <text:p text:style-name="Text_20_body"><draw:frame draw:style-name="media" draw:name="1" text:anchor-type="as-char" draw:z-index="1" svg:width="24.60625cm" style:rel-width="100%" svg:height="22.436666666667cm" style:rel-height="scale"><draw:image xlink:href="Pictures/0e99049d9a7e33ed98cf5c0bc19beaa8.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les réglages suivants:</text:p>
      <text:list text:style-name="List_20_1" text:continue-numbering="false">
        <text:list-item>
          <text:p text:style-name="List_20_1_Content_First"> <text:span text:style-name="Strong_20_Emphasis">Autoriser la remise dès le</text:span> : Date à partir de laquelle le devoir peut être remis.</text:p>
        </text:list-item>
        <text:list-item>
          <text:p text:style-name="List_20_1_Content"> Date <text:span text:style-name="Strong_20_Emphasis">limite</text:span> : La date limite de remise après laquelle toute remise est considérée comme étant en retard.</text:p>
        </text:list-item>
        <text:list-item>
          <text:p text:style-name="List_20_1_Content"> Date <text:span text:style-name="Strong_20_Emphasis">butoir</text:span> : Si cette date est indiquée, les étudiants ne pourront plus remettre leurs travaux travail après ce délai, sauf octroi d'une prolongation.</text:p>
        </text:list-item>
        <text:list-item>
          <text:p text:style-name="List_20_1_Content_Last"> Durée <text:span text:style-name="Strong_20_Emphasis">limite</text:span> : si ce réglage est activé, la durée limite est annoncée sur la page du devoir et un chronomètre est affiché durant le devoir</text:p>
        </text:list-item>
      </text:list>
      <text:p text:style-name="Text_20_body"><draw:frame draw:style-name="mediacenter" draw:name="2" text:anchor-type="paragraph" draw:z-index="2" svg:width="21.960416666667cm" style:rel-width="100%" svg:height="9.5779166666667cm" style:rel-height="scale"><draw:image xlink:href="Pictures/8872d8f49d3224175fe2df2ddbe513f4.png" xlink:type="simple" xlink:show="embed" xlink:actuate="onLoad"/></draw:frame></text:p>
      <text:p text:style-name="Text_20_body">Pour l’utilisation d’un devoir en mode examen (temps très limité), il est important de définir les 3 premières dates et de laisser un créneau suffisant entre la « Date de remise » et la « Date limite ».</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text:a xlink:type="simple" xlink:href="https://webcemu.unicaen.fr/dokuwiki/doku.php?id=mahara:tutoriels_eportfolio:30_comment_soumettre_une_page_de_votre_eportfolio_pour_une_evaluation" text:style-name="Internet_20_link" text:visited-style-name="Visited_20_Internet_20_Link">Comment soumettre une page de votre eportfolio pour une évaluation</text:a>).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 draw:name="3" text:anchor-type="as-char" draw:z-index="3" svg:width="18.706041666667cm" style:rel-width="100%" svg:height="12.144375cm" style:rel-height="scale"><draw:image xlink:href="Pictures/2541ccf4abed64e05e883c03b6f759c6.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_Last">     la taille des fichiers remis (par défaut ce qui autorisé par le site).</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 draw:name="5" text:anchor-type="as-char" draw:z-index="5" svg:width="15.39875cm" svg:height="3.01625cm"><draw:image xlink:href="Pictures/e85e305a6f23e2988ba7cb18e0919c0d.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 draw:name="6" text:anchor-type="as-char" draw:z-index="6" svg:width="12.805833333333cm" svg:height="7.2760416666667cm"><draw:image xlink:href="Pictures/011f9eafa08134c5fd3480ffb4f796a6.png" xlink:type="simple" xlink:show="embed" xlink:actuate="onLoad"/></draw:frame></text:p>
      <text:list text:style-name="List_20_1" text:continue-numbering="false">
        <text:list-item>
          <text:p text:style-name="List_20_1_Content_First"> Exiger que les étudiants cliquent sur le bouton “Envoye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Tentatives supplémentaire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 draw:name="7" text:anchor-type="as-char" draw:z-index="7" svg:width="8.255cm" svg:height="2.54cm"><draw:image xlink:href="Pictures/92042b0b7be91956de1c2a01f46fbcba.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 draw:name="9" text:anchor-type="as-char" draw:z-index="9" svg:width="8.41375cm" svg:height="6.0060416666667cm"><draw:image xlink:href="Pictures/71858579986af7c0f151f0e818fe3581.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 draw:name="10" text:anchor-type="as-char" draw:z-index="10" svg:width="17.356666666667cm" style:rel-width="100%" svg:height="12.752916666667cm" style:rel-height="scale"><draw:image xlink:href="Pictures/9446fa8f097c19546cbe2c8b16aa8587.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text:p>
        </text:list-item>
        <text:list-item>
          <text:p text:style-name="List_20_1_Content"> Note pour passer : ce réglage détermine la note minimale de réussite. La valeur est utilisée dans l'achèvement d'activités et de cours, ainsi que dans le carnet de notes, où les notes supérieures sont en vert et les notes inférieures en rouge.</text:p>
        </text:list-item>
        <text:list-item>
          <text:p text:style-name="List_20_1_Content"> Remises anonymes : L'évaluation à l'aveugle cache aux évaluateurs l'identité des étudiants (=correction anonyme). Les réglages de l'évaluation à l'aveugle seront verrouillés dès qu'un travail aura été remis ou une note donnée pour ce devoir. Voir <text:a xlink:type="simple" xlink:href="https://webcemu.unicaen.fr/doku.php?id=moodle4:devoir:anonyme" text:style-name="Internet_20_link" text:visited-style-name="Visited_20_Internet_20_Link">Créer un devoir avec une évaluation anonyme (à l'aveugle)</text:a></text:p>
        </text:list-item>
        <text:list-item>
          <text:p text:style-name="List_20_1_Content"> Cacher l'identité des évaluateurs pour les étudiants : si ce réglage est activé, l'identité de tout utilisateur qui évalue un travail remis dans un devoir ne sera pas affichée, afin que les étudiants ne voient pas qui a évalué leur travail.</text:p>
        </text:list-item>
        <text:list-item>
          <text:p text:style-name="List_20_1_Content_Las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
      <text:h text:style-name="Heading_20_2" text:outline-level="2"><text:bookmark-start text:name="__RefHeading___volet_reglages_courants_11"/><text:bookmark-start text:name="volet_reglages_courants"/>Volet Réglages courants<text:bookmark-end text:name="__RefHeading___volet_reglages_courants_11"/><text:bookmark-end text:name="volet_reglages_courants"/></text:h>
      <text:p text:style-name="Text_20_body"><draw:frame draw:style-name="media" draw:name="11" text:anchor-type="as-char" draw:z-index="11" svg:width="15.001875cm" svg:height="8.0697916666667cm"><draw:image xlink:href="Pictures/e3292a57799c2bf1aa6ebeecd978bcd7.png" xlink:type="simple" xlink:show="embed" xlink:actuate="onLoad"/></draw:frame></text:p>
      <text:p text:style-name="Text_20_body">C’est dans le volet « Réglages courant » que vous pouvez mettre le devoir en mode « Cacher pour les étudiants », vous modifierez le paramètre en « Afficher sur la page de cours » quand vous voudrez leur rendre le sujet accessible.
Ce volet permet également de définir si le mode de rendu est en groupe.</text:p>
      <text:h text:style-name="Heading_20_2" text:outline-level="2"><text:bookmark-start text:name="__RefHeading___volet_restrictions_d_acces_12"/><text:bookmark-start text:name="volet_restrictions_d_acces"/>Volet Restrictions d'accès<text:bookmark-end text:name="__RefHeading___volet_restrictions_d_acces_12"/><text:bookmark-end text:name="volet_restrictions_d_acces"/></text:h>
      <text:p text:style-name="Text_20_body"><draw:frame draw:style-name="mediacenter" draw:name="12" text:anchor-type="paragraph" draw:z-index="12" svg:width="10.95375cm" svg:height="3.5189583333333cm"><draw:image xlink:href="Pictures/97618106f51b1dfe99767ce34c2a53b5.png" xlink:type="simple" xlink:show="embed" xlink:actuate="onLoad"/></draw:frame></text:p>
      <text:p text:style-name="Text_20_body">L'accès au devoir peut être limité suivant plusieurs critères (qu'il est possible d'associer) :</text:p>
      <text:list text:style-name="List_20_1" text:continue-numbering="false">
        <text:list-item>
          <text:p text:style-name="List_20_1_Content_First"> Achèvement d'activité : requiert l'achèvement (ou le non-achèvement) d'une autre activité par les étudiants ;</text:p>
        </text:list-item>
        <text:list-item>
          <text:p text:style-name="List_20_1_Content"> Date: empêcher l'accès jusqu'à (ou à partir) d'une date et heure donnée ;</text:p>
        </text:list-item>
        <text:list-item>
          <text:p text:style-name="List_20_1_Content"> Note : requiert l'atteinte d'une note minimale par les étudiants ;</text:p>
        </text:list-item>
        <text:list-item>
          <text:p text:style-name="List_20_1_Content"> Groupe: n'autoriser que les étudiants membres d'un groupe spécifié ou de tous les groupes ;</text:p>
        </text:list-item>
        <text:list-item>
          <text:p text:style-name="List_20_1_Content"> Profil utilisateur : contrôle l'accès sur la base des champs du profil de l'étudiant ;</text:p>
        </text:list-item>
        <text:list-item>
          <text:p text:style-name="List_20_1_Content"> Niveau : requiert un niveau d'expérience de l'utilisateur ;</text:p>
        </text:list-item>
        <text:list-item>
          <text:p text:style-name="List_20_1_Content_Last"> Jeu de restrictions : ajouter un jeu de restrictions imbriquées pour obtenir une logique complexe.</text:p>
        </text:list-item>
      </text:list>
      <text:p text:style-name="Text_20_body">Pour un devoir en temps très limité (examen), la définition de ces restrictions sont importantes. En particulier, la date et l’heure à partir de laquelle l’étudiant y aura accès :</text:p>
      <text:p text:style-name="Text_20_body"><draw:frame draw:style-name="mediacenter" draw:name="13" text:anchor-type="paragraph" draw:z-index="13" svg:width="21.166666666667cm" style:rel-width="100%" svg:height="5.1792859341336cm" style:rel-height="scale"><draw:image xlink:href="Pictures/fb3be27572838def56b8e585572b9efa.png" xlink:type="simple" xlink:show="embed" xlink:actuate="onLoad"/></draw:frame></text:p>
      <text:h text:style-name="Heading_20_2" text:outline-level="2"><text:bookmark-start text:name="__RefHeading___volet_achevement_d_activite_13"/><text:bookmark-start text:name="volet_achevement_d_activite"/>Volet Achèvement d'activité<text:bookmark-end text:name="__RefHeading___volet_achevement_d_activite_13"/><text:bookmark-end text:name="volet_achevement_d_activite"/></text:h>
      <text:p text:style-name="Text_20_body"> : <text:a xlink:type="simple" xlink:href="https://webcemu.unicaen.fr/dokuwiki/doku.php?id=moodle:suivre_les_decrocheurs:observer" text:style-name="Internet_20_link" text:visited-style-name="Visited_20_Internet_20_Link">https://webcemu.unicaen.fr/dokuwiki/doku.php?id=moodle:suivre_les_decrocheurs:observer</text:a></text:p>
      <text:h text:style-name="Heading_20_2" text:outline-level="2"><text:bookmark-start text:name="__RefHeading___volet_tags_14"/><text:bookmark-start text:name="volet_tags"/>Volet Tags<text:bookmark-end text:name="__RefHeading___volet_tags_14"/><text:bookmark-end text:name="volet_tags"/></text:h>
      <text:p text:style-name="Text_20_body">Gérer les tags sur Moodle : <text:a xlink:type="simple" xlink:href="https://webcemu.unicaen.fr/dokuwiki/doku.php?id=cemu:gerer_tags" text:style-name="Internet_20_link" text:visited-style-name="Visited_20_Internet_20_Link">https://webcemu.unicaen.fr/dokuwiki/doku.php?id=cemu:gerer_tags</text:a></text:p>
      <text:h text:style-name="Heading_20_2" text:outline-level="2"><text:bookmark-start text:name="__RefHeading___volet_plugin_de_detection_de_plagiat_compilatio_15"/><text:bookmark-start text:name="volet_plugin_de_detection_de_plagiat_compilatio"/>Volet Plugin de détection de plagiat Compilatio<text:bookmark-end text:name="__RefHeading___volet_plugin_de_detection_de_plagiat_compilatio_15"/><text:bookmark-end text:name="volet_plugin_de_detection_de_plagiat_compilatio"/></text:h>
      <text:p text:style-name="Text_20_body">Présentation et recommandation d'usages : <text:a xlink:type="simple" xlink:href="https://webcemu.unicaen.fr/dokuwiki/doku.php?id=compilatio" text:style-name="Internet_20_link" text:visited-style-name="Visited_20_Internet_20_Link">https://webcemu.unicaen.fr/dokuwiki/doku.php?id=compilatio</text:a></text:p>
      <text:h text:style-name="Heading_20_2" text:outline-level="2"><text:bookmark-start text:name="__RefHeading___volet_competences_16"/><text:bookmark-start text:name="volet_competences"/>Volet Compétences<text:bookmark-end text:name="__RefHeading___volet_competences_16"/><text:bookmark-end text:name="volet_competen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8:12</meta:creation-date>
    <dc:creator>Generated</dc:creator>
    <dc:date>2026-08-25T09::48:12</dc:date>
    <dc:language>en-US</dc:language>
    <meta:editing-cycles>1</meta:editing-cycles>
    <meta:editing-duration>PT0S</meta:editing-duration>
    <dc:title>moodle4:devoir:creer</dc:title>
  </office:meta>
</office:document-meta>
</file>