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4:devoir:corrections"/><text:bookmark-start text:name="__RefHeading___deposer_l_ensemble_des_copies_corrigees_en_une_seule_fois_1"/><text:bookmark-start text:name="deposer_l_ensemble_des_copies_corrigees_en_une_seule_fois"/>Déposer l'ensemble des copies corrigées en une seule fois<text:bookmark-end text:name="__RefHeading___deposer_l_ensemble_des_copies_corrigees_en_une_seule_fois_1"/><text:bookmark-end text:name="deposer_l_ensemble_des_copies_corrigees_en_une_seule_fois"/></text:h>
      <text:p text:style-name="Text_20_body">Dans l'interface de visualisation des devoirs, vous pouvez, pour chaque étudiant, lui déposer un fichier de correction de son devoir. Cette opération peut être fastidieuse, car vous les déposez un à un. </text:p>
      <text:p text:style-name="Text_20_body">Il existe une méthode pour déposer l'ensemble des copies et que chaque correction ne soit visible que par son destinataire. </text:p>
      <text:list text:style-name="Numbering_20_1" text:continue-numbering="false">
        <text:list-item>
          <text:p text:style-name="Numbering_20_1_Content_First"> <text:a xlink:type="simple" xlink:href="https://webcemu.unicaen.fr/doku.php?id=moodle4:devoir:telecharger_copies" text:style-name="Internet_20_link" text:visited-style-name="Visited_20_Internet_20_Link">Télécharger l’ensemble des devoirs</text:a> ;</text:p>
        </text:list-item>
        <text:list-item>
          <text:p text:style-name="Numbering_20_1_Content"> après avoir décompressé votre fichier, il apparaît comme un dossier sur votre ordinateur ;</text:p>
        </text:list-item>
        <text:list-item>
          <text:p text:style-name="Numbering_20_1_Content"> faites une copie de ce dossier et renommez le (exemple: “mondevoir_corrections”, évitez les espaces et les accents) ;</text:p>
        </text:list-item>
        <text:list-item>
          <text:p text:style-name="Numbering_20_1_Content"> corrigez et annotez vos copies <text:span text:style-name="Strong_20_Emphasis">sans modifier les noms des fichiers</text:span> dans ce dossier ;</text:p>
        </text:list-item>
        <text:list-item>
          <text:p text:style-name="Numbering_20_1_Content"> compressez ce dossier une fois votre travail de correction terminé ;</text:p>
        </text:list-item>
        <text:list-item>
          <text:p text:style-name="Numbering_20_1_Content_Last"> déposez ce fichier compressé (.zip) via la page listant les devoirs : 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Etape7</text:span> : confirmez : 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Étape 8</text:span> : vérifiez que le fichier de correction de chaque participant est déposé sur la page listant les devoirs : 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09T18::23:31</meta:creation-date>
    <dc:creator>Generated</dc:creator>
    <dc:date>2026-08-09T18::23:31</dc:date>
    <dc:language>en-US</dc:language>
    <meta:editing-cycles>1</meta:editing-cycles>
    <meta:editing-duration>PT0S</meta:editing-duration>
    <dc:title>moodle4:devoir:corrections</dc:title>
  </office:meta>
</office:document-meta>
</file>