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b334e446ca65eb70bb74700e5f4683.png"/>
  <manifest:file-entry manifest:media-type="image/png" manifest:full-path="Pictures/c4bbf00103a045118911a3dd7c18864e.png"/>
  <manifest:file-entry manifest:media-type="image/png" manifest:full-path="Pictures/3f72035c8241f8549aecec85239dd4b7.png"/>
  <manifest:file-entry manifest:media-type="image/png" manifest:full-path="Pictures/89ffcb4262cbcee1ffd18e7a376c0d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pot_devoir"/><text:bookmark-start text:name="__RefHeading___comment_deposer_un_devoir_sur_ecampus_1"/><text:bookmark-start text:name="comment_deposer_un_devoir_sur_ecampus"/>Comment déposer un devoir sur Ecampus ?<text:bookmark-end text:name="__RefHeading___comment_deposer_un_devoir_sur_ecampus_1"/><text:bookmark-end text:name="comment_deposer_un_devoir_sur_ecampus"/></text:h>
      <text:p text:style-name="Text_20_body">Sur Ecampus, pour reconnaître un dépôt de travail qui serait présent dans vos cours, cette icone apparaît sur la gauche du titre :  
<draw:frame draw:style-name="media" draw:name="0" text:anchor-type="as-char" draw:z-index="0" svg:width="1.0583333333333cm" svg:height="1.297311827957cm"><draw:image xlink:href="Pictures/1cb334e446ca65eb70bb74700e5f4683.png" xlink:type="simple" xlink:show="embed" xlink:actuate="onLoad"/></draw:frame></text:p>
      <text:p text:style-name="Text_20_body">Cliquez sur le titre afin d'accéder au dépôt, cette page apparaît : </text:p>
      <text:p text:style-name="Text_20_body"><draw:frame draw:style-name="media" draw:name="1" text:anchor-type="as-char" draw:z-index="1" svg:width="26.458333333333cm" style:rel-width="100%" svg:height="10.40592091124cm" style:rel-height="scale"><draw:image xlink:href="Pictures/c4bbf00103a045118911a3dd7c18864e.png" xlink:type="simple" xlink:show="embed" xlink:actuate="onLoad"/></draw:frame></text:p>
      <text:p text:style-name="Text_20_body">La ligne montrée par la flèche rouge vous donne le délai, un enseignant peut mettre une date et une heure limite aux dépôts qu'il crée. </text:p>
      <text:p text:style-name="Text_20_body">Cliquez alors sur “Ajouter un Travail” et choisissez le fichier que vous voulez déposer </text:p>
      <text:p text:style-name="Text_20_body"><draw:frame draw:style-name="media" draw:name="2" text:anchor-type="as-char" draw:z-index="2" svg:width="26.458333333333cm" style:rel-width="100%" svg:height="10.382168170103cm" style:rel-height="scale"><draw:image xlink:href="Pictures/3f72035c8241f8549aecec85239dd4b7.png" xlink:type="simple" xlink:show="embed" xlink:actuate="onLoad"/></draw:frame></text:p>
      <text:h text:style-name="Heading_20_2" text:outline-level="2"><text:bookmark-start text:name="__RefHeading___cas_du_devoir_en_retard_2"/><text:bookmark-start text:name="cas_du_devoir_en_retard"/>Cas du devoir en retard<text:bookmark-end text:name="__RefHeading___cas_du_devoir_en_retard_2"/><text:bookmark-end text:name="cas_du_devoir_en_retard"/></text:h>
      <text:p text:style-name="Text_20_body">Si vous êtes en retard pour déposer votre devoir, deux scénarios sont possibles, dans les deux cas, vous verrez une information sur la page du dépôt que vous êtes en retard. </text:p>
      <text:p text:style-name="Text_20_body"><draw:frame draw:style-name="media" draw:name="3" text:anchor-type="as-char" draw:z-index="3" svg:width="26.458333333333cm" style:rel-width="100%" svg:height="9.8154683738236cm" style:rel-height="scale"><draw:image xlink:href="Pictures/89ffcb4262cbcee1ffd18e7a376c0d8b.png" xlink:type="simple" xlink:show="embed" xlink:actuate="onLoad"/></draw:frame></text:p>
      <text:p text:style-name="Text_20_body">(Exemple d'information notifiant d'un retard, trouvable sur la page du dépôt)</text:p>
      <text:p text:style-name="Text_20_body">Soit, vous avez encore la possibilité de déposer votre travail. Soit, le dépôt de fichiers est bloqué au delà du délai défini par l'enseigna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6::18:23</meta:creation-date>
    <dc:creator>Generated</dc:creator>
    <dc:date>2026-08-17T06::18:23</dc:date>
    <dc:language>en-US</dc:language>
    <meta:editing-cycles>1</meta:editing-cycles>
    <meta:editing-duration>PT0S</meta:editing-duration>
    <dc:title>moodle4:depot_devoir</dc:title>
  </office:meta>
</office:document-meta>
</file>