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458ace026a56ab6656343469d0c3af.png"/>
  <manifest:file-entry manifest:media-type="image/png" manifest:full-path="Pictures/394162048285e93a330caba32fe6022b.png"/>
  <manifest:file-entry manifest:media-type="image/png" manifest:full-path="Pictures/0eda7103cf803a430a2c5b80f73cee68.png"/>
  <manifest:file-entry manifest:media-type="image/png" manifest:full-path="Pictures/ddc088056b784bcb4ebcca8f8ff91925.png"/>
  <manifest:file-entry manifest:media-type="image/png" manifest:full-path="Pictures/f4d6a7e803272776fe548b9ee12c586f.png"/>
  <manifest:file-entry manifest:media-type="image/png" manifest:full-path="Pictures/1eed50da8601b0d4c89c0a1d93a8e1c4.png"/>
  <manifest:file-entry manifest:media-type="image/png" manifest:full-path="Pictures/5b4187feea758a5ee882d563ff606953.png"/>
  <manifest:file-entry manifest:media-type="image/png" manifest:full-path="Pictures/bd8e365a76422c3401143dbf75b1dc7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creer_un_sondage"/><text:bookmark-start text:name="__RefHeading___creer_un_sondage_1"/><text:bookmark-start text:name="creer_un_sondage"/>Créer un sondage<text:bookmark-end text:name="__RefHeading___creer_un_sondage_1"/><text:bookmark-end text:name="creer_un_sondage"/></text:h>
      <text:p text:style-name="Text_20_body">L'activité sondage dans eCampus permet d'interroger les participants au cours pour :</text:p>
      <text:list text:style-name="List_20_1" text:continue-numbering="false">
        <text:list-item>
          <text:p text:style-name="List_20_1_Content_First"> vérifier si ils vont bien, les interroger sur leur état d'esprit…</text:p>
        </text:list-item>
        <text:list-item>
          <text:p text:style-name="List_20_1_Content"> si ils suivent le cours</text:p>
        </text:list-item>
        <text:list-item>
          <text:p text:style-name="List_20_1_Content_Last"> vérifier si ils ont bien compris telle ou telle notion, etc.</text:p>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L'activité “sondage” peut aussi être utilisée pour un <text:span text:style-name="Strong_20_Emphasis">émargement</text:span> (lors d'un examen) ou bien <text:span text:style-name="Strong_20_Emphasis">l'acceptation d'une charte</text:span>. Dans ces cas, utilisez cette activité avec un achèvement d'activité ( doit remplir le sondage pour être achevée). Les résultats sont facilement exportables. </text:p>
          </table:table-cell>
        </table:table-row>
      </table:table>
      <text:h text:style-name="Heading_20_2" text:outline-level="2"><text:bookmark-start text:name="__RefHeading___creer_l_activite_sondage_2"/><text:bookmark-start text:name="creer_l_activite_sondage"/>Créer l'activité sondage<text:bookmark-end text:name="__RefHeading___creer_l_activite_sondage_2"/><text:bookmark-end text:name="creer_l_activite_sondage"/></text:h>
      <text:p text:style-name="Text_20_body">L'activité “sondage” est créée de la même façon que les autres, en entrant en mode Édition, cliquez sur « Ajouter une activité ou une ressource » et sélectionnez l’option « Sondage ».</text:p>
      <text:p text:style-name="Text_20_body"><draw:frame draw:style-name="mediacenter" draw:name="{{:moodle4:sondage1.png?400 | Legend" text:anchor-type="paragraph" draw:z-index="0" svg:width="15.875cm" style:rel-width="100%"><draw:text-box><text:p text:style-name="legendcenter"><draw:frame draw:style-name="mediacenter" draw:name="{{:moodle4:sondage1.png?400 |" text:anchor-type="paragraph" draw:z-index="1" svg:width="15.875cm" style:rel-width="100%" svg:height="16.081705729167cm" style:rel-height="scale"><draw:image xlink:href="Pictures/394162048285e93a330caba32fe6022b.png" xlink:type="simple" xlink:show="embed" xlink:actuate="onLoad"/></draw:frame>{{:moodle4:sondage1.png?400 |</text:p></draw:text-box></draw:frame>}}</text:p>
      <text:h text:style-name="Heading_20_2" text:outline-level="2"><text:bookmark-start text:name="__RefHeading___volet_generaux_3"/><text:bookmark-start text:name="volet_generaux"/>Volet Généraux<text:bookmark-end text:name="__RefHeading___volet_generaux_3"/><text:bookmark-end text:name="volet_generaux"/></text:h>
      <text:p text:style-name="Text_20_body">Remplissez le champ “Nom du sondage” ainsi que la description qui sera la question posée aux étudiants.
Vous pouvez afficher (ou non) cette description sur la page du cours et vous pouvez choisir l'orientation de l'affichage des propositions (Afficher horizontalement ou verticalement).</text:p>
      <text:p text:style-name="Text_20_body"><draw:frame draw:style-name="mediacenter" draw:name="{{ :moodle4:sondage2.png?600 | Legend" text:anchor-type="paragraph" draw:z-index="0" svg:width="30.453541666667cm" style:rel-width="100%"><draw:text-box><text:p text:style-name="legendcenter"><draw:frame draw:style-name="mediacenter" draw:name="{{ :moodle4:sondage2.png?600 |" text:anchor-type="paragraph" draw:z-index="2" svg:width="30.453541666667cm" style:rel-width="100%" svg:height="13.81125cm" style:rel-height="scale"><draw:image xlink:href="Pictures/0eda7103cf803a430a2c5b80f73cee68.png" xlink:type="simple" xlink:show="embed" xlink:actuate="onLoad"/></draw:frame>{{ :moodle4:sondage2.png?600 |</text:p></draw:text-box></draw:frame>}}</text:p>
      <text:h text:style-name="Heading_20_2" text:outline-level="2"><text:bookmark-start text:name="__RefHeading___volet_options_4"/><text:bookmark-start text:name="volet_options"/>Volet Options<text:bookmark-end text:name="__RefHeading___volet_options_4"/><text:bookmark-end text:name="volet_options"/></text:h>
      <text:p text:style-name="Text_20_body">Remplissez dans le volet “Options” les différents items qui seront proposés aux participants (vous pouvez ajouter d'autres champs si vous le souhaitez). Si vous ne remplissez que certaines cases, les autres ne seront pas prises en compte.</text:p>
      <text:p text:style-name="Text_20_body"><draw:frame draw:style-name="media" draw:name="3" text:anchor-type="as-char" draw:z-index="3" svg:width="10.583333333333cm" svg:height="9.1494623655914cm"><draw:image xlink:href="Pictures/ddc088056b784bcb4ebcca8f8ff91925.png" xlink:type="simple" xlink:show="embed" xlink:actuate="onLoad"/></draw:frame></text:p>
      <text:p text:style-name="Text_20_body">Vous pouvez donner la possibilité de modification du choix à postériori, de choix multiple ou de limiter le nombre de réponses permises (par exemple, seulement deux étudiants peuvent répondre à chaque item).</text:p>
      <text:h text:style-name="Heading_20_2" text:outline-level="2"><text:bookmark-start text:name="__RefHeading___volet_resultats_5"/><text:bookmark-start text:name="volet_resultats"/>Volet Résultats<text:bookmark-end text:name="__RefHeading___volet_resultats_5"/><text:bookmark-end text:name="volet_resultats"/></text:h>
      <text:p text:style-name="Text_20_body">Dans le volet “Résultats”, vous pouvez choisir de publier (ou non)  les résultats à tous les participants, de les afficher si l'étudiant à lui-même répondu ou quand le sondage est fermé.</text:p>
      <text:p text:style-name="Text_20_body">Vous pouvez afficher les “non-réponses” et/ou inclure dans les calculs des pourcentages les réponses des utilisateurs inactifs ou désactivés.</text:p>
      <text:p text:style-name="Text_20_body"><draw:frame draw:style-name="media" draw:name="4" text:anchor-type="as-char" draw:z-index="4" svg:width="15.875cm" style:rel-width="100%" svg:height="4.2848451327434cm" style:rel-height="scale"><draw:image xlink:href="Pictures/f4d6a7e803272776fe548b9ee12c586f.png" xlink:type="simple" xlink:show="embed" xlink:actuate="onLoad"/></draw:frame></text:p>
      <text:h text:style-name="Heading_20_1" text:outline-level="1"><text:bookmark-start text:name="__RefHeading___pour_les_participants_6"/><text:bookmark-start text:name="pour_les_participants"/>Pour les participants :<text:bookmark-end text:name="__RefHeading___pour_les_participants_6"/><text:bookmark-end text:name="pour_les_participants"/></text:h>
      <text:p text:style-name="Text_20_body">Le résultat sur la page du cours :</text:p>
      <text:p text:style-name="Text_20_body"><draw:frame draw:style-name="media" draw:name="5" text:anchor-type="as-char" draw:z-index="5" svg:width="10.583333333333cm" svg:height="1.9485559566787cm"><draw:image xlink:href="Pictures/1eed50da8601b0d4c89c0a1d93a8e1c4.png" xlink:type="simple" xlink:show="embed" xlink:actuate="onLoad"/></draw:frame></text:p>
      <text:p text:style-name="Text_20_body">Quand les étudiants cliquent sur l'activité :</text:p>
      <text:p text:style-name="Text_20_body"><draw:frame draw:style-name="media" draw:name="6" text:anchor-type="as-char" draw:z-index="6" svg:width="10.583333333333cm" svg:height="7.3091145833333cm"><draw:image xlink:href="Pictures/5b4187feea758a5ee882d563ff606953.png" xlink:type="simple" xlink:show="embed" xlink:actuate="onLoad"/></draw:frame></text:p>
      <text:h text:style-name="Heading_20_1" text:outline-level="1"><text:bookmark-start text:name="__RefHeading___pour_l_enseignant_7"/><text:bookmark-start text:name="pour_l_enseignant"/>Pour l'enseignant<text:bookmark-end text:name="__RefHeading___pour_l_enseignant_7"/><text:bookmark-end text:name="pour_l_enseignant"/></text:h>
      <text:p text:style-name="Text_20_body">Voici le tableau sur lequel vous pouvez visualiser le résultat du sondage :</text:p>
      <text:p text:style-name="Text_20_body"><draw:frame draw:style-name="media" draw:name="7" text:anchor-type="as-char" draw:z-index="7" svg:width="23.8125cm" style:rel-width="100%" svg:height="5.1402795838752cm" style:rel-height="scale"><draw:image xlink:href="Pictures/bd8e365a76422c3401143dbf75b1dc70.png" xlink:type="simple" xlink:show="embed" xlink:actuate="onLoad"/></draw:frame></text:p>
      <text:h text:style-name="Heading_20_1" text:outline-level="1"><text:bookmark-start text:name="__RefHeading___tutoriel_video_8"/><text:bookmark-start text:name="tutoriel_video"/>Tutoriel vidéo<text:bookmark-end text:name="__RefHeading___tutoriel_video_8"/><text:bookmark-end text:name="tutoriel_video"/></text:h>
      <text:p text:style-name="Text_20_body">&lt;HTML&gt;&lt;iframe width=“560” height=“315” src=“<text:a xlink:type="simple" xlink:href="https://www.youtube-nocookie.com/embed/RLkm_FWLK1Q" text:style-name="Internet_20_link" text:visited-style-name="Visited_20_Internet_20_Link">https://www.youtube-nocookie.com/embed/RLkm_FWLK1Q</text:a>” frameborder=“0” allow=“accelerometer; autoplay; clipboard-write; encrypted-media; gyroscope; picture-in-picture” allowfullscreen&gt;&lt;/iframe&gt;&lt;/HTML&gt;</text:p>
      <text:h text:style-name="Heading_20_1" text:outline-level="1"><text:bookmark-start text:name="__RefHeading___pour_en_savoir_plus_9"/><text:bookmark-start text:name="pour_en_savoir_plus"/>Pour en savoir plus<text:bookmark-end text:name="__RefHeading___pour_en_savoir_plus_9"/><text:bookmark-end text:name="pour_en_savoir_plus"/></text:h>
      <text:p text:style-name="Text_20_body">se reporter à la documentation officielle Moodle : <text:a xlink:type="simple" xlink:href="https://docs.moodle.org/2x/fr/Sondage" text:style-name="Internet_20_link" text:visited-style-name="Visited_20_Internet_20_Link">SONDAG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0::05:11</meta:creation-date>
    <dc:creator>Generated</dc:creator>
    <dc:date>2026-08-24T00::05:11</dc:date>
    <dc:language>en-US</dc:language>
    <meta:editing-cycles>1</meta:editing-cycles>
    <meta:editing-duration>PT0S</meta:editing-duration>
    <dc:title>moodle4:creer_un_sondage</dc:title>
  </office:meta>
</office:document-meta>
</file>