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ceae2eec1cba888849e276dfb19a95f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corbeille"/><text:bookmark-start text:name="__RefHeading___restauration_d_un_element_supprime_via_l_outil_corbeille_1"/><text:bookmark-start text:name="restauration_d_un_element_supprime_via_l_outil_corbeille"/>Restauration d'un élément supprimé via l'outil corbeille<text:bookmark-end text:name="__RefHeading___restauration_d_un_element_supprime_via_l_outil_corbeille_1"/><text:bookmark-end text:name="restauration_d_un_element_supprime_via_l_outil_corbeille"/></text:h>
      <text:p text:style-name="Text_20_body">Suite à une suppression accidentelle ou volontaire d'un élément (activité, ressource…etc) dans un espace de cours, il est tout à fait possible, pour un enseignant ou tout autre utilisateur possédant les droits d'édition ou de gestion dans cet espace de cours, de restaurer l'élément supprimé. </text:p>
      <text:p text:style-name="Text_20_body">Pour cela il doit dans un espace de cours :</text:p>
      <text:list text:style-name="Numbering_20_1" text:continue-numbering="false">
        <text:list-item>
          <text:p text:style-name="Numbering_20_1_Content_First"> cliquer sur l'onglet plus</text:p>
        </text:list-item>
        <text:list-item>
          <text:p text:style-name="Numbering_20_1_Content"> Sélectionner Corbeille dans le menu déroulant</text:p>
        </text:list-item>
        <text:list-item>
          <text:p text:style-name="Numbering_20_1_Content_Last"> Cliquer sur la flèche dans la rubrique restauration</text:p>
        </text:list-item>
      </text:list>
      <text:p text:style-name="Text_20_body"><draw:frame draw:style-name="mediacenter" draw:name="0" text:anchor-type="paragraph" draw:z-index="0" svg:width="21.166666666667cm" style:rel-width="100%" svg:height="10.109619097771cm" style:rel-height="scale"><draw:image xlink:href="Pictures/bceae2eec1cba888849e276dfb19a95f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’élément ainsi restauré se retrouvera automatiquement dans la section d'origin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8::05:44</meta:creation-date>
    <dc:creator>Generated</dc:creator>
    <dc:date>2026-08-17T18::05:44</dc:date>
    <dc:language>en-US</dc:language>
    <meta:editing-cycles>1</meta:editing-cycles>
    <meta:editing-duration>PT0S</meta:editing-duration>
    <dc:title>moodle4:corbeille</dc:title>
  </office:meta>
</office:document-meta>
</file>