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ce7208e669b5d0d51b366a3a1f948b.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ompte_numerique"/><text:bookmark-start text:name="__RefHeading___compte_numerique_1"/><text:bookmark-start text:name="compte_numerique"/>Compte numérique<text:bookmark-end text:name="__RefHeading___compte_numerique_1"/><text:bookmark-end text:name="compte_numerique"/></text:h>
      <text:p text:style-name="Text_20_body">Le compte numérique permet à tous des usagers de l’université de Caen, étudiants comme enseignants ainsi que le personnel de l’université de se connecter aux plateformes pédagogiques tels que Ecampus, Collegium, Prélude…(voir <text:a xlink:type="simple" xlink:href="https://webcemu.unicaen.fr/dokuwiki/doku.php?id=moodle4:connexion" text:style-name="Internet_20_link" text:visited-style-name="Visited_20_Internet_20_Link">https://webcemu.unicaen.fr/dokuwiki/doku.php?id=moodle4:connexion</text:a>) mais aussi à l'ensemble des services (<text:a xlink:type="simple" xlink:href="https://catalogue-de-services.unicaen.fr/service" text:style-name="Internet_20_link" text:visited-style-name="Visited_20_Internet_20_Link">https://catalogue-de-services.unicaen.fr/service</text:a>) numériques mis à disposition par l'université. Il permet également à l'utilisateur de gérer sa messagerie universitaire (ajout d’une adresse complémentaire, redirection…), ainsi que l'accès au réseau wifi de l'université. Mis en place depuis le mois de mai 2021, il remplace les anciens comptes étudiants (etupass) et enseignants (persopass). </text:p>
      <text:h text:style-name="Heading_20_2" text:outline-level="2"><text:bookmark-start text:name="__RefHeading___se_connecter_2"/><text:bookmark-start text:name="se_connecter"/>Se connecter<text:bookmark-end text:name="__RefHeading___se_connecter_2"/><text:bookmark-end text:name="se_connecter"/></text:h>
      <text:p text:style-name="Text_20_body">Pour y accéder il suffit de se connecter à  <text:a xlink:type="simple" xlink:href="https://moncomptenumerique.unicaen.fr/" text:style-name="Internet_20_link" text:visited-style-name="Visited_20_Internet_20_Link">https://moncomptenumerique.unicaen.fr/</text:a>.</text:p>
      <text:p text:style-name="Text_20_body">Pour l’ensemble des usagers ayant déjà un compte, leurs identifiants restent les mêmes. La particularité de ce nouveau compte numérique est que les usagers peuvent consulter et modifier leurs informations personnelles. Ils peuvent également renfoncer la sécurité de leur compte en modifiant leur mot de passe ou en ajoutant une question secrète.</text:p>
      <text:p text:style-name="Text_20_body"><draw:frame draw:style-name="mediacenter" draw:name="0" text:anchor-type="paragraph" draw:z-index="0" svg:width="31.75cm" style:rel-width="100%" svg:height="11.551595744681cm" style:rel-height="scale"><draw:image xlink:href="Pictures/dbce7208e669b5d0d51b366a3a1f948b.png" xlink:type="simple" xlink:show="embed" xlink:actuate="onLoad"/></draw:frame></text:p>
      <text:h text:style-name="Heading_20_2" text:outline-level="2"><text:bookmark-start text:name="__RefHeading___creer_activer_son_compte_numerique_3"/><text:bookmark-start text:name="creer_activer_son_compte_numerique"/>Créer/activer son compte numérique<text:bookmark-end text:name="__RefHeading___creer_activer_son_compte_numerique_3"/><text:bookmark-end text:name="creer_activer_son_compte_numerique"/></text:h>
      <text:p text:style-name="Text_20_body">S'il s'agit d'un nouvel usager ou d'un ancien usager dont le compte a été désactivé, il lui est possible de créer son compte à cette adresse : <text:a xlink:type="simple" xlink:href="https://moncomptenumerique.unicaen.fr/compte/activer" text:style-name="Internet_20_link" text:visited-style-name="Visited_20_Internet_20_Link">https://moncomptenumerique.unicaen.fr/compte/activer</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Pour plus d'informations concernant le compte numérique: <text:a xlink:type="simple" xlink:href="https://www.unicaen.fr/votre-compte-numerique-evolue/" text:style-name="Internet_20_link" text:visited-style-name="Visited_20_Internet_20_Link">https://www.unicaen.fr/votre-compte-numerique-evolue/</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4::25:53</meta:creation-date>
    <dc:creator>Generated</dc:creator>
    <dc:date>2026-08-20T14::25:53</dc:date>
    <dc:language>en-US</dc:language>
    <meta:editing-cycles>1</meta:editing-cycles>
    <meta:editing-duration>PT0S</meta:editing-duration>
    <dc:title>moodle4:compte_numerique</dc:title>
  </office:meta>
</office:document-meta>
</file>