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02aa46600f0809919885945ecd55d472.png"/>
  <manifest:file-entry manifest:media-type="image/png" manifest:full-path="Pictures/20f70a0062f693dc56d0ff4d0f08ef0e.png"/>
  <manifest:file-entry manifest:media-type="image/png" manifest:full-path="Pictures/4b43b16786012b1f8b8ace4befe236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blocs"/><text:bookmark-start text:name="__RefHeading___ajouter_des_blocs_a_votre_espace_de_cours_1"/><text:bookmark-start text:name="ajouter_des_blocs_a_votre_espace_de_cours"/>Ajouter des blocs à votre espace de cours<text:bookmark-end text:name="__RefHeading___ajouter_des_blocs_a_votre_espace_de_cours_1"/><text:bookmark-end text:name="ajouter_des_blocs_a_votre_espace_de_cou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 mettre à jour…</text:p>
          </table:table-cell>
        </table:table-row>
      </table:table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1" text:anchor-type="paragraph" draw:z-index="1" svg:width="5.000625cm" svg:height="1.6933333333333cm"><draw:image xlink:href="Pictures/02aa46600f0809919885945ecd55d472.png" xlink:type="simple" xlink:show="embed" xlink:actuate="onLoad"/></draw:frame></text:p>
      <text:list text:style-name="List_20_1" text:continue-numbering="false">
        <text:list-item>
          <text:p text:style-name="LastListParagraph_List_20_1_Content_First"> Dans “Ajouter un bloc”, cliquer sur “Ajouter” pour faire apparaître le menu déroulant : </text:p>
        </text:list-item>
      </text:list>
      <text:p text:style-name="Text_20_body"><draw:frame draw:style-name="mediacenter" draw:name="2" text:anchor-type="paragraph" draw:z-index="2" svg:width="7.14375cm" svg:height="18.758958333333cm"><draw:image xlink:href="Pictures/20f70a0062f693dc56d0ff4d0f08ef0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bloc que vous souhaitez ajouter. </text:p>
        </text:list-item>
      </text:list>
      <text:h text:style-name="Heading_20_4" text:outline-level="4"><text:bookmark-start text:name="__RefHeading___tutoriel_video_2"/><text:bookmark-start text:name="tutoriel_video"/>Tutoriel vidéo :<text:bookmark-end text:name="__RefHeading___tutoriel_video_2"/><text:bookmark-end text:name="tutoriel_video"/></text:h>
      <text:p text:style-name="Text_20_body">&lt;html&gt; &lt;iframe width=“560” height=“315” src=“<text:a xlink:type="simple" xlink:href="https://www.youtube.com/embed/Q2Y46bGQ-YE" text:style-name="Internet_20_link" text:visited-style-name="Visited_20_Internet_20_Link">https://www.youtube.com/embed/Q2Y46bGQ-YE</text:a>” title=“YouTube video player” frameborder=“0” allow=“accelerometer; autoplay; clipboard-write; encrypted-media; gyroscope; picture-in-picture” allowfullscreen&gt;&lt;/iframe&gt;&lt;/html&gt;</text:p>
      <text:h text:style-name="Heading_20_4" text:outline-level="4"><text:bookmark-start text:name="__RefHeading___ci-dessous_quelques_exemples_de_bloc_classiques_3"/><text:bookmark-start text:name="ci-dessous_quelques_exemples_de_bloc_classiques"/>Ci-dessous, quelques exemples de bloc classiques :<text:bookmark-end text:name="__RefHeading___ci-dessous_quelques_exemples_de_bloc_classiques_3"/><text:bookmark-end text:name="ci-dessous_quelques_exemples_de_bloc_classiques"/></text:h>
      <text:h text:style-name="Heading_20_2" text:outline-level="2"><text:bookmark-start text:name="__RefHeading___lien_vers_sections_4"/><text:bookmark-start text:name="lien_vers_sections"/>Lien vers sections<text:bookmark-end text:name="__RefHeading___lien_vers_sections_4"/><text:bookmark-end text:name="lien_vers_sections"/></text:h>
      <text:p text:style-name="Text_20_body"><text:span text:style-name="Strong_20_Emphasis">NOUVEAU SEPT.2021</text:span>
Ce bloc permet à tous les usagers (enseignant comme étudiant) d'avoir accès à un sommaire automatique des sections du cours pour naviguer plus facilement dans l'espace de cours.</text:p>
      <text:p text:style-name="Text_20_body"><draw:frame draw:style-name="mediacenter" draw:name="3" text:anchor-type="paragraph" draw:z-index="3" svg:width="6.8791666666667cm" svg:height="7.3289583333333cm"><draw:image xlink:href="Pictures/4b43b16786012b1f8b8ace4befe236f2.png" xlink:type="simple" xlink:show="embed" xlink:actuate="onLoad"/></draw:frame></text:p>
      <text:h text:style-name="Heading_20_4" text:outline-level="4"><text:bookmark-start text:name="__RefHeading___dans_quel_cas_utiliser_ce_bloc_5"/><text:bookmark-start text:name="dans_quel_cas_utiliser_ce_bloc"/>Dans quel cas utiliser ce bloc ?<text:bookmark-end text:name="__RefHeading___dans_quel_cas_utiliser_ce_bloc_5"/><text:bookmark-end text:name="dans_quel_cas_utiliser_ce_bloc"/></text:h>
      <text:p text:style-name="Text_20_body">Ce bloc est utile quand vous utiliser le format de cours par défaut (format “Thématique” avec toutes les sections affichées sur une page), c'est-à-dire que vous n'avez pas modifié les paramètres du format de cours. </text:p>
      <text:p text:style-name="Text_20_body">Il est aussi utile si vous utiliser le format de cours “Hebdomadaire” avec affichage de toutes les sections sur une page.</text:p>
      <text:h text:style-name="Heading_20_4" text:outline-level="4"><text:bookmark-start text:name="__RefHeading___dans_quel_cas_ce_bloc_est_inutile_6"/><text:bookmark-start text:name="dans_quel_cas_ce_bloc_est_inutile"/>Dans quel cas ce bloc est inutile ?<text:bookmark-end text:name="__RefHeading___dans_quel_cas_ce_bloc_est_inutile_6"/><text:bookmark-end text:name="dans_quel_cas_ce_bloc_est_inutile"/></text:h>
      <text:p text:style-name="Text_20_body">Ce bloc est redondant, si dans les paramètres du format de cours, vous avez choisi :</text:p>
      <text:list text:style-name="List_20_1" text:continue-numbering="false">
        <text:list-item>
          <text:p text:style-name="List_20_1_Content_First"> Format “Thématique” ou “Hebdomadaire” avec une mise en page du cours de type “Afficher une section par page” ;</text:p>
        </text:list-item>
        <text:list-item>
          <text:p text:style-name="List_20_1_Content"> Format “Vue en images” ;</text:p>
        </text:list-item>
        <text:list-item>
          <text:p text:style-name="List_20_1_Content"> Format “Tuile” ;</text:p>
        </text:list-item>
        <text:list-item>
          <text:p text:style-name="List_20_1_Content_Last"> Format “Activité unique” ou “Informel”</text:p>
        </text:list-item>
      </text:list>
      <text:h text:style-name="Heading_20_2" text:outline-level="2"><text:bookmark-start text:name="__RefHeading___panier_d_activite_7"/><text:bookmark-start text:name="panier_d_activite"/>Panier d'activité<text:bookmark-end text:name="__RefHeading___panier_d_activite_7"/><text:bookmark-end text:name="panier_d_activite"/></text:h>
      <text:list text:style-name="List_20_1" text:continue-numbering="false">
        <text:list-item>
          <text:p text:style-name="LastListParagraph_List_20_1_Content_First"> Voir : <text:a xlink:type="simple" xlink:href="https://webcemu.unicaen.fr/doku.php?id=moodle:panier_dactivites" text:style-name="Internet_20_link" text:visited-style-name="Visited_20_Internet_20_Link">Réutiliser des activités, ressources ou sections à l'aide du "Panier d'activités"</text:a></text:p>
        </text:list-item>
      </text:list>
      <text:h text:style-name="Heading_20_2" text:outline-level="2"><text:bookmark-start text:name="__RefHeading___progression_8"/><text:bookmark-start text:name="progression"/>Progression<text:bookmark-end text:name="__RefHeading___progression_8"/><text:bookmark-end text:name="progression"/></text:h>
      <text:list text:style-name="List_20_1" text:continue-numbering="false">
        <text:list-item>
          <text:p text:style-name="LastListParagraph_List_20_1_Content_First"> Voir : <text:a xlink:type="simple" xlink:href="https://webcemu.unicaen.fr/doku.php?id=moodle:suivre_les_decrocheurs:mesurer" text:style-name="Internet_20_link" text:visited-style-name="Visited_20_Internet_20_Link">Mettre en place une barre de progression</text:a></text:p>
        </text:list-item>
      </text:list>
      <text:h text:style-name="Heading_20_2" text:outline-level="2"><text:bookmark-start text:name="__RefHeading___actions_en_lots_9"/><text:bookmark-start text:name="actions_en_lots"/>Actions en lots<text:bookmark-end text:name="__RefHeading___actions_en_lots_9"/><text:bookmark-end text:name="actions_en_lots"/></text:h>
      <text:list text:style-name="List_20_1" text:continue-numbering="false">
        <text:list-item>
          <text:p text:style-name="LastListParagraph_List_20_1_Content_First"> Voir : <text:a xlink:type="simple" xlink:href="https://webcemu.unicaen.fr/doku.php?id=moodle:actions_en_lot" text:style-name="Internet_20_link" text:visited-style-name="Visited_20_Internet_20_Link">Gérer son cours avec le bloc "Actions en lot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9:31</meta:creation-date>
    <dc:creator>Generated</dc:creator>
    <dc:date>2026-08-09T10::09:31</dc:date>
    <dc:language>en-US</dc:language>
    <meta:editing-cycles>1</meta:editing-cycles>
    <meta:editing-duration>PT0S</meta:editing-duration>
    <dc:title>moodle4:blocs</dc:title>
  </office:meta>
</office:document-meta>
</file>