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291d2c970b908053971973712bd842.png"/>
  <manifest:file-entry manifest:media-type="image/png" manifest:full-path="Pictures/4efe2054eca898441e9cdc76cca49ff5.png"/>
  <manifest:file-entry manifest:media-type="image/png" manifest:full-path="Pictures/ab4a5e77f448efda188ea235a2d2e3fa.png"/>
  <manifest:file-entry manifest:media-type="image/png" manifest:full-path="Pictures/0e416a84179e5853d06a3cd39117becc.png"/>
  <manifest:file-entry manifest:media-type="image/png" manifest:full-path="Pictures/2a1dfd303fd6eab693687080588b8fed.png"/>
  <manifest:file-entry manifest:media-type="image/png" manifest:full-path="Pictures/6cb20a769a7d0f70bb288b242e386b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s_groupes_separes"/><text:bookmark-start text:name="__RefHeading___parametrer_une_activite_atelier_en_groupes_separes_1"/><text:bookmark-start text:name="parametrer_une_activite_atelier_en_groupes_separes"/>Paramétrer une activité "atelier" en groupes séparés<text:bookmark-end text:name="__RefHeading___parametrer_une_activite_atelier_en_groupes_separes_1"/><text:bookmark-end text:name="parametrer_une_activite_atelier_en_groupes_separes"/></text:h>
      <text:p text:style-name="Text_20_body">Paramétrez l'activité “atelier” en “groupes séparés” et configurez le nombre d'évaluations par production déposée afin que les étudiants évaluent uniquement les membres de leur groupe.</text:p>
      <text:h text:style-name="Heading_20_2" text:outline-level="2"><text:bookmark-start text:name="__RefHeading___parametrer_l_activite_atelier_2"/><text:bookmark-start text:name="parametrer_l_activite_atelier"/>1. Paramétrer l'activité "atelier"<text:bookmark-end text:name="__RefHeading___parametrer_l_activite_atelier_2"/><text:bookmark-end text:name="parametrer_l_activite_atelier"/></text:h>
      <text:p text:style-name="Text_20_body">Dans les <text:span text:style-name="Strong_20_Emphasis">paramètres</text:span> de l'activité, à la rubrique <text:span text:style-name="Strong_20_Emphasis">“Réglages courants”</text:span>, sélectionnez <text:span text:style-name="Strong_20_Emphasis">“Groupes séparés”</text:span> dans le menu déroulant pour l'option “Mode de groupe”.</text:p>
      <text:p text:style-name="Text_20_body"><draw:frame draw:style-name="mediacenter" draw:name="0" text:anchor-type="paragraph" draw:z-index="0" svg:width="22.225cm" style:rel-width="100%" svg:height="12.805833333333cm" style:rel-height="scale"><draw:image xlink:href="Pictures/96291d2c970b908053971973712bd842.png" xlink:type="simple" xlink:show="embed" xlink:actuate="onLoad"/></draw:frame></text:p>
      <text:p text:style-name="Text_20_body">Retrouvez le pas à pas pour paramétrer l'activité “atelier” à la page <text:a xlink:type="simple" xlink:href="https://webcemu.unicaen.fr/doku.php?id=moodle:atelier:atelier_parametrage_general" text:style-name="Internet_20_link" text:visited-style-name="Visited_20_Internet_20_Link">Ajouter et paramétrer l'activité "atelier"</text:a>.</text:p>
      <text:h text:style-name="Heading_20_2" text:outline-level="2"><text:bookmark-start text:name="__RefHeading___attribuer_les_travaux_remis_pour_l_evaluation_3"/><text:bookmark-start text:name="attribuer_les_travaux_remis_pour_l_evaluation"/>2. Attribuer les travaux remis pour l'évaluation<text:bookmark-end text:name="__RefHeading___attribuer_les_travaux_remis_pour_l_evaluation_3"/><text:bookmark-end text:name="attribuer_les_travaux_remis_pour_l_evaluation"/></text:h>
      <text:p text:style-name="Text_20_body"><text:span text:style-name="Strong_20_Emphasis">2.</text:span>	Au cours de la phase de remise, lorsque la date et l’heure de remise des travaux sont dépassées ou que tous les étudiants ont déposé leur travail, cliquez sur « Attribuer les travaux ».</text:p>
      <text:p text:style-name="Text_20_body"><draw:frame draw:style-name="mediacenter" draw:name="1" text:anchor-type="paragraph" draw:z-index="1" svg:width="23.521458333333cm" style:rel-width="100%" svg:height="8.2814583333333cm" style:rel-height="scale"><draw:image xlink:href="Pictures/4efe2054eca898441e9cdc76cca49ff5.png" xlink:type="simple" xlink:show="embed" xlink:actuate="onLoad"/></draw:frame></text:p>
      <text:p text:style-name="Horizontal_20_Line"/>
      <text:p text:style-name="Text_20_body"><text:span text:style-name="Strong_20_Emphasis">3.</text:span>	Sur la nouvelle page, cliquez sur l’onglet « Attribution aléatoire ».
<draw:frame draw:style-name="mediacenter" draw:name="2" text:anchor-type="paragraph" draw:z-index="2" svg:width="7.1966666666667cm" svg:height="4.683125cm"><draw:image xlink:href="Pictures/ab4a5e77f448efda188ea235a2d2e3fa.png" xlink:type="simple" xlink:show="embed" xlink:actuate="onLoad"/></draw:frame></text:p>
      <text:p text:style-name="Horizontal_20_Line"/>
      <text:p text:style-name="Text_20_body"><text:span text:style-name="Strong_20_Emphasis">4.</text:span>	Pour le paramètre « Nombre d’évaluations », sélectionnez le nombre de travaux que devra évaluer chaque étudiant « par travail remis ». Pour que tous les étudiants évaluent tous les membres de leur groupe, le nombre de travaux à évaluer doit être le nombre d'étudiants dans le groupe moins 1 (ex. : sélectionnez “3” si le groupe contient 4 étudiants).</text:p>
      <text:p text:style-name="Text_20_body"><text:span text:style-name="Strong_20_Emphasis">5.</text:span>	Validez l’attribution des travaux en cliquant sur le bouton gris « Enregister ».
<draw:frame draw:style-name="mediacenter" draw:name="3" text:anchor-type="paragraph" draw:z-index="3" svg:width="25.929166666667cm" style:rel-width="100%" svg:height="11.27125cm" style:rel-height="scale"><draw:image xlink:href="Pictures/0e416a84179e5853d06a3cd39117becc.png" xlink:type="simple" xlink:show="embed" xlink:actuate="onLoad"/></draw:frame></text:p>
      <text:p text:style-name="Horizontal_20_Line"/>
      <text:p text:style-name="Text_20_body"><text:span text:style-name="Strong_20_Emphasis">6.</text:span>	Constatez que les travaux ont bien été distribués aux étudiants en regardant le bandeau vert « Attribution effectuée ». Le bandeau bleu indique quant à lui combien de travaux ont été attribués pour chaque étudiant : « X relecture(s) par auteur ».
<draw:frame draw:style-name="mediacenter" draw:name="4" text:anchor-type="paragraph" draw:z-index="4" svg:width="19.076458333333cm" style:rel-width="100%" svg:height="8.7577083333333cm" style:rel-height="scale"><draw:image xlink:href="Pictures/2a1dfd303fd6eab693687080588b8fed.png" xlink:type="simple" xlink:show="embed" xlink:actuate="onLoad"/></draw:frame></text:p>
      <text:p text:style-name="Horizontal_20_Line"/>
      <text:p text:style-name="Text_20_body"><text:span text:style-name="Strong_20_Emphasis">7.</text:span>	Faites défiler la page et cliquez sur le bouton gris « Continuer ».
<draw:frame draw:style-name="mediacenter" draw:name="5" text:anchor-type="paragraph" draw:z-index="5" svg:width="25.452916666667cm" style:rel-width="100%" svg:height="6.9320833333333cm" style:rel-height="scale"><draw:image xlink:href="Pictures/6cb20a769a7d0f70bb288b242e386bff.png" xlink:type="simple" xlink:show="embed" xlink:actuate="onLoad"/></draw:frame></text:p>
      <text:p text:style-name="Horizontal_20_Line"/>
      <text:p text:style-name="Text_20_body">Pour plus d'informations sur l'attribution des travaux, consulter la partie <text:a xlink:type="simple" xlink:href="https://webcemu.unicaen.fr/doku.php?id=moodle4:atelier:atelier_phase_remise#attribuer_les_travaux" text:style-name="Internet_20_link" text:visited-style-name="Visited_20_Internet_20_Link">Attribuer les travaux</text:a> de la page <text:a xlink:type="simple" xlink:href="https://webcemu.unicaen.fr/doku.php?id=moodle4:atelier:atelier_phase_remise" text:style-name="Internet_20_link" text:visited-style-name="Visited_20_Internet_20_Link">Phase de remis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34:51</meta:creation-date>
    <dc:creator>Generated</dc:creator>
    <dc:date>2026-08-15T09::34:51</dc:date>
    <dc:language>en-US</dc:language>
    <meta:editing-cycles>1</meta:editing-cycles>
    <meta:editing-duration>PT0S</meta:editing-duration>
    <dc:title>moodle4:atelier:ateliers_groupes_separes</dc:title>
  </office:meta>
</office:document-meta>
</file>