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dc200d162b0303bb29d6daa987db4a.png"/>
  <manifest:file-entry manifest:media-type="image/png" manifest:full-path="Pictures/eb71d37a9b915be56766be9d2d914fd1.png"/>
  <manifest:file-entry manifest:media-type="image/png" manifest:full-path="Pictures/2713dba92cd323e74694940cbfa72f80.png"/>
  <manifest:file-entry manifest:media-type="image/png" manifest:full-path="Pictures/723f81dbe73b6c05554cd1d88d622c03.png"/>
  <manifest:file-entry manifest:media-type="image/png" manifest:full-path="Pictures/c4938929bc7450a8fbea7ec2e18d9b7b.png"/>
  <manifest:file-entry manifest:media-type="image/png" manifest:full-path="Pictures/1e02977783d37bd0da2276ae29b2bc06.png"/>
  <manifest:file-entry manifest:media-type="image/png" manifest:full-path="Pictures/8cbbed32f794355f791e858b4265c017.png"/>
  <manifest:file-entry manifest:media-type="image/png" manifest:full-path="Pictures/a19abd655089fd83573d8decbaac64d0.png"/>
  <manifest:file-entry manifest:media-type="image/png" manifest:full-path="Pictures/f8aabdd975df2fa656c0714c9d0dd89d.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strategie_evaluation"/><text:bookmark-start text:name="__RefHeading___choisir_la_strategie_d_evaluation_la_plus_adaptee_1"/><text:bookmark-start text:name="choisir_la_strategie_d_evaluation_la_plus_adaptee"/>Choisir la stratégie d'évaluation la plus adaptée<text:bookmark-end text:name="__RefHeading___choisir_la_strategie_d_evaluation_la_plus_adaptee_1"/><text:bookmark-end text:name="choisir_la_strategie_d_evaluation_la_plus_adaptee"/></text:h>
      <text:p text:style-name="Text_20_body">Le volet <text:span text:style-name="Strong_20_Emphasis">“Réglages d'évaluation”</text:span> de l'activité “atelier” vous demande de sélectionner une “stratégie d'évaluation” parmi quatre : </text:p>
      <text:list text:style-name="List_20_1" text:continue-numbering="false">
        <text:list-item>
          <text:p text:style-name="LastListParagraph_List_20_1_Content_First"> <draw:frame draw:style-name="media" draw:name="0" text:anchor-type="as-char" draw:z-index="0" svg:width="0.60854166666667cm" svg:height="0.60854166666667cm"><draw:image xlink:href="Pictures/cadc200d162b0303bb29d6daa987db4a.png" xlink:type="simple" xlink:show="embed" xlink:actuate="onLoad"/></draw:frame> Liste à puce évaluation cumulative,</text:p>
        </text:list-item>
      </text:list>
      <text:list text:style-name="List_20_1" text:continue-numbering="false">
        <text:list-item>
          <text:p text:style-name="LastListParagraph_List_20_1_Content_First"> <draw:frame draw:style-name="media" draw:name="1" text:anchor-type="as-char" draw:z-index="1" svg:width="0.60854166666667cm" svg:height="0.60854166666667cm"><draw:image xlink:href="Pictures/eb71d37a9b915be56766be9d2d914fd1.png" xlink:type="simple" xlink:show="embed" xlink:actuate="onLoad"/></draw:frame> Liste à puce commentaires,</text:p>
        </text:list-item>
      </text:list>
      <text:list text:style-name="List_20_1" text:continue-numbering="false">
        <text:list-item>
          <text:p text:style-name="LastListParagraph_List_20_1_Content_First"> <draw:frame draw:style-name="media" draw:name="2" text:anchor-type="as-char" draw:z-index="2" svg:width="0.60854166666667cm" svg:height="0.60854166666667cm"><draw:image xlink:href="Pictures/2713dba92cd323e74694940cbfa72f80.png" xlink:type="simple" xlink:show="embed" xlink:actuate="onLoad"/></draw:frame> Liste à puce nombre d'erreurs,</text:p>
        </text:list-item>
      </text:list>
      <text:list text:style-name="List_20_1" text:continue-numbering="false">
        <text:list-item>
          <text:p text:style-name="LastListParagraph_List_20_1_Content_First"> <draw:frame draw:style-name="media" draw:name="3" text:anchor-type="as-char" draw:z-index="3" svg:width="0.74083333333333cm" svg:height="0.71966666666667cm"><draw:image xlink:href="Pictures/723f81dbe73b6c05554cd1d88d622c03.png" xlink:type="simple" xlink:show="embed" xlink:actuate="onLoad"/></draw:frame>Liste à puce critères.</text:p>
        </text:list-item>
      </text:list>
      <text:p text:style-name="Text_20_body">Vous trouverez ci-dessous les caractéristiques accompagnées d'illustrations de chacune de ces stratégies d'évaluation.<text:line-break/>
<draw:frame draw:style-name="media" draw:name="4" text:anchor-type="as-char" draw:z-index="4" svg:width="16.853958333333cm" svg:height="12.329583333333cm"><draw:image xlink:href="Pictures/c4938929bc7450a8fbea7ec2e18d9b7b.png" xlink:type="simple" xlink:show="embed" xlink:actuate="onLoad"/></draw:frame></text:p>
      <text:h text:style-name="Heading_20_2" text:outline-level="2"><text:bookmark-start text:name="__RefHeading___evaluation_cumulative_2"/><text:bookmark-start text:name="evaluation_cumulative"/>Évaluation cumulative<text:bookmark-end text:name="__RefHeading___evaluation_cumulative_2"/><text:bookmark-end text:name="evaluation_cumulative"/></text:h>
      <text:p text:style-name="Text_20_body">Pour chacun des critères d'évaluation, l'étudiant évaluateur affecte une note et ajoute un commentaire pour justifier la note donnée. Le commentaire est facultatif. 
<draw:frame draw:style-name="mediacenter" draw:name="5" text:anchor-type="paragraph" draw:z-index="5" svg:width="44.846875cm" style:rel-width="100%" svg:height="11.059583333333cm" style:rel-height="scale"><draw:image xlink:href="Pictures/1e02977783d37bd0da2276ae29b2bc06.png" xlink:type="simple" xlink:show="embed" xlink:actuate="onLoad"/></draw:frame>
<text:span text:style-name="Strong_20_Emphasis">L'évaluation cumulative est la stratégie d'évaluation la plus adaptée à la plupart des cas.</text:span></text:p>
      <text:h text:style-name="Heading_20_2" text:outline-level="2"><text:bookmark-start text:name="__RefHeading___commentaires_3"/><text:bookmark-start text:name="commentaires"/>Commentaires<text:bookmark-end text:name="__RefHeading___commentaires_3"/><text:bookmark-end text:name="commentaires"/></text:h>
      <text:p text:style-name="Text_20_body">L'étudiant évaluateur écrit obligatoirement un commentaire pour chacun des critères d'évaluation. 
<draw:frame draw:style-name="mediacenter" draw:name="6" text:anchor-type="paragraph" draw:z-index="6" svg:width="44.846875cm" style:rel-width="100%" svg:height="11.059583333333cm" style:rel-height="scale"><draw:image xlink:href="Pictures/1e02977783d37bd0da2276ae29b2bc06.png" xlink:type="simple" xlink:show="embed" xlink:actuate="onLoad"/></draw:frame></text:p>
      <text:p text:style-name="Text_20_body">Avec cette stratégie d'évaluation, l'étudiant évaluateur n'affecte pas de notes. Lorsque l'enseignant effectue le calcul des notes pendant la “phase de notation des évaluations”, les notes attribuées aux étudiants pour le travail remis et pour le processus d'évaluation sont les notes maximales définies par l'enseignant dans les “réglages d'évaluation” des paramètres généraux. En témoigne la capture d'écran ci-dessous (où 80 est la note maximale pour le travail remis et 20 la note maximale pour le processus d'évaluation dans les “réglages d'évaluation”).
<draw:frame draw:style-name="mediacenter" draw:name="7" text:anchor-type="paragraph" draw:z-index="7" svg:width="46.751875cm" style:rel-width="100%" svg:height="1.7197916666667cm" style:rel-height="scale"><draw:image xlink:href="Pictures/8cbbed32f794355f791e858b4265c017.png" xlink:type="simple" xlink:show="embed" xlink:actuate="onLoad"/></draw:frame></text:p>
      <text:h text:style-name="Heading_20_2" text:outline-level="2"><text:bookmark-start text:name="__RefHeading___nombre_d_erreurs_4"/><text:bookmark-start text:name="nombre_d_erreurs"/>Nombre d'erreurs<text:bookmark-end text:name="__RefHeading___nombre_d_erreurs_4"/><text:bookmark-end text:name="nombre_d_erreurs"/></text:h>
      <text:p text:style-name="Text_20_body">Pour chacun des critères d'évaluation, l'étudiant évaluateur sélectionne un bouton radio pour indiquer si le critère est rempli ou non dans la production évaluée. L'étudiant évaluateur peut aussi justifier son choix en écrivant un commentaire (facultatif).
<draw:frame draw:style-name="mediacenter" draw:name="8" text:anchor-type="paragraph" draw:z-index="8" svg:width="48.365833333333cm" style:rel-width="100%" svg:height="20.6375cm" style:rel-height="scale"><draw:image xlink:href="Pictures/a19abd655089fd83573d8decbaac64d0.png" xlink:type="simple" xlink:show="embed" xlink:actuate="onLoad"/></draw:frame></text:p>
      <text:h text:style-name="Heading_20_2" text:outline-level="2"><text:bookmark-start text:name="__RefHeading___criteres_5"/><text:bookmark-start text:name="criteres"/>Critères<text:bookmark-end text:name="__RefHeading___criteres_5"/><text:bookmark-end text:name="criteres"/></text:h>
      <text:p text:style-name="Text_20_body">Pour chacun des critères d'évaluation, l'étudiant évaluateur coche un bouton radio correspondant au niveau qu'il juge être celui atteint par son pair. Par exemple : 
<draw:frame draw:style-name="mediacenter" draw:name="9" text:anchor-type="paragraph" draw:z-index="9" svg:width="48.339375cm" style:rel-width="100%" svg:height="15.531041666667cm" style:rel-height="scale"><draw:image xlink:href="Pictures/f8aabdd975df2fa656c0714c9d0dd89d.png" xlink:type="simple" xlink:show="embed" xlink:actuate="onLoad"/></draw:frame></text:p>
      <text:p text:style-name="Text_20_body">L'étudiant évaluateur ne voit pas à quelles notes sont associés les niveaux. Une échelle de notes différente peut être attribuée pour chacun des critère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0" text:anchor-type="as-char" draw:z-index="1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our chaque critère, si vous souhaitez définir plus de 4 “Niveau de note et définition”, renseigner le champ “Description” et les champs “Niveau de note et définition” disponible, puis faire défiler la page vers le bas et cliquer sur le bouton gris “Enregistrer et continuer les modification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1::09:20</meta:creation-date>
    <dc:creator>Generated</dc:creator>
    <dc:date>2026-08-15T11::09:20</dc:date>
    <dc:language>en-US</dc:language>
    <meta:editing-cycles>1</meta:editing-cycles>
    <meta:editing-duration>PT0S</meta:editing-duration>
    <dc:title>moodle4:atelier:atelier_strategie_evaluation</dc:title>
  </office:meta>
</office:document-meta>
</file>