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e37db9ee65b89bbeac65401eb6bd3.png"/>
  <manifest:file-entry manifest:media-type="image/png" manifest:full-path="Pictures/56524afd3037c91dc68bf0283f410231.png"/>
  <manifest:file-entry manifest:media-type="image/png" manifest:full-path="Pictures/fc5fac7c4cbba7efb4329cdce4ea80cf.png"/>
  <manifest:file-entry manifest:media-type="image/png" manifest:full-path="Pictures/5eefb1fc2206b058d0e1ac21711899bf.png"/>
  <manifest:file-entry manifest:media-type="image/png" manifest:full-path="Pictures/6110279a409f1eae73e9dbcf2661c9cc.png"/>
  <manifest:file-entry manifest:media-type="image/png" manifest:full-path="Pictures/90a0bb15014a29e8afad0b772c491fd5.png"/>
  <manifest:file-entry manifest:media-type="image/png" manifest:full-path="Pictures/31d4c0daea1c934b80485f074e52b63f.png"/>
  <manifest:file-entry manifest:media-type="image/png" manifest:full-path="Pictures/fc34596a5e7bfe5a591278f4467e191c.png"/>
  <manifest:file-entry manifest:media-type="image/png" manifest:full-path="Pictures/2aca446ed84d2ed7a29897eb09eb4888.png"/>
  <manifest:file-entry manifest:media-type="image/png" manifest:full-path="Pictures/aa384babba34c70ae9cef3ac8b3c1f83.png"/>
  <manifest:file-entry manifest:media-type="image/png" manifest:full-path="Pictures/107f30f7ccdf3233935237232d5fb701.png"/>
  <manifest:file-entry manifest:media-type="image/png" manifest:full-path="Pictures/0907e27712a387872cc1c2dd085bb64c.png"/>
  <manifest:file-entry manifest:media-type="image/png" manifest:full-path="Pictures/0782d3e2824a3d27adb2c2c6cafc7d0e.png"/>
  <manifest:file-entry manifest:media-type="image/png" manifest:full-path="Pictures/d625b298075b9b54081ab5d557ceb33e.png"/>
  <manifest:file-entry manifest:media-type="image/png" manifest:full-path="Pictures/1fff63cdd3ff5a57e2c7438e196161b7.png"/>
  <manifest:file-entry manifest:media-type="image/png" manifest:full-path="Pictures/3885342fb4544436a5637ce368df959f.png"/>
  <manifest:file-entry manifest:media-type="image/png" manifest:full-path="Pictures/10629e3107e29d03b71a600e0e886498.png"/>
  <manifest:file-entry manifest:media-type="image/png" manifest:full-path="Pictures/d68b3b46fba377550faa79b53925c5a6.png"/>
  <manifest:file-entry manifest:media-type="image/png" manifest:full-path="Pictures/54715c5bbac1be85a651cae7fd71b7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46.910625cm" style:rel-width="100%" svg:height="8.2020833333333cm" style:rel-height="scale"><draw:image xlink:href="Pictures/67de37db9ee65b89bbeac65401eb6bd3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9.4985416666667cm" svg:height="7.9110416666667cm"><draw:image xlink:href="Pictures/56524afd3037c91dc68bf0283f410231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25.426458333333cm" style:rel-width="100%" svg:height="5.2652083333333cm" style:rel-height="scale"><draw:image xlink:href="Pictures/fc5fac7c4cbba7efb4329cdce4ea80cf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47.016458333333cm" style:rel-width="100%" svg:height="12.752916666667cm" style:rel-height="scale"><draw:image xlink:href="Pictures/5eefb1fc2206b058d0e1ac21711899bf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24.632708333333cm" style:rel-width="100%" svg:height="5.0270833333333cm" style:rel-height="scale"><draw:image xlink:href="Pictures/6110279a409f1eae73e9dbcf2661c9cc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24.60625cm" style:rel-width="100%" svg:height="1.42875cm" style:rel-height="scale"><draw:image xlink:href="Pictures/90a0bb15014a29e8afad0b772c491fd5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21.325416666667cm" style:rel-width="100%" svg:height="4.1804166666667cm" style:rel-height="scale"><draw:image xlink:href="Pictures/31d4c0daea1c934b80485f074e52b63f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pour avoir une vue étudiant sur le formulaire d'évaluation ou le bouton gris « Enregistrer et fermer » pour revenir au tableau des phases.
<draw:frame draw:style-name="mediacenter" draw:name="7" text:anchor-type="paragraph" draw:z-index="7" svg:width="22.145625cm" style:rel-width="100%" svg:height="2.0372916666667cm" style:rel-height="scale"><draw:image xlink:href="Pictures/fc34596a5e7bfe5a591278f4467e191c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p text:style-name="Text_20_body"><text:span text:style-name="Strong_20_Emphasis">8.</text:span>	De retour sur la page comprenant le tableau des différentes phases, cliquez sur le bouton gris « Ajouter un travail exemplaire » situé en bas de page pour ajouter un fichier.
<draw:frame draw:style-name="mediacenter" draw:name="8" text:anchor-type="paragraph" draw:z-index="8" svg:width="11.641666666667cm" svg:height="13.6525cm"><draw:image xlink:href="Pictures/2aca446ed84d2ed7a29897eb09eb4888.png" xlink:type="simple" xlink:show="embed" xlink:actuate="onLoad"/></draw:frame></text:p>
      <text:p text:style-name="Horizontal_20_Line"/>
      <text:p text:style-name="Text_20_body"><text:span text:style-name="Strong_20_Emphasis">9.</text:span>	Donnez un nom au premier travail exemplaire en renseignant le champ prévu à cet effet.
<draw:frame draw:style-name="mediacenter" draw:name="9" text:anchor-type="paragraph" draw:z-index="9" svg:width="18.917708333333cm" style:rel-width="100%" svg:height="4.92125cm" style:rel-height="scale"><draw:image xlink:href="Pictures/aa384babba34c70ae9cef3ac8b3c1f83.png" xlink:type="simple" xlink:show="embed" xlink:actuate="onLoad"/></draw:frame></text:p>
      <text:p text:style-name="Horizontal_20_Line"/>
      <text:p text:style-name="Text_20_body"><text:span text:style-name="Strong_20_Emphasis">10.</text:span>	Effectuez un glissez-déposer du fichier exemplaire. Lorsque le chargement du fichier est terminé, l’icône représentant le format de fichier apparaît au-dessus du titre de votre document.
<draw:frame draw:style-name="mediacenter" draw:name="10" text:anchor-type="paragraph" draw:z-index="10" svg:width="14.022916666667cm" svg:height="6.4822916666667cm"><draw:image xlink:href="Pictures/107f30f7ccdf3233935237232d5fb701.png" xlink:type="simple" xlink:show="embed" xlink:actuate="onLoad"/></draw:frame></text:p>
      <text:p text:style-name="Horizontal_20_Line"/>
      <text:p text:style-name="Text_20_body"><text:span text:style-name="Strong_20_Emphasis">11.</text:span>	Terminez l’ajout du fichier en cliquant sur le bouton gris « Enregistrer ».
<draw:frame draw:style-name="mediacenter" draw:name="11" text:anchor-type="paragraph" draw:z-index="11" svg:width="6.0854166666667cm" svg:height="1.4816666666667cm"><draw:image xlink:href="Pictures/0907e27712a387872cc1c2dd085bb64c.png" xlink:type="simple" xlink:show="embed" xlink:actuate="onLoad"/></draw:frame></text:p>
      <text:p text:style-name="Horizontal_20_Line"/>
      <text:p text:style-name="Text_20_body"><text:span text:style-name="Strong_20_Emphasis">12.</text:span>	Depuis la page comprenant le tableau des différentes phases, cliquez sur le bouton gris « Évaluer » pour évaluer le travail exemplaire.
<draw:frame draw:style-name="mediacenter" draw:name="12" text:anchor-type="paragraph" draw:z-index="12" svg:width="8.0697916666667cm" svg:height="7.1966666666667cm"><draw:image xlink:href="Pictures/0782d3e2824a3d27adb2c2c6cafc7d0e.png" xlink:type="simple" xlink:show="embed" xlink:actuate="onLoad"/></draw:frame></text:p>
      <text:p text:style-name="Horizontal_20_Line"/>
      <text:p text:style-name="Text_20_body"><text:span text:style-name="Strong_20_Emphasis">13.</text:span>	En évaluant un travail exemplaire, vous avez la même vue qu’un étudiant qui évalue ses pairs lors de la phase d’évaluation. Vous pouvez télécharger le fichier déposé et lire les « instructions pour l’évaluation »</text:p>
      <text:p text:style-name="Horizontal_20_Line"/>
      <text:p text:style-name="Text_20_body"><text:span text:style-name="Strong_20_Emphasis">14.</text:span>	Juste au-dessus du formulaire d’évaluation, vous constater l’état « Pas encore évalué » de l’ « Évaluation de référence ». Pour modifier cet état, complétez le formulaire d’évaluation en notant et éventuellement en commentant chacun des critères du formulaire.
<draw:frame draw:style-name="mediacenter" draw:name="13" text:anchor-type="paragraph" draw:z-index="13" svg:width="31.538333333333cm" style:rel-width="100%" svg:height="10.95375cm" style:rel-height="scale"><draw:image xlink:href="Pictures/d625b298075b9b54081ab5d557ceb33e.png" xlink:type="simple" xlink:show="embed" xlink:actuate="onLoad"/></draw:frame></text:p>
      <text:p text:style-name="Horizontal_20_Line"/>
      <text:p text:style-name="Text_20_body"><text:span text:style-name="Strong_20_Emphasis">15.</text:span>	Terminez l’évaluation du travail exemplaire en cliquant sur le bouton gris situé en bas de page « Enregistrer et fermer ».
<draw:frame draw:style-name="mediacenter" draw:name="14" text:anchor-type="paragraph" draw:z-index="14" svg:width="16.35125cm" svg:height="1.8785416666667cm"><draw:image xlink:href="Pictures/1fff63cdd3ff5a57e2c7438e196161b7.png" xlink:type="simple" xlink:show="embed" xlink:actuate="onLoad"/></draw:frame></text:p>
      <text:p text:style-name="Horizontal_20_Line"/>
      <text:p text:style-name="Text_20_body"><text:span text:style-name="Strong_20_Emphasis">16.</text:span>	De retour sur la page du tableau des phases, vous constatez que la note globale du travail exemplaire est automatiquement calculée sur 80 points, comme indiqué dans les paramètres de l’activités « atelier ». Vous avez la possibilité de ré-évaluer ce travail exemplaire et d’en ajouter un ou plusieurs autres.
<draw:frame draw:style-name="mediacenter" draw:name="15" text:anchor-type="paragraph" draw:z-index="15" svg:width="6.6675cm" svg:height="5.2916666666667cm"><draw:image xlink:href="Pictures/3885342fb4544436a5637ce368df959f.png" xlink:type="simple" xlink:show="embed" xlink:actuate="onLoad"/></draw:frame></text:p>
      <text:h text:style-name="Heading_20_2" text:outline-level="2"><text:bookmark-start text:name="__RefHeading___passer_a_la_phase_de_remise_4"/><text:bookmark-start text:name="passer_a_la_phase_de_remise"/>Passer à la phase de remise<text:bookmark-end text:name="__RefHeading___passer_a_la_phase_de_remise_4"/><text:bookmark-end text:name="passer_a_la_phase_de_remise"/></text:h>
      <text:p text:style-name="Text_20_body"><text:span text:style-name="Strong_20_Emphasis">17.</text:span>	Pour passer à la phase de remise des travaux cliquez sur « Passez à la phase suivante » en bas de la colonne « Phase de mise en place » ou sur « Passer à la phase de remise des travaux » en haut de la colonne « Phase de remise ».
<draw:frame draw:style-name="mediacenter" draw:name="16" text:anchor-type="paragraph" draw:z-index="16" svg:width="13.440833333333cm" svg:height="5.715cm"><draw:image xlink:href="Pictures/10629e3107e29d03b71a600e0e886498.png" xlink:type="simple" xlink:show="embed" xlink:actuate="onLoad"/></draw:frame></text:p>
      <text:p text:style-name="Horizontal_20_Line"/>
      <text:p text:style-name="Text_20_body"><text:span text:style-name="Strong_20_Emphasis">18.</text:span>	Une nouvelle page s’ouvre, confirmez le passage à la phase de remise en cliquant sur le bouton gris « Continuer ».
<draw:frame draw:style-name="mediacenter" draw:name="17" text:anchor-type="paragraph" draw:z-index="17" svg:width="13.599583333333cm" svg:height="6.4558333333333cm"><draw:image xlink:href="Pictures/d68b3b46fba377550faa79b53925c5a6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18" text:anchor-type="paragraph" draw:z-index="18" svg:width="35.110208333333cm" style:rel-width="100%" svg:height="13.308541666667cm" style:rel-height="scale"><draw:image xlink:href="Pictures/54715c5bbac1be85a651cae7fd71b7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7:19</meta:creation-date>
    <dc:creator>Generated</dc:creator>
    <dc:date>2026-08-25T01::57:19</dc:date>
    <dc:language>en-US</dc:language>
    <meta:editing-cycles>1</meta:editing-cycles>
    <meta:editing-duration>PT0S</meta:editing-duration>
    <dc:title>moodle4:atelier:atelier_phase_mise_en_place</dc:title>
  </office:meta>
</office:document-meta>
</file>