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a8da850d63858de411e95c71d7b2bb.png"/>
  <manifest:file-entry manifest:media-type="image/png" manifest:full-path="Pictures/4efe2054eca898441e9cdc76cca49ff5.png"/>
  <manifest:file-entry manifest:media-type="image/png" manifest:full-path="Pictures/ab4a5e77f448efda188ea235a2d2e3fa.png"/>
  <manifest:file-entry manifest:media-type="image/png" manifest:full-path="Pictures/d63ca055c85c0a47d362adc6b78d6955.png"/>
  <manifest:file-entry manifest:media-type="image/png" manifest:full-path="Pictures/5d3f01334e7d59c73592038146a7ea46.png"/>
  <manifest:file-entry manifest:media-type="image/png" manifest:full-path="Pictures/63707068046baf266442a5f199cad9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groupes_visibles"/><text:bookmark-start text:name="__RefHeading___parametrez_une_activite_atelier_en_groupes_visibles_1"/><text:bookmark-start text:name="parametrez_une_activite_atelier_en_groupes_visibles"/>Paramétrez une activité "atelier" en groupes visibles<text:bookmark-end text:name="__RefHeading___parametrez_une_activite_atelier_en_groupes_visibles_1"/><text:bookmark-end text:name="parametrez_une_activite_atelier_en_groupes_visibles"/></text:h>
      <text:p text:style-name="Text_20_body">Paramétrez l'activité “atelier” en “groupes visibles” et configurez le nombre d'évaluations par évaluateur afin que les étudiants évaluent uniquement les membres des autres groupes que le leur.</text:p>
      <text:h text:style-name="Heading_20_2" text:outline-level="2"><text:bookmark-start text:name="__RefHeading___parametrer_l_activite_atelier_2"/><text:bookmark-start text:name="parametrer_l_activite_atelier"/>1. Paramétrer l'activité "atelier"<text:bookmark-end text:name="__RefHeading___parametrer_l_activite_atelier_2"/><text:bookmark-end text:name="parametrer_l_activite_atelier"/></text:h>
      <text:p text:style-name="Text_20_body">Dans les <text:span text:style-name="Strong_20_Emphasis">paramètres</text:span> de l'activité, de préférence dans la “Description” (rubrique “Généraux”) et dans les “Instructions pour la remise des travaux” (rubrique “Réglages de remise des travaux”), précisez qu'<text:span text:style-name="Strong_20_Emphasis">un seul étudiant par groupe doit déposer le travail du groupe</text:span>.</text:p>
      <text:p text:style-name="Text_20_body">À la rubrique <text:span text:style-name="Strong_20_Emphasis">“Réglages courants”</text:span>, sélectionnez <text:span text:style-name="Strong_20_Emphasis">“Groupes visibles”</text:span> dans le menu déroulant pour l'option “Mode de groupe”.</text:p>
      <text:p text:style-name="Text_20_body"><draw:frame draw:style-name="mediacenter" draw:name="0" text:anchor-type="paragraph" draw:z-index="0" svg:width="22.410208333333cm" style:rel-width="100%" svg:height="12.594166666667cm" style:rel-height="scale"><draw:image xlink:href="Pictures/6ca8da850d63858de411e95c71d7b2bb.png" xlink:type="simple" xlink:show="embed" xlink:actuate="onLoad"/></draw:frame></text:p>
      <text:p text:style-name="Text_20_body">Retrouvez le pas à pas pour paramétrer l'activité “atelier” à la page <text:a xlink:type="simple" xlink:href="https://webcemu.unicaen.fr/doku.php?id=moodle:atelier:atelier_parametrage_general" text:style-name="Internet_20_link" text:visited-style-name="Visited_20_Internet_20_Link">Ajouter et paramétrer l'activité "atelier"</text:a>.</text:p>
      <text:h text:style-name="Heading_20_2" text:outline-level="2"><text:bookmark-start text:name="__RefHeading___attribuer_les_travaux_remis_pour_l_evaluation_3"/><text:bookmark-start text:name="attribuer_les_travaux_remis_pour_l_evaluation"/>2. Attribuer les travaux remis pour l'évaluation<text:bookmark-end text:name="__RefHeading___attribuer_les_travaux_remis_pour_l_evaluation_3"/><text:bookmark-end text:name="attribuer_les_travaux_remis_pour_l_evaluation"/></text:h>
      <text:p text:style-name="Text_20_body"><text:span text:style-name="Strong_20_Emphasis">2.</text:span>	Au cours de la phase de remise, lorsque la date et l’heure de remise des travaux sont dépassées ou que tous les étudiants ont déposé leur travail, cliquez sur « Attribuer les travaux ».
<draw:frame draw:style-name="mediacenter" draw:name="1" text:anchor-type="paragraph" draw:z-index="1" svg:width="23.521458333333cm" style:rel-width="100%" svg:height="8.2814583333333cm" style:rel-height="scale"><draw:image xlink:href="Pictures/4efe2054eca898441e9cdc76cca49ff5.png" xlink:type="simple" xlink:show="embed" xlink:actuate="onLoad"/></draw:frame></text:p>
      <text:p text:style-name="Horizontal_20_Line"/>
      <text:p text:style-name="Text_20_body"><text:span text:style-name="Strong_20_Emphasis">3.</text:span>	Sur la nouvelle page, cliquez sur l’onglet « Attribution aléatoire ».
<draw:frame draw:style-name="mediacenter" draw:name="2" text:anchor-type="paragraph" draw:z-index="2" svg:width="7.1966666666667cm" svg:height="4.683125cm"><draw:image xlink:href="Pictures/ab4a5e77f448efda188ea235a2d2e3fa.png" xlink:type="simple" xlink:show="embed" xlink:actuate="onLoad"/></draw:frame></text:p>
      <text:p text:style-name="Horizontal_20_Line"/>
      <text:p text:style-name="Text_20_body"><text:span text:style-name="Strong_20_Emphasis">4.</text:span>	Pour le paramètre « Nombre d’évaluations », sélectionnez le nombre de travaux à attribuer “par évaluateur”. Chaque étudiant évaluateur évaluera ainsi le même nombre de productions de ses pairs que les autres. 
Le nombre de travaux définit doit être strictement inférieur au nombre de groupes ayant remis un travail.</text:p>
      <text:p text:style-name="Text_20_body"><text:span text:style-name="Strong_20_Emphasis">5.</text:span>	Cochez la case “Empêcher les revues par les pairs du même groupe” pour éviter que les étudiants évaluent le travail remis par leur groupe.</text:p>
      <text:p text:style-name="Text_20_body"><text:span text:style-name="Strong_20_Emphasis">6.</text:span>	Cochez la case “Les participants peuvent évaluer sans avoir remis de travail”. Cela autorisera les étudiants qui n'ont pas déposé le travail du groupe à évaluer le travail des autres groupes. </text:p>
      <text:p text:style-name="Text_20_body"><text:span text:style-name="Strong_20_Emphasis">7.</text:span>	Validez l’attribution des travaux en cliquant sur le bouton gris « Enregister ».
<draw:frame draw:style-name="mediacenter" draw:name="3" text:anchor-type="paragraph" draw:z-index="3" svg:width="27.913541666667cm" style:rel-width="100%" svg:height="15.24cm" style:rel-height="scale"><draw:image xlink:href="Pictures/d63ca055c85c0a47d362adc6b78d6955.png" xlink:type="simple" xlink:show="embed" xlink:actuate="onLoad"/></draw:frame></text:p>
      <text:p text:style-name="Horizontal_20_Line"/>
      <text:p text:style-name="Text_20_body"><text:span text:style-name="Strong_20_Emphasis">8.</text:span>	Constatez que les travaux ont bien été distribués aux étudiants en regardant le bandeau vert « Attribution effectuée ». Le bandeau bleu indique quant à lui combien de travaux ont été attribués pour chaque étudiant : « X relecture(s) par évaluateur ».
<draw:frame draw:style-name="mediacenter" draw:name="4" text:anchor-type="paragraph" draw:z-index="4" svg:width="19.076458333333cm" style:rel-width="100%" svg:height="8.7577083333333cm" style:rel-height="scale"><draw:image xlink:href="Pictures/5d3f01334e7d59c73592038146a7ea46.png" xlink:type="simple" xlink:show="embed" xlink:actuate="onLoad"/></draw:frame></text:p>
      <text:p text:style-name="Horizontal_20_Line"/>
      <text:p text:style-name="Text_20_body"><text:span text:style-name="Strong_20_Emphasis">9.</text:span>	Faites défiler la page et cliquez sur le bouton gris « Continuer ».
<draw:frame draw:style-name="mediacenter" draw:name="5" text:anchor-type="paragraph" draw:z-index="5" svg:width="25.452916666667cm" style:rel-width="100%" svg:height="6.9320833333333cm" style:rel-height="scale"><draw:image xlink:href="Pictures/63707068046baf266442a5f199cad98f.png" xlink:type="simple" xlink:show="embed" xlink:actuate="onLoad"/></draw:frame></text:p>
      <text:p text:style-name="Horizontal_20_Line"/>
      <text:p text:style-name="Text_20_body">Pour plus d'informations sur l'attribution des travaux, consulter la partie <text:a xlink:type="simple" xlink:href="https://webcemu.unicaen.fr/doku.php?id=moodle4:atelier:atelier_phase_remise#attribuer_les_travaux" text:style-name="Internet_20_link" text:visited-style-name="Visited_20_Internet_20_Link">Attribuer les travaux</text:a> de la page <text:a xlink:type="simple" xlink:href="https://webcemu.unicaen.fr/doku.php?id=moodle4:atelier:atelier_phase_remise" text:style-name="Internet_20_link" text:visited-style-name="Visited_20_Internet_20_Link">Phase de rem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38:36</meta:creation-date>
    <dc:creator>Generated</dc:creator>
    <dc:date>2026-08-24T15::38:36</dc:date>
    <dc:language>en-US</dc:language>
    <meta:editing-cycles>1</meta:editing-cycles>
    <meta:editing-duration>PT0S</meta:editing-duration>
    <dc:title>moodle4:atelier:atelier_groupes_visibles</dc:title>
  </office:meta>
</office:document-meta>
</file>