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f16154da6bf201315baa154b1a072da9.png"/>
  <manifest:file-entry manifest:media-type="image/png" manifest:full-path="Pictures/1b93b3f0b5e2d1dcc6aaf8eaf5fd9cc6.png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nonyme"/><text:bookmark-start text:name="__RefHeading___methode_acces_anonyme_1"/><text:bookmark-start text:name="methode_acces_anonyme"/>Méthode Accès anonyme<text:bookmark-end text:name="__RefHeading___methode_acces_anonyme_1"/><text:bookmark-end text:name="methode_acces_anonyme"/></text:h>
      <text:p text:style-name="Text_20_body">Activer cette méthode si vous souhaitez que votre cours soit <text:span text:style-name="Strong_20_Emphasis">accessible à tous</text:span>, y compris par des personnes non inscrites sur la plateforme.</text:p>
      <text:p text:style-name="Text_20_body">Cette méthode peut être sécurisée par une clef (mot de passe)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n cours avec accès anonyme et sans mot de passe est en libre accès, visible par tous car référencé par les moteurs de recherche comme Google.</text:p>
          </table:table-cell>
        </table:table-row>
      </table:table>
      <text:p text:style-name="Text_20_body">Dans la liste des méthodes d'inscriptions, cliquer sur l’icône de paramétrage (engrenage) : </text:p>
      <text:p text:style-name="Text_20_body"><draw:frame draw:style-name="media" draw:name="1" text:anchor-type="as-char" draw:z-index="1" svg:width="47.968958333333cm" style:rel-width="100%" svg:height="7.064375cm" style:rel-height="scale"><draw:image xlink:href="Pictures/f16154da6bf201315baa154b1a072da9.png" xlink:type="simple" xlink:show="embed" xlink:actuate="onLoad"/></draw:frame></text:p>
      <text:p text:style-name="Text_20_body"> Puis activer la méthode</text:p>
      <text:p text:style-name="Text_20_body"><draw:frame draw:style-name="media" draw:name="2" text:anchor-type="as-char" draw:z-index="2" svg:width="17.78cm" style:rel-width="100%" svg:height="7.46125cm" style:rel-height="scale"><draw:image xlink:href="Pictures/1b93b3f0b5e2d1dcc6aaf8eaf5fd9cc6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accès anonyme <text:span text:style-name="Strong_20_Emphasis">ne permet que l'accès aux ressources numériques</text:span> mais ne permet pas de réaliser des activités (forums, devoirs, tests, etc.)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4::08:50</meta:creation-date>
    <dc:creator>Generated</dc:creator>
    <dc:date>2026-08-25T04::08:50</dc:date>
    <dc:language>en-US</dc:language>
    <meta:editing-cycles>1</meta:editing-cycles>
    <meta:editing-duration>PT0S</meta:editing-duration>
    <dc:title>moodle4:anonyme</dc:title>
  </office:meta>
</office:document-meta>
</file>