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879f86d77d56ff41443a119d2ec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jouter_section"/><text:bookmark-start text:name="__RefHeading___ajouter_une_section_1"/><text:bookmark-start text:name="ajouter_une_section"/>Ajouter une section<text:bookmark-end text:name="__RefHeading___ajouter_une_section_1"/><text:bookmark-end text:name="ajouter_une_section"/></text:h>
      <text:p text:style-name="Text_20_body">Après avoir activé le mode édition dans l'espace de cours, des liens rouges sont affichés. <text:line-break/>
L'un d'entre eux permet d'ajouter une section (ou une tuile, si le <text:a xlink:type="simple" xlink:href="https://webcemu.unicaen.fr/dokuwiki/doku.php?id=moodle4:format-de-cours#le_format_tuiles" text:style-name="Internet_20_link" text:visited-style-name="Visited_20_Internet_20_Link">format Tuiles</text:a> a été appliqué </text:p>
      <text:p text:style-name="Text_20_body"><draw:frame draw:style-name="mediacenter" draw:name="0" text:anchor-type="paragraph" draw:z-index="0" svg:width="20.902083333333cm" style:rel-width="100%" svg:height="5.3975cm" style:rel-height="scale"><draw:image xlink:href="Pictures/c57879f86d77d56ff41443a119d2ecea.png" xlink:type="simple" xlink:show="embed" xlink:actuate="onLoad"/></draw:frame>

<text:span text:style-name="Emphasis"> Ajouter une section dans le <text:span text:style-name="Strong_20_Emphasis">format Tuiles</text:span>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1::45:16</meta:creation-date>
    <dc:creator>Generated</dc:creator>
    <dc:date>2026-08-19T21::45:16</dc:date>
    <dc:language>en-US</dc:language>
    <meta:editing-cycles>1</meta:editing-cycles>
    <meta:editing-duration>PT0S</meta:editing-duration>
    <dc:title>moodle4:ajouter_section</dc:title>
  </office:meta>
</office:document-meta>
</file>