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d23c589238983f61bc61f7705df9450.png"/>
  <manifest:file-entry manifest:media-type="image/png" manifest:full-path="Pictures/4d885adf433b4c10291676b9ce7cc7d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4:afficher-ou-rendre-visible-une-section"/><text:bookmark-start text:name="__RefHeading___afficher_ou_rendre_visible_une_section_ou_une_sous_section_1"/><text:bookmark-start text:name="afficher_ou_rendre_visible_une_section_ou_une_sous_section"/>Afficher ou rendre visible une section ou une sous section<text:bookmark-end text:name="__RefHeading___afficher_ou_rendre_visible_une_section_ou_une_sous_section_1"/><text:bookmark-end text:name="afficher_ou_rendre_visible_une_section_ou_une_sous_section"/></text:h>
      <text:h text:style-name="Heading_20_3" text:outline-level="3"><text:bookmark-start text:name="__RefHeading___afficher_une_section_2"/><text:bookmark-start text:name="afficher_une_section"/>Afficher une section<text:bookmark-end text:name="__RefHeading___afficher_une_section_2"/><text:bookmark-end text:name="afficher_une_s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ction : Afficher                  </text:p>
          </table:table-cell>
          <table:table-cell office:value-type="string" table:style-name="tableheader">
            <text:p text:style-name="Table_20_Heading">                Résultat : Affichage de la section dans une nouvelle page (qui reste cachée) </text:p>
          </table:table-cell>
        </table:table-row>
        <table:table-row>
          <table:table-cell office:value-type="string" table:style-name="tablecell">
            <text:p text:style-name="tablealigncenter">    <draw:frame draw:style-name="mediacenter" draw:name="  Legend" text:anchor-type="paragraph" draw:z-index="0" svg:width="47.572083333333cm" style:rel-width="100%"><draw:text-box><text:p text:style-name="legendcenter"><draw:frame draw:style-name="mediacenter" draw:name=" " text:anchor-type="paragraph" draw:z-index="0" svg:width="47.572083333333cm" style:rel-width="100%" svg:height="8.810625cm" style:rel-height="scale"><draw:image xlink:href="Pictures/4d23c589238983f61bc61f7705df9450.png" xlink:type="simple" xlink:show="embed" xlink:actuate="onLoad"/></draw:frame> </text:p></draw:text-box></draw:frame>    </text:p>
          </table:table-cell>
          <table:table-cell office:value-type="string" table:style-name="tablecell">
            <text:p text:style-name="tablealignleft">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Action : Rendre visible                  </text:p>
          </table:table-cell>
          <table:table-cell office:value-type="string" table:style-name="tableheader">
            <text:p text:style-name="Table_20_Heading">                Résultat : La section n'est plus cachée. </text:p>
          </table:table-cell>
        </table:table-row>
        <table:table-row>
          <table:table-cell office:value-type="string" table:style-name="tablecell">
            <text:p text:style-name="tablealigncenter">    <draw:frame draw:style-name="mediacenter" draw:name="  Legend" text:anchor-type="paragraph" draw:z-index="0" svg:width="47.069375cm" style:rel-width="100%"><draw:text-box><text:p text:style-name="legendcenter"><draw:frame draw:style-name="mediacenter" draw:name=" " text:anchor-type="paragraph" draw:z-index="1" svg:width="47.069375cm" style:rel-width="100%" svg:height="8.7047916666667cm" style:rel-height="scale"><draw:image xlink:href="Pictures/4d885adf433b4c10291676b9ce7cc7dc.png" xlink:type="simple" xlink:show="embed" xlink:actuate="onLoad"/></draw:frame> </text:p></draw:text-box></draw:frame>    </text:p>
          </table:table-cell>
          <table:table-cell office:value-type="string" table:style-name="tablecell">
            <text:p text:style-name="tablealignleft"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20::05:11</meta:creation-date>
    <dc:creator>Generated</dc:creator>
    <dc:date>2026-08-19T20::05:11</dc:date>
    <dc:language>en-US</dc:language>
    <meta:editing-cycles>1</meta:editing-cycles>
    <meta:editing-duration>PT0S</meta:editing-duration>
    <dc:title>moodle4:afficher-ou-rendre-visible-une-section</dc:title>
  </office:meta>
</office:document-meta>
</file>