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2a1471d9d7fd903c41b2511c5231f2c5.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oodle4:actions_en_lot"/><text:bookmark-start text:name="__RefHeading___gerer_son_cours_avec_le_bloc_actions_en_lot_1"/><text:bookmark-start text:name="gerer_son_cours_avec_le_bloc_actions_en_lot"/>Gérer son cours avec le bloc "Actions en lot"<text:bookmark-end text:name="__RefHeading___gerer_son_cours_avec_le_bloc_actions_en_lot_1"/><text:bookmark-end text:name="gerer_son_cours_avec_le_bloc_actions_en_lot"/></text:h>
      <text:p text:style-name="Text_20_body">Ce bloc vous permet de gérer en lot les ressources et activité de votre cours, plutôt que d'avoir à effectuer des actions répétées sur des éléments individuels.
Pour ajouter ce bloc sur votre cours, il vous suffit d'activer le mode édition (<text:span text:style-name="Strong_20_Emphasis">1</text:span>), puis ajouter le bloc “<text:span text:style-name="Strong_20_Emphasis">Action en lot</text:span>” (<text:span text:style-name="Strong_20_Emphasis">2</text:span>) à l'aide du bloc “<text:span text:style-name="Strong_20_Emphasis">Ajouter un bloc</text:span>”(<text:span text:style-name="Strong_20_Emphasis">3</text:span>).
Il s'agit d'un bloc d'administration, il ne sera donc pas visible par vos étudiants. Pour l'enseignant, il ne sera visible qu'en mode édition.</text:p>
      <text:p text:style-name="Text_20_body"><draw:frame draw:style-name="media" draw:name="0" text:anchor-type="as-char" draw:z-index="0" svg:width="51.143958333333cm" style:rel-width="100%" svg:height="25.029583333333cm" style:rel-height="scale"><draw:image xlink:href="Pictures/2a1471d9d7fd903c41b2511c5231f2c5.png" xlink:type="simple" xlink:show="embed" xlink:actuate="onLoad"/></draw:frame></text:p>
      <text:p text:style-name="Text_20_body">Il est possible de sélectionner un ou plusieurs éléments, tous les éléments du cours ou tous les éléments d'une section.
Avec votre sélection, vous pouvez gérer les retraits, masquer ou montrer les éléments, supprimer massivement ou les déplacer dans une autre sectio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8T03::20:40</meta:creation-date>
    <dc:creator>Generated</dc:creator>
    <dc:date>2026-08-18T03::20:40</dc:date>
    <dc:language>en-US</dc:language>
    <meta:editing-cycles>1</meta:editing-cycles>
    <meta:editing-duration>PT0S</meta:editing-duration>
    <dc:title>moodle4:actions_en_lot</dc:title>
  </office:meta>
</office:document-meta>
</file>