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760ff36c531bdc70872fa39110f1433.png"/>
  <manifest:file-entry manifest:media-type="image/png" manifest:full-path="Pictures/3b1444b27b79f23ee1014b1f345daa58.png"/>
  <manifest:file-entry manifest:media-type="image/png" manifest:full-path="Pictures/689c73ea45064bb648ce6e47f8d3c5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wysiwyg_alphabet_grec"/><text:bookmark-start text:name="__RefHeading___je_veux_utiliser_l_alphabet_grec_1"/><text:bookmark-start text:name="je_veux_utiliser_l_alphabet_grec"/>Je veux utiliser l'alphabet grec<text:bookmark-end text:name="__RefHeading___je_veux_utiliser_l_alphabet_grec_1"/><text:bookmark-end text:name="je_veux_utiliser_l_alphabet_grec"/></text:h>
      <text:p text:style-name="Text_20_body">Vous avez accès à l’alphabet grec à deux endroits dans l'éditeur wysiwyg : </text:p>
      <text:list text:style-name="List_20_1" text:continue-numbering="false">
        <text:list-item>
          <text:p text:style-name="LastListParagraph_List_20_1_Content_First"> Tout d'abord, vous devez <text:a xlink:type="simple" xlink:href="https://webcemu.unicaen.fr/doku.php?id=moodle:deplierbarre" text:style-name="Internet_20_link" text:visited-style-name="Visited_20_Internet_20_Link">déplier la barre de l'éditeur wysiwyg</text:a> </text:p>
        </text:list-item>
      </text:list>
      <text:list text:style-name="List_20_1" text:continue-numbering="false">
        <text:list-item>
          <text:p text:style-name="LastListParagraph_List_20_1_Content_First"> dans le corps du texte : </text:p>
        </text:list-item>
      </text:list>
      <text:p text:style-name="Text_20_body"><draw:frame draw:style-name="mediacenter" draw:name="0" text:anchor-type="paragraph" draw:z-index="0" svg:width="13.49375cm" svg:height="15.822083333333cm"><draw:image xlink:href="Pictures/2760ff36c531bdc70872fa39110f1433.png" xlink:type="simple" xlink:show="embed" xlink:actuate="onLoad"/></draw:frame></text:p>
      <text:list text:style-name="List_20_1" text:continue-numbering="false">
        <text:list-item>
          <text:p text:style-name="LastListParagraph_List_20_1_Content_First"> dans l'éditeur d'équation : </text:p>
        </text:list-item>
      </text:list>
      <text:p text:style-name="Text_20_body"><draw:frame draw:style-name="mediacenter" draw:name="1" text:anchor-type="paragraph" draw:z-index="1" svg:width="7.6729166666667cm" svg:height="3.254375cm"><draw:image xlink:href="Pictures/3b1444b27b79f23ee1014b1f345daa58.png" xlink:type="simple" xlink:show="embed" xlink:actuate="onLoad"/></draw:frame></text:p>
      <text:p text:style-name="Text_20_body"><draw:frame draw:style-name="mediacenter" draw:name="2" text:anchor-type="paragraph" draw:z-index="2" svg:width="10.95375cm" svg:height="14.075833333333cm"><draw:image xlink:href="Pictures/689c73ea45064bb648ce6e47f8d3c50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15::15:53</meta:creation-date>
    <dc:creator>Generated</dc:creator>
    <dc:date>2026-08-21T15::15:53</dc:date>
    <dc:language>en-US</dc:language>
    <meta:editing-cycles>1</meta:editing-cycles>
    <meta:editing-duration>PT0S</meta:editing-duration>
    <dc:title>moodle:wysiwyg_alphabet_grec</dc:title>
  </office:meta>
</office:document-meta>
</file>