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458ace026a56ab6656343469d0c3af.png"/>
  <manifest:file-entry manifest:media-type="image/png" manifest:full-path="Pictures/55513da95654a5ddef92e728d1fe1a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wysiwyg"/><text:bookmark-start text:name="__RefHeading___utiliser_l_editeur_de_texte_wysiwyg_1"/><text:bookmark-start text:name="utiliser_l_editeur_de_texte_wysiwyg"/>Utiliser l'éditeur de texte WYSIWYG<text:bookmark-end text:name="__RefHeading___utiliser_l_editeur_de_texte_wysiwyg_1"/><text:bookmark-end text:name="utiliser_l_editeur_de_texte_wysiwyg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Un WYSIWYG (prononcé [wɪziwig] ou [wiziwig]) est une interface utilisateur qui permet de composer visuellement le résultat voulu. C'est une interface « intuitive » : vous voyez directement à l'écran à quoi ressemblera le résultat final.« WYSIWYG » est l'acronyme de la locution anglaise « What you see is what you get », signifiant littéralement en français « ce que vous voyez est ce que vous obtenez » ou de façon plus concise « tel affichage, tel résultat » ou encore plus simplement tel quel.</text:p>
          </table:table-cell>
        </table:table-row>
      </table:table>
      <text:p text:style-name="Text_20_body">L'éditeur WYSIWYG de Moodle vous permet de mettre en forme votre texte, d'insérer des éléments (image, tableau, liens…). Vous créez du contenu au format html sans connaître le langage HTML.</text:p>
      <text:p text:style-name="Text_20_body">Vous retrouverez fréquemment cet éditeur dès lors que vous ajoutez du contenu de type texte : description du cours, d'un devoir, ressource de type étiquette, page, etc.</text:p>
      <text:p text:style-name="Text_20_body">L'affichage de l'éditeur propose par défaut des options limitées. Pour afficher l'ensemble des options de mise en page, cliquez sur l'icône “Afficher/masquer la barre d'outils”.</text:p>
      <text:p text:style-name="Text_20_body"><draw:frame draw:style-name="mediacenter" draw:name="1" text:anchor-type="paragraph" draw:z-index="1" svg:width="26.3525cm" style:rel-width="100%" svg:height="9.4191666666667cm" style:rel-height="scale"><draw:image xlink:href="Pictures/55513da95654a5ddef92e728d1fe1a26.png" xlink:type="simple" xlink:show="embed" xlink:actuate="onLoad"/></draw:frame></text:p>
      <text:list text:style-name="Numbering_20_1" text:continue-numbering="false">
        <text:list-item>
          <text:p text:style-name="Numbering_20_1_Content_First"> Afficher/masquer la barre d'outils : fait apparaître la troisième barre d'outils</text:p>
        </text:list-item>
        <text:list-item>
          <text:p text:style-name="Numbering_20_1_Content"> Styles de paragraphes</text:p>
        </text:list-item>
        <text:list-item>
          <text:p text:style-name="Numbering_20_1_Content"> Styles de caractère</text:p>
        </text:list-item>
        <text:list-item>
          <text:p text:style-name="Numbering_20_1_Content"> Type et taille de police</text:p>
        </text:list-item>
        <text:list-item>
          <text:p text:style-name="Numbering_20_1_Content"> Couleur de police et de l'arrière-plan</text:p>
        </text:list-item>
        <text:list-item>
          <text:p text:style-name="Numbering_20_1_Content"> Listes à puces et numérotée</text:p>
        </text:list-item>
        <text:list-item>
          <text:p text:style-name="Numbering_20_1_Content"> Création/suppression de liens</text:p>
        </text:list-item>
        <text:list-item>
          <text:p text:style-name="Numbering_20_1_Content"> Insertion/enregistrement de médias (images, vidéos, sons) et gestion des fichiers présents dans l'éditeur</text:p>
        </text:list-item>
        <text:list-item>
          <text:p text:style-name="Numbering_20_1_Content"> Options d'alignement et d'indentation</text:p>
        </text:list-item>
        <text:list-item>
          <text:p text:style-name="Numbering_20_1_Content"> Éditeur d'équations : donne accès à une fenêtre permettant de créer des équations à l'aide de TeX, utilisable sans connaissances préalables</text:p>
        </text:list-item>
        <text:list-item>
          <text:p text:style-name="Numbering_20_1_Content"> Caractères spéciaux</text:p>
        </text:list-item>
        <text:list-item>
          <text:p text:style-name="Numbering_20_1_Content"> Insertion de tableau : ouvre une fenêtre de configuration d'un tableau avec en-têtes et légende</text:p>
        </text:list-item>
        <text:list-item>
          <text:p text:style-name="Numbering_20_1_Content"> Suppression de format</text:p>
        </text:list-item>
        <text:list-item>
          <text:p text:style-name="Numbering_20_1_Content"> Annuler/Répéter la dernière action</text:p>
        </text:list-item>
        <text:list-item>
          <text:p text:style-name="Numbering_20_1_Content"> Options d'accessibilité</text:p>
        </text:list-item>
        <text:list-item>
          <text:p text:style-name="Numbering_20_1_Content"> Éditeur HTML : permet de visualiser directement le code HTML généré (à éviter si vous ne connaissez pas les bases du HTML)</text:p>
        </text:list-item>
        <text:list-item>
          <text:p text:style-name="Numbering_20_1_Content_Last"> Mode Plein écra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16::50:08</meta:creation-date>
    <dc:creator>Generated</dc:creator>
    <dc:date>2026-08-23T16::50:08</dc:date>
    <dc:language>en-US</dc:language>
    <meta:editing-cycles>1</meta:editing-cycles>
    <meta:editing-duration>PT0S</meta:editing-duration>
    <dc:title>moodle:wysiwyg</dc:title>
  </office:meta>
</office:document-meta>
</file>