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43363681435fec395918c3e651994d.png"/>
  <manifest:file-entry manifest:media-type="image/png" manifest:full-path="Pictures/994f25d217d87719e83129be5b33a4f8.png"/>
  <manifest:file-entry manifest:media-type="image/png" manifest:full-path="Pictures/9fb5742f964bc3919c404af2379eaa52.png"/>
  <manifest:file-entry manifest:media-type="image/png" manifest:full-path="Pictures/7726d6d7ca8ac58698e350fe70dbcad4.png"/>
  <manifest:file-entry manifest:media-type="image/png" manifest:full-path="Pictures/25549b60da22a9dffbbbc510d6710262.png"/>
  <manifest:file-entry manifest:media-type="image/png" manifest:full-path="Pictures/5ad24ea9cfd131c7a217923eae44fdf2.png"/>
  <manifest:file-entry manifest:media-type="image/png" manifest:full-path="Pictures/22b5d80c6418e3d82baec03ebb756719.png"/>
  <manifest:file-entry manifest:media-type="image/png" manifest:full-path="Pictures/4404924bc1793e9fb3de794ad44ab8b2.png"/>
  <manifest:file-entry manifest:media-type="image/png" manifest:full-path="Pictures/9afcd8dcb7d032e6bdbcc95f31c826f9.png"/>
  <manifest:file-entry manifest:media-type="image/png" manifest:full-path="Pictures/8683cb3ca38f886575c26d7d0401e307.png"/>
  <manifest:file-entry manifest:media-type="image/png" manifest:full-path="Pictures/6951774658d49b713c1c0fb89afc6fcc.png"/>
  <manifest:file-entry manifest:media-type="image/png" manifest:full-path="Pictures/600657346ec02da6f59e10a2e48a8abe.png"/>
  <manifest:file-entry manifest:media-type="image/png" manifest:full-path="Pictures/2806c54f5db72624424aea4d8407fab8.png"/>
  <manifest:file-entry manifest:media-type="image/png" manifest:full-path="Pictures/6776aeba848fd806bdb43fc07f9c9669.png"/>
  <manifest:file-entry manifest:media-type="image/png" manifest:full-path="Pictures/0471534e3d03c541ec699e975f02a6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wysiwyg:tableau"/><text:bookmark-start text:name="__RefHeading___creer_et_mettre_en_forme_un_tableau_avec_l_editeur_de_texte_1"/><text:bookmark-start text:name="creer_et_mettre_en_forme_un_tableau_avec_l_editeur_de_texte"/>Créer et mettre en forme un tableau avec l'éditeur de texte<text:bookmark-end text:name="__RefHeading___creer_et_mettre_en_forme_un_tableau_avec_l_editeur_de_texte_1"/><text:bookmark-end text:name="creer_et_mettre_en_forme_un_tableau_avec_l_editeur_de_texte"/></text:h>
      <text:h text:style-name="Heading_20_2" text:outline-level="2"><text:bookmark-start text:name="__RefHeading___etape_1afficher_plus_de_boutons_2"/><text:bookmark-start text:name="etape_1afficher_plus_de_boutons"/>Étape 1 : afficher plus de boutons<text:bookmark-end text:name="__RefHeading___etape_1afficher_plus_de_boutons_2"/><text:bookmark-end text:name="etape_1afficher_plus_de_boutons"/></text:h>
      <text:p text:style-name="Text_20_body"><draw:frame draw:style-name="mediacenter" draw:name="0" text:anchor-type="paragraph" draw:z-index="0" svg:width="13.308541666667cm" svg:height="2.2489583333333cm"><draw:image xlink:href="Pictures/d643363681435fec395918c3e651994d.png" xlink:type="simple" xlink:show="embed" xlink:actuate="onLoad"/></draw:frame></text:p>
      <text:h text:style-name="Heading_20_2" text:outline-level="2"><text:bookmark-start text:name="__RefHeading___etape_2cliquer_sur_le_symbole_tableau_3"/><text:bookmark-start text:name="etape_2cliquer_sur_le_symbole_tableau"/>Étape 2 : cliquer sur le symbole tableau<text:bookmark-end text:name="__RefHeading___etape_2cliquer_sur_le_symbole_tableau_3"/><text:bookmark-end text:name="etape_2cliquer_sur_le_symbole_tableau"/></text:h>
      <text:p text:style-name="Text_20_body"><draw:frame draw:style-name="mediacenter" draw:name="1" text:anchor-type="paragraph" draw:z-index="1" svg:width="13.0175cm" svg:height="4.0216666666667cm"><draw:image xlink:href="Pictures/994f25d217d87719e83129be5b33a4f8.png" xlink:type="simple" xlink:show="embed" xlink:actuate="onLoad"/></draw:frame></text:p>
      <text:h text:style-name="Heading_20_2" text:outline-level="2"><text:bookmark-start text:name="__RefHeading___etape_3indiquer_la_legende_ou_titre_du_tableau_4"/><text:bookmark-start text:name="etape_3indiquer_la_legende_ou_titre_du_tableau"/>Étape 3 : indiquer la légende (ou titre) du tableau<text:bookmark-end text:name="__RefHeading___etape_3indiquer_la_legende_ou_titre_du_tableau_4"/><text:bookmark-end text:name="etape_3indiquer_la_legende_ou_titre_du_tableau"/></text:h>
      <text:p text:style-name="Text_20_body"><draw:frame draw:style-name="mediacenter" draw:name="2" text:anchor-type="paragraph" draw:z-index="2" svg:width="10.133541666667cm" svg:height="3.96875cm"><draw:image xlink:href="Pictures/9fb5742f964bc3919c404af2379eaa52.png" xlink:type="simple" xlink:show="embed" xlink:actuate="onLoad"/></draw:frame></text:p>
      <text:h text:style-name="Heading_20_2" text:outline-level="2"><text:bookmark-start text:name="__RefHeading___etape_4indiquer_la_position_de_la_legende_5"/><text:bookmark-start text:name="etape_4indiquer_la_position_de_la_legende"/>Étape 4 : indiquer la position de la légende<text:bookmark-end text:name="__RefHeading___etape_4indiquer_la_position_de_la_legende_5"/><text:bookmark-end text:name="etape_4indiquer_la_position_de_la_legende"/></text:h>
      <text:p text:style-name="Text_20_body"><draw:frame draw:style-name="mediacenter" draw:name="3" text:anchor-type="paragraph" draw:z-index="3" svg:width="8.9164583333333cm" svg:height="4.683125cm"><draw:image xlink:href="Pictures/7726d6d7ca8ac58698e350fe70dbcad4.png" xlink:type="simple" xlink:show="embed" xlink:actuate="onLoad"/></draw:frame></text:p>
      <text:h text:style-name="Heading_20_2" text:outline-level="2"><text:bookmark-start text:name="__RefHeading___etape_5choisir_ou_seront_les_entetes_6"/><text:bookmark-start text:name="etape_5choisir_ou_seront_les_entetes"/>Étape 5 : choisir où seront les entêtes<text:bookmark-end text:name="__RefHeading___etape_5choisir_ou_seront_les_entetes_6"/><text:bookmark-end text:name="etape_5choisir_ou_seront_les_entetes"/></text:h>
      <text:p text:style-name="Text_20_body"><draw:frame draw:style-name="mediacenter" draw:name="4" text:anchor-type="paragraph" draw:z-index="4" svg:width="7.064375cm" svg:height="3.2014583333333cm"><draw:image xlink:href="Pictures/25549b60da22a9dffbbbc510d6710262.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ntête permet d'avoir une police grasse qui la distingue bien du reste du tableau. Vous pouvez choisir d'avoir une entête de lignes (rangées), de colonnes ou les deux.</text:p>
          </table:table-cell>
        </table:table-row>
      </table:table>
      <text:h text:style-name="Heading_20_2" text:outline-level="2"><text:bookmark-start text:name="__RefHeading___etape_6indiquer_le_nombre_de_lignes_rangees_et_de_colonnes_7"/><text:bookmark-start text:name="etape_6indiquer_le_nombre_de_lignes_rangees_et_de_colonnes"/>Étape 6 : indiquer le nombre de lignes (rangées) et de colonnes<text:bookmark-end text:name="__RefHeading___etape_6indiquer_le_nombre_de_lignes_rangees_et_de_colonnes_7"/><text:bookmark-end text:name="etape_6indiquer_le_nombre_de_lignes_rangees_et_de_colonnes"/></text:h>
      <text:p text:style-name="Text_20_body"><draw:frame draw:style-name="mediacenter" draw:name="6" text:anchor-type="paragraph" draw:z-index="6" svg:width="9.763125cm" svg:height="5.159375cm"><draw:image xlink:href="Pictures/22b5d80c6418e3d82baec03ebb756719.png" xlink:type="simple" xlink:show="embed" xlink:actuate="onLoad"/></draw:frame></text:p>
      <text:h text:style-name="Heading_20_2" text:outline-level="2"><text:bookmark-start text:name="__RefHeading___etape_7definir_les_bordures_8"/><text:bookmark-start text:name="etape_7definir_les_bordures"/>Étape 7 : définir les bordures<text:bookmark-end text:name="__RefHeading___etape_7definir_les_bordures_8"/><text:bookmark-end text:name="etape_7definir_les_bordures"/></text:h>
      <text:p text:style-name="Text_20_body">Par défaut le tableau ne possèdera pas de bordures. Pour obtenir des bordures, vous devrez les activer soit seulement un cadre entourant le tableau soit un quadrillage complet (bordure autour de chaque cellule). </text:p>
      <text:p text:style-name="Text_20_body"><draw:frame draw:style-name="mediacenter" draw:name="7" text:anchor-type="paragraph" draw:z-index="7" svg:width="9.604375cm" svg:height="3.8364583333333cm"><draw:image xlink:href="Pictures/4404924bc1793e9fb3de794ad44ab8b2.png" xlink:type="simple" xlink:show="embed" xlink:actuate="onLoad"/></draw:frame></text:p>
      <text:h text:style-name="Heading_20_2" text:outline-level="2"><text:bookmark-start text:name="__RefHeading___etape_8choisir_le_type_de_trait_9"/><text:bookmark-start text:name="etape_8choisir_le_type_de_trait"/>Étape 8 : choisir le type de trait<text:bookmark-end text:name="__RefHeading___etape_8choisir_le_type_de_trait_9"/><text:bookmark-end text:name="etape_8choisir_le_type_de_trait"/></text:h>
      <text:p text:style-name="Text_20_body">Par défaut, le type de trait est réglé sur aucun, il faut donc choisir entre les trois options proposées pour obtenir une bordure visible.</text:p>
      <text:p text:style-name="Text_20_body"><draw:frame draw:style-name="mediacenter" draw:name="8" text:anchor-type="paragraph" draw:z-index="8" svg:width="6.4029166666667cm" svg:height="3.4925cm"><draw:image xlink:href="Pictures/9afcd8dcb7d032e6bdbcc95f31c826f9.png" xlink:type="simple" xlink:show="embed" xlink:actuate="onLoad"/></draw:frame></text:p>
      <text:h text:style-name="Heading_20_2" text:outline-level="2"><text:bookmark-start text:name="__RefHeading___etape_9choisir_les_caracteristiques_d_epaisseur_et_de_couleur_10"/><text:bookmark-start text:name="etape_9choisir_les_caracteristiques_d_epaisseur_et_de_couleur"/>Étape 9 : choisir les caractéristiques d'épaisseur et de couleur<text:bookmark-end text:name="__RefHeading___etape_9choisir_les_caracteristiques_d_epaisseur_et_de_couleur_10"/><text:bookmark-end text:name="etape_9choisir_les_caracteristiques_d_epaisseur_et_de_couleur"/></text:h>
      <text:p text:style-name="Text_20_body">Par défaut, le trait possèdera une épaisseur 1 et une couleur noire. Le fond sera blanc.</text:p>
      <text:p text:style-name="Text_20_body"><draw:frame draw:style-name="mediacenter" draw:name="9" text:anchor-type="paragraph" draw:z-index="9" svg:width="17.647708333333cm" style:rel-width="100%" svg:height="5.318125cm" style:rel-height="scale"><draw:image xlink:href="Pictures/8683cb3ca38f886575c26d7d0401e307.png" xlink:type="simple" xlink:show="embed" xlink:actuate="onLoad"/></draw:frame></text:p>
      <text:h text:style-name="Heading_20_2" text:outline-level="2"><text:bookmark-start text:name="__RefHeading___etape_10facultatifindiquer_un_largeur_11"/><text:bookmark-start text:name="etape_10facultatifindiquer_un_largeur"/>Étape 10 : facultatif : indiquer un largeur<text:bookmark-end text:name="__RefHeading___etape_10facultatifindiquer_un_largeur_11"/><text:bookmark-end text:name="etape_10facultatifindiquer_un_largeur"/></text:h>
      <text:p text:style-name="Text_20_body">Par défaut, le tableau s'ajustera à la taille du contenu, mais vous pouvez souhaitez que le tableau fasse quel que soit le contenu par exemple tout la largeur de l’affichage (100%). Dans ce cas, indiquer un pourcentage : </text:p>
      <text:p text:style-name="Text_20_body"><draw:frame draw:style-name="mediacenter" draw:name="10" text:anchor-type="paragraph" draw:z-index="10" svg:width="17.436041666667cm" style:rel-width="100%" svg:height="2.2754166666667cm" style:rel-height="scale"><draw:image xlink:href="Pictures/6951774658d49b713c1c0fb89afc6fcc.png" xlink:type="simple" xlink:show="embed" xlink:actuate="onLoad"/></draw:frame></text:p>
      <text:p text:style-name="Text_20_body">Exemples : </text:p>
      <text:list text:style-name="List_20_1" text:continue-numbering="false">
        <text:list-item>
          <text:p text:style-name="LastListParagraph_List_20_1_Content_First"> largeur par défaut qui s'adapte au contenu</text:p>
        </text:list-item>
      </text:list>
      <text:p text:style-name="Text_20_body"><draw:frame draw:style-name="mediacenter" draw:name="11" text:anchor-type="paragraph" draw:z-index="11" svg:width="14.44625cm" svg:height="10.107083333333cm"><draw:image xlink:href="Pictures/600657346ec02da6f59e10a2e48a8abe.png" xlink:type="simple" xlink:show="embed" xlink:actuate="onLoad"/></draw:frame></text:p>
      <text:list text:style-name="List_20_1" text:continue-numbering="false">
        <text:list-item>
          <text:p text:style-name="LastListParagraph_List_20_1_Content_First"> largeur à 100% de l'affichage</text:p>
        </text:list-item>
      </text:list>
      <text:p text:style-name="Text_20_body"><draw:frame draw:style-name="mediacenter" draw:name="12" text:anchor-type="paragraph" draw:z-index="12" svg:width="15.742708333333cm" svg:height="9.763125cm"><draw:image xlink:href="Pictures/2806c54f5db72624424aea4d8407fab8.png" xlink:type="simple" xlink:show="embed" xlink:actuate="onLoad"/></draw:frame></text:p>
      <text:h text:style-name="Heading_20_2" text:outline-level="2"><text:bookmark-start text:name="__RefHeading___etape_10remplir_le_tableau_et_enregistrer_12"/><text:bookmark-start text:name="etape_10remplir_le_tableau_et_enregistrer"/>Étape 10 : remplir le tableau et enregistrer<text:bookmark-end text:name="__RefHeading___etape_10remplir_le_tableau_et_enregistrer_12"/><text:bookmark-end text:name="etape_10remplir_le_tableau_et_enregistrer"/></text:h>
      <text:p text:style-name="Text_20_body">Exemple de rendu avec</text:p>
      <text:list text:style-name="List_20_1" text:continue-numbering="false">
        <text:list-item>
          <text:p text:style-name="List_20_1_Content_First"> légende : en haut</text:p>
        </text:list-item>
        <text:list-item>
          <text:p text:style-name="List_20_1_Content"> entête : les deux</text:p>
        </text:list-item>
        <text:list-item>
          <text:p text:style-name="List_20_1_Content"> bordure : autour de chaque cellule</text:p>
        </text:list-item>
        <text:list-item>
          <text:p text:style-name="List_20_1_Content"> épaisseur de trait : par défaut (1)</text:p>
        </text:list-item>
        <text:list-item>
          <text:p text:style-name="List_20_1_Content"> couleur : par défaut (trait noir, fond blanc)</text:p>
        </text:list-item>
        <text:list-item>
          <text:p text:style-name="List_20_1_Content_Last"> largeur : par défaut (non définie)</text:p>
        </text:list-item>
      </text:list>
      <text:p text:style-name="Text_20_body"> <draw:frame draw:style-name="mediacenter" draw:name="13" text:anchor-type="paragraph" draw:z-index="13" svg:width="8.73125cm" svg:height="6.4822916666667cm"><draw:image xlink:href="Pictures/6776aeba848fd806bdb43fc07f9c9669.png" xlink:type="simple" xlink:show="embed" xlink:actuate="onLoad"/></draw:frame></text:p>
      <text:h text:style-name="Heading_20_2" text:outline-level="2"><text:bookmark-start text:name="__RefHeading___etape_11si_necessaire_modifier_le_tableau_puis_enregistrer_de_nouveau_13"/><text:bookmark-start text:name="etape_11si_necessaire_modifier_le_tableau_puis_enregistrer_de_nouveau"/>Étape 11 : si nécessaire, modifier le tableau puis enregistrer de nouveau<text:bookmark-end text:name="__RefHeading___etape_11si_necessaire_modifier_le_tableau_puis_enregistrer_de_nouveau_13"/><text:bookmark-end text:name="etape_11si_necessaire_modifier_le_tableau_puis_enregistrer_de_nouveau"/></text:h>
      <text:p text:style-name="Text_20_body"><draw:frame draw:style-name="mediacenter" draw:name="14" text:anchor-type="paragraph" draw:z-index="14" svg:width="18.176875cm" style:rel-width="100%" svg:height="13.546666666667cm" style:rel-height="scale"><draw:image xlink:href="Pictures/0471534e3d03c541ec699e975f02a658.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rencontrez une difficulté de mise en forme, n’hésitez pas à nous contacter à l'adresse : cemu.assistance@unicaen.fr (Ecampus) ou cemu.paramedical (Collegium Santé)</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57:41</meta:creation-date>
    <dc:creator>Generated</dc:creator>
    <dc:date>2026-08-10T18::57:41</dc:date>
    <dc:language>en-US</dc:language>
    <meta:editing-cycles>1</meta:editing-cycles>
    <meta:editing-duration>PT0S</meta:editing-duration>
    <dc:title>moodle:wysiwyg:tableau</dc:title>
  </office:meta>
</office:document-meta>
</file>