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9ea1d803e5d39df456ddcb4412b42c.png"/>
  <manifest:file-entry manifest:media-type="image/png" manifest:full-path="Pictures/af3ac508793b513e7425817ce09884b4.png"/>
  <manifest:file-entry manifest:media-type="image/png" manifest:full-path="Pictures/78b60c182d726fb73c1f887ebaecaecc.png"/>
  <manifest:file-entry manifest:media-type="image/png" manifest:full-path="Pictures/2cbf2d54c7c8c8a5a32a2d3a93d2c50b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vue_ensemble"/>La <text:span text:style-name="Strong_20_Emphasis">Vue d'ensemble des cours</text:span> permet de visualiser rapidement l'ensemble des cours auxquels je suis inscrit, quelque soit mon rôle, enseignant ou étudiant. </text:p>
      <text:p text:style-name="Text_20_body">Il s'agit du bloc central de la page “Tableau de bord”.</text:p>
      <text:p text:style-name="Text_20_body">Cette vue d'ensemble peut être configurée en vous proposant :</text:p>
      <text:list text:style-name="List_20_1" text:continue-numbering="false">
        <text:list-item>
          <text:p text:style-name="LastListParagraph_List_20_1_Content_First"> 3 types de vues : carte (par défaut), liste ou résumé</text:p>
        </text:list-item>
      </text:list>
      <text:p text:style-name="Text_20_body"><draw:frame draw:style-name="media" draw:name="0" text:anchor-type="as-char" draw:z-index="0" svg:width="15.875cm" style:rel-width="100%" svg:height="3.7767137096774cm" style:rel-height="scale"><draw:image xlink:href="Pictures/c99ea1d803e5d39df456ddcb4412b42c.png" xlink:type="simple" xlink:show="embed" xlink:actuate="onLoad"/></draw:frame></text:p>
      <text:list text:style-name="List_20_1" text:continue-numbering="false">
        <text:list-item>
          <text:p text:style-name="LastListParagraph_List_20_1_Content_First"> la liste des cours par “Nom” ou “Dernier accès”</text:p>
        </text:list-item>
      </text:list>
      <text:p text:style-name="Text_20_body"><draw:frame draw:style-name="media" draw:name="1" text:anchor-type="as-char" draw:z-index="1" svg:width="15.875cm" style:rel-width="100%" svg:height="2.9940414507772cm" style:rel-height="scale"><draw:image xlink:href="Pictures/af3ac508793b513e7425817ce09884b4.png" xlink:type="simple" xlink:show="embed" xlink:actuate="onLoad"/></draw:frame></text:p>
      <text:list text:style-name="List_20_1" text:continue-numbering="false">
        <text:list-item>
          <text:p text:style-name="LastListParagraph_List_20_1_Content_First"> un filtre qui permet de n'afficher que certains cours (par défaut : en cours)</text:p>
        </text:list-item>
      </text:list>
      <text:p text:style-name="Text_20_body"><draw:frame draw:style-name="media" draw:name="2" text:anchor-type="as-char" draw:z-index="2" svg:width="15.875cm" style:rel-width="100%" svg:height="5.5472764645427cm" style:rel-height="scale"><draw:image xlink:href="Pictures/78b60c182d726fb73c1f887ebaecaecc.png" xlink:type="simple" xlink:show="embed" xlink:actuate="onLoad"/></draw:frame></text:p>
      <text:p text:style-name="Text_20_body">Pour alléger cette vue d'ensemble ou bien pour que cela corresponde à vos besoin vous avez la possibilité, pour chaque cours,  de “Marquer comme favori” ou bien “Retirer de l'affichage” .
<draw:frame draw:style-name="media" draw:name="3" text:anchor-type="as-char" draw:z-index="3" svg:width="10.583333333333cm" svg:height="11.327726809378cm"><draw:image xlink:href="Pictures/2cbf2d54c7c8c8a5a32a2d3a93d2c50b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 : le filtre “Tout (sauf cours cachés)” comprend les cours “retirés de l'affichage” et non les cours non affiché aux étudiant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6::10:51</meta:creation-date>
    <dc:creator>Generated</dc:creator>
    <dc:date>2026-08-19T06::10:51</dc:date>
    <dc:language>en-US</dc:language>
    <meta:editing-cycles>1</meta:editing-cycles>
    <meta:editing-duration>PT0S</meta:editing-duration>
    <dc:title>moodle:vue_ensemble</dc:title>
  </office:meta>
</office:document-meta>
</file>