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f992d197c5b1ba32168d5e290146be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vrai_faux"/><text:bookmark-start text:name="__RefHeading___question_vrai_faux_1"/><text:bookmark-start text:name="question_vrai_faux"/>Question Vrai/Faux<text:bookmark-end text:name="__RefHeading___question_vrai_faux_1"/><text:bookmark-end text:name="question_vrai_faux"/></text:h>
      <text:p text:style-name="Text_20_body">Dans une question Vrai/Faux, l'étudiant dispose d'une proposition qu'il doit identifier comme correcte ou incorrecte et cocher Vrai ou Faux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list text:style-name="List_20_1" text:continue-numbering="false">
              <text:list-item>
                <text:p text:style-name="List_20_1_Content_First">     Bien préciser les consignes</text:p>
              </text:list-item>
              <text:list-item>
                <text:p text:style-name="List_20_1_Content">     Les questions doivent être formulées positivement</text:p>
              </text:list-item>
              <text:list-item>
                <text:p text:style-name="List_20_1_Content_Last">     Associez à vos questions un feedback : commentaire de correction ou de renforcement.</text:p>
              </text:list-item>
            </text:list>
          </table:table-cell>
        </table:table-row>
      </table:table>
      <text:p text:style-name="Text_20_body">Dans la banque de questions du cours, cliquer sur le bouton “<text:span text:style-name="Strong_20_Emphasis">Créer une question…</text:span>”.</text:p>
      <text:p text:style-name="Text_20_body">Dans le menu qui s'ouvre, choisir l'option “Vrai/Faux” :</text:p>
      <text:p text:style-name="Text_20_body"><draw:frame draw:style-name="mediacenter" draw:name="1" text:anchor-type="paragraph" draw:z-index="1" svg:width="14.499166666667cm" svg:height="16.801041666667cm"><draw:image xlink:href="Pictures/f992d197c5b1ba32168d5e290146be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07:15</meta:creation-date>
    <dc:creator>Generated</dc:creator>
    <dc:date>2026-08-09T14::07:15</dc:date>
    <dc:language>en-US</dc:language>
    <meta:editing-cycles>1</meta:editing-cycles>
    <meta:editing-duration>PT0S</meta:editing-duration>
    <dc:title>moodle:vrai_faux</dc:title>
  </office:meta>
</office:document-meta>
</file>