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661de6ac6a25d917b872cb9510c5f058.png"/>
  <manifest:file-entry manifest:media-type="image/png" manifest:full-path="Pictures/01bcf59dba305e4f2405d6499ddb9102.png"/>
  <manifest:file-entry manifest:media-type="image/png" manifest:full-path="Pictures/5ae22ae4a4fd5ac1313b77cbaa0674e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verif-inscriptions"/><text:bookmark-start text:name="__RefHeading___verification_des_inscriptions_1"/><text:bookmark-start text:name="verification_des_inscriptions"/>Vérification des inscriptions<text:bookmark-end text:name="__RefHeading___verification_des_inscriptions_1"/><text:bookmark-end text:name="verification_des_inscriptions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Pour inscrire des utilisateurs, consultez la fiche <text:a xlink:type="simple" xlink:href="https://webcemu.unicaen.fr/doku.php?id=moodle:gestion_inscriptions_cours" text:style-name="Internet_20_link" text:visited-style-name="Visited_20_Internet_20_Link">Gestion des utilisateurs</text:a>.</text:p>
          </table:table-cell>
        </table:table-row>
      </table:table>
      <text:p text:style-name="Text_20_body">Il est possible de consulter la <text:span text:style-name="Strong_20_Emphasis">liste des participants</text:span> pour vérifier que les étudiants ont bien accès au cours. </text:p>
      <text:p text:style-name="Text_20_body">Dans l'espace de cours, cliquer sur “Participants”, soit dans le menu de droite, soit dans le bloc “Participants”, s'il existe (par défaut, oui) :</text:p>
      <text:p text:style-name="Text_20_body"><draw:frame draw:style-name="media" draw:name="1" text:anchor-type="as-char" draw:z-index="1" svg:width="5.2916666666667cm" svg:height="6.5179894179894cm"><draw:image xlink:href="Pictures/661de6ac6a25d917b872cb9510c5f058.png" xlink:type="simple" xlink:show="embed" xlink:actuate="onLoad"/></draw:frame>    ou    <draw:frame draw:style-name="media" draw:name="2" text:anchor-type="as-char" draw:z-index="2" svg:width="5.2916666666667cm" svg:height="9.5790754257908cm"><draw:image xlink:href="Pictures/01bcf59dba305e4f2405d6499ddb9102.png" xlink:type="simple" xlink:show="embed" xlink:actuate="onLoad"/></draw:frame></text:p>
      <text:p text:style-name="Text_20_body">La liste des participants peut être filtrée, par rôle par exemple.</text:p>
      <text:p text:style-name="Text_20_body"><draw:frame draw:style-name="media" draw:name="3" text:anchor-type="as-char" draw:z-index="3" svg:width="21.166666666667cm" style:rel-width="100%" svg:height="13.21091954023cm" style:rel-height="scale"><draw:image xlink:href="Pictures/5ae22ae4a4fd5ac1313b77cbaa0674e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4::13:59</meta:creation-date>
    <dc:creator>Generated</dc:creator>
    <dc:date>2026-08-26T04::13:59</dc:date>
    <dc:language>en-US</dc:language>
    <meta:editing-cycles>1</meta:editing-cycles>
    <meta:editing-duration>PT0S</meta:editing-duration>
    <dc:title>moodle:verif-inscriptions</dc:title>
  </office:meta>
</office:document-meta>
</file>