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08af7e523ea34e85b5abbcc3deba1d.png"/>
  <manifest:file-entry manifest:media-type="image/png" manifest:full-path="Pictures/d2ec24362598e488aa26e10137ebff80.png"/>
  <manifest:file-entry manifest:media-type="image/png" manifest:full-path="Pictures/e4b8642129830a5dc2ad0612dc50d03e.png"/>
  <manifest:file-entry manifest:media-type="image/png" manifest:full-path="Pictures/09c22bba6c848e0c740039952f5ffe7d.png"/>
  <manifest:file-entry manifest:media-type="image/png" manifest:full-path="Pictures/db0f8f4da68c59aa9601f02643235378.png"/>
  <manifest:file-entry manifest:media-type="image/png" manifest:full-path="Pictures/062b8cc3215834cd7611b5199cabaf9b.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dc8825d72073fe06d3a14187d8564fc4.png"/>
  <manifest:file-entry manifest:media-type="image/png" manifest:full-path="Pictures/4b7a93005e7b6c8454ed2fda3fee80a9.png"/>
  <manifest:file-entry manifest:media-type="image/png" manifest:full-path="Pictures/5b3d554a5e4e789c6e390318fef087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organisation_examen"/><text:bookmark-start text:name="__RefHeading___organiser_un_examen_en_ligne_avec_test_1"/><text:bookmark-start text:name="organiser_un_examen_en_ligne_avec_test"/>Organiser un examen en ligne avec "Test"<text:bookmark-end text:name="__RefHeading___organiser_un_examen_en_ligne_avec_test_1"/><text:bookmark-end text:name="organiser_un_examen_en_ligne_avec_test"/></text:h>
      <text:p text:style-name="Text_20_body">Cette page a pour but de vous proposer une procédure vous permettant de mettre en place un examen avec corrections automatiques pour des grands groupes en salle informatique (idéalement) ou en BYOD (Bring your own device, c'est-à-dire que les étudiants apportent leur matériel informatique et se connectent à internet via le WIFI).
Il s'agit de proposer aux étudiants un examen sous forme d'un test en ligne sur Moodle. Cet examen doit s'effectuer en salle informatique ou dans une salle dotée d'un accès WIFI suffisant, sur un temps donné, dans les conditions d'un examen classique.
Le test en ligne en condition d'examen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Ce cycle s’appui méthodologiquement sur le modèle de conception pédagogique “ADDIE” :</text:p>
      <text:list text:style-name="List_20_1" text:continue-numbering="false">
        <text:list-item>
          <text:p text:style-name="List_20_1_Content_First"> Analyse (étape 1)</text:p>
        </text:list-item>
        <text:list-item>
          <text:p text:style-name="List_20_1_Content"> Design ou conception (étape 2)</text:p>
        </text:list-item>
        <text:list-item>
          <text:p text:style-name="List_20_1_Content"> Développement ou production (étape 3)</text:p>
        </text:list-item>
        <text:list-item>
          <text:p text:style-name="List_20_1_Content"> Implémentation (étapes 4 à 7)</text:p>
        </text:list-item>
        <text:list-item>
          <text:p text:style-name="List_20_1_Content_Last"> Évaluation (étape 8).</text:p>
        </text:list-item>
      </text:list>
      <text:h text:style-name="Heading_20_2" text:outline-level="2"><text:bookmark-start text:name="__RefHeading___etape_1._analyse_du_contexte_d_evaluation_2"/><text:bookmark-start text:name="etape_1._analyse_du_contexte_d_evaluation"/>Étape 1. Analyse du contexte d’évaluation<text:bookmark-end text:name="__RefHeading___etape_1._analyse_du_contexte_d_evaluation_2"/><text:bookmark-end text:name="etape_1._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Le test permet de proposer une évaluation par questions fermées dites “à correction objective” (QCM, QROC, textes à trous, appariements…) par opposition aux évaluations par questions ouvertes à production longue dires “à réponse construite” (rédaction, dissertation, étude de cas, problème à résoudre…). Cette modalité par test est particulièrement adaptée pour <text:span text:style-name="Strong_20_Emphasis">vérifier l’acquisition de connaissances, la compréhension ou l'application</text:span>. Le test peut aussi être complémentaire d'autres modalités d’évaluation (production longues, simulation, portfolio, ECOS…).</text:p>
      <text:p text:style-name="Text_20_body"><draw:frame draw:style-name="mediacenter" draw:name="0" text:anchor-type="paragraph" draw:z-index="0" svg:width="26.246666666667cm" style:rel-width="100%" svg:height="12.170833333333cm" style:rel-height="scale"><draw:image xlink:href="Pictures/5d08af7e523ea34e85b5abbcc3deba1d.png" xlink:type="simple" xlink:show="embed" xlink:actuate="onLoad"/></draw:frame></text:p>
      <text:p text:style-name="Text_20_body">La modalité d’évaluation par tests doit être cohérente avec les objectifs d’apprentissage visés et les activités d'apprentissages réalisées (cf Principe de cohérence ou d'alignement pédagogique <text:a xlink:type="simple" xlink:href="https://www.youtube.com/watch?v=BF7E6u6RIj0" text:style-name="Internet_20_link" text:visited-style-name="Visited_20_Internet_20_Link">https://www.youtube.com/watch?v=BF7E6u6RIj0</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1" text:anchor-type="paragraph" draw:z-index="1" svg:width="13.467291666667cm" svg:height="6.8791666666667cm"><draw:image xlink:href="Pictures/d2ec24362598e488aa26e10137ebff80.png" xlink:type="simple" xlink:show="embed" xlink:actuate="onLoad"/></draw:frame></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Les examens réalisés sur ce mode nécessitent des prérequis. Ces prérequis sont des préalables indispensables avant de faire une demande d'accompagnement au CEMU.
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h text:style-name="Heading_20_4" text:outline-level="4"><text:bookmark-start text:name="__RefHeading___salles_6"/><text:bookmark-start text:name="salles"/>Salles<text:bookmark-end text:name="__RefHeading___salles_6"/><text:bookmark-end text:name="salles"/></text:h>
      <text:list text:style-name="List_20_1" text:continue-numbering="false">
        <text:list-item>
          <text:p text:style-name="List_20_1_Content_First"> la réservation  des salles informatiques se fait  via le logiciel ADE. Dans chaque composante une personne (secrétariat) est en charge des calendriers et de la réservation des salles. ( voir documentation ADE sur <text:a xlink:type="simple" xlink:href="http://www.unicaen.fr/intranet/systeme-d-information/documentation" text:style-name="Internet_20_link" text:visited-style-name="Visited_20_Internet_20_Link">http://www.unicaen.fr/intranet/systeme-d-information/documentation</text:a>)</text:p>
        </text:list-item>
        <text:list-item>
          <text:p text:style-name="List_20_1_Content"> À noter que le nombre de salles informatiques est limité et qu'il faut réserver suffisamment à l’avance. Sur tous les campus des salles informatiques sont disponibles. Sur ADE, il existe un filtre qui permet de repérer très rapidement les salles informatiques.</text:p>
        </text:list-item>
        <text:list-item>
          <text:p text:style-name="List_20_1_Content"> Sur le campus 1, les salles particulièrement adaptées sont :</text:p>
          <text:list text:style-name="List_20_1">
            <text:list-item>
              <text:p text:style-name="List_20_1_Content"> sous-sol du bâtiment D : Neptune, Mercure et Sigma (94 places)</text:p>
            </text:list-item>
            <text:list-item>
              <text:p text:style-name="List_20_1_Content"> bâtiment A : AC 103 et AC 137 (54 places)</text:p>
            </text:list-item>
            <text:list-item>
              <text:p text:style-name="List_20_1_Content_Last"> MLI : LI 229, LI 230, LI 232 (76 places)</text:p>
            </text:list-item>
          </text:list>
        </text:list-item>
      </text:list>
      <text:h text:style-name="Heading_20_4" text:outline-level="4"><text:bookmark-start text:name="__RefHeading___examinateurs_7"/><text:bookmark-start text:name="examinateurs"/>Examinateurs<text:bookmark-end text:name="__RefHeading___examinateurs_7"/><text:bookmark-end text:name="examinateurs"/></text:h>
      <text:p text:style-name="Text_20_body">Comme tout examen, la présence d'examinateurs est obligatoire. Ils accueillent les étudiants, contrôlent leur identité et leur font signer la feuille d'émargement. Ils dictent les consignes et s'assurent du bon déroulement de l'épreuve.</text:p>
      <text:h text:style-name="Heading_20_4" text:outline-level="4"><text:bookmark-start text:name="__RefHeading___support_informatique_8"/><text:bookmark-start text:name="support_informatique"/>Support informatique<text:bookmark-end text:name="__RefHeading___support_informatique_8"/><text:bookmark-end text:name="support_informatique"/></text:h>
      <text:p text:style-name="Text_20_body">Dans la plupart des composantes, il existe un correspondant de la DSI qu'il faut avertir pour s’assurer de sa disponibilité, s'assurer qu'il n'y a pas de mise à jour de programmée et vérifier que tous les postes sont en état.
En l’absence du correspondant, il faut prévenir par mail le service DSI support (<text:a xlink:type="simple" xlink:href="mailto:dsi.support@unicaen.fr" text:style-name="Internet_20_link" text:visited-style-name="Visited_20_Internet_20_Link">dsi.support@unicaen.fr</text:a>). Un ticket sera créé et suivi.</text:p>
      <text:h text:style-name="Heading_20_2" text:outline-level="2"><text:bookmark-start text:name="__RefHeading___etape_2._design_de_l_epreuve_9"/><text:bookmark-start text:name="etape_2._design_de_l_epreuve"/>Étape 2. Design de l'épreuve<text:bookmark-end text:name="__RefHeading___etape_2._design_de_l_epreuve_9"/><text:bookmark-end text:name="etape_2._design_de_l_epreuve"/></text:h>
      <text:h text:style-name="Heading_20_3" text:outline-level="3"><text:bookmark-start text:name="__RefHeading___construction_de_la_structure_de_l_epreuve_10"/><text:bookmark-start text:name="construction_de_la_structure_de_l_epreuve"/>2.1 Construction de la structure de l'épreuve<text:bookmark-end text:name="__RefHeading___construction_de_la_structure_de_l_epreuve_10"/><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page dédiée à la comparaison des modalités de questionnement (En cours de construction).</text:p>
      <text:p text:style-name="Text_20_body">Une fois déterminées, vous pouvez compléter le tableau de spécification précédent avec les modalités de questionnement (MQ) liées avec les objectifs d'apprentissages. Nous vous recommandons de répartir les points affectés précédemment par type de question directement dans le tableau comme dans l'exemple ci-dessous :</text:p>
      <text:p text:style-name="Text_20_body"><draw:frame draw:style-name="mediacenter" draw:name="2" text:anchor-type="paragraph" draw:z-index="2"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11"/><text:bookmark-start text:name="choix_de_la_methode_de_cotation"/>2.2 Choix de la méthode de cotation<text:bookmark-end text:name="__RefHeading___choix_de_la_methode_de_cotation_11"/><text:bookmark-end text:name="choix_de_la_methode_de_cotation"/></text:h>
      <text:p text:style-name="Text_20_body">Se reporter à la documentation : <text:a xlink:type="simple" xlink:href="https://webcemu.unicaen.fr/doku.php?id=moodle:systeme_cotation" text:style-name="Internet_20_link" text:visited-style-name="Visited_20_Internet_20_Link">Choisir une méthode de cotation (ou "scoring")</text:a></text:p>
      <text:h text:style-name="Heading_20_3" text:outline-level="3"><text:bookmark-start text:name="__RefHeading___elaboration_des_consignes_generales_12"/><text:bookmark-start text:name="elaboration_des_consignes_generales"/>2.3 Élaboration des consignes générales<text:bookmark-end text:name="__RefHeading___elaboration_des_consignes_generales_12"/><text:bookmark-end text:name="elaboration_des_consignes_generales"/></text:h>
      <text:h text:style-name="Heading_20_4" text:outline-level="4"><text:bookmark-start text:name="__RefHeading___dans_la_convocation_des_etudiants_doit_apparaitre_les_elements_suivants_13"/><text:bookmark-start text:name="dans_la_convocation_des_etudiants_doit_apparaitre_les_elements_suivants"/>Dans la convocation des étudiants doit apparaître les éléments suivants :<text:bookmark-end text:name="__RefHeading___dans_la_convocation_des_etudiants_doit_apparaitre_les_elements_suivants_13"/><text:bookmark-end text:name="dans_la_convocation_des_etudiants_doi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inement.</text:p>
        </text:list-item>
        <text:list-item>
          <text:p text:style-name="List_20_1_Content"> Préciser aux étudiants qu’ils doivent venir avec leurs codes d’accès à la plateforme Moodle. Attention, s’ils n’ont pas leurs codes, nous ne pourrons pas les leur fournir ce qui équivaut à l’invalidation de l’épreuve.</text:p>
        </text:list-item>
        <text:list-item>
          <text:p text:style-name="List_20_1_Content">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sur les ordinateurs de la salle quelques jours avant pour s’assurer du bon fonctionnement (notamment en prévention des mots de passe oubliés et des difficultés liées à l’environnement informatique différent de celui auquel ils sont habitués sur leur matériel personnel).</text:p>
        </text:list-item>
      </text:list>
      <text:h text:style-name="Heading_20_4" text:outline-level="4"><text:bookmark-start text:name="__RefHeading___dans_la_fiche_a_destination_des_examinateurs_doit_apparaitre_les_elements_suivants_14"/><text:bookmark-start text:name="dans_la_fiche_a_destination_des_examinateurs_doit_apparaitre_les_elements_suivants"/>Dans la fiche à destination des examinateurs doit apparaître les éléments suivants :<text:bookmark-end text:name="__RefHeading___dans_la_fiche_a_destination_des_examinateurs_doit_apparaitre_les_elements_suivants_14"/><text:bookmark-end text:name="dans_la_fiche_a_destination_des_examinateurs_doit_apparaitre_les_elements_suivants"/></text:h>
      <text:list text:style-name="List_20_1" text:continue-numbering="false">
        <text:list-item>
          <text:p text:style-name="List_20_1_Content_First"> Numéro des salles, dates, nombre d'étudiants par salle, nom des examinateurs présents ;</text:p>
        </text:list-item>
        <text:list-item>
          <text:p text:style-name="List_20_1_Content_Last"> Numéros utiles : responsables de l'examen (portables), accompagnateur Moodle (portable), support informatique (réseau et postes).</text:p>
        </text:list-item>
      </text:list>
      <text:h text:style-name="Heading_20_2" text:outline-level="2"><text:bookmark-start text:name="__RefHeading___etape_3._production_du_test_15"/><text:bookmark-start text:name="etape_3._production_du_test"/>Étape 3. Production du test<text:bookmark-end text:name="__RefHeading___etape_3._production_du_test_15"/><text:bookmark-end text:name="etape_3._production_du_test"/></text:h>
      <text:p text:style-name="Text_20_body">Maintenant que les éléments à évaluer, le format et le nombre des questions sont déterminés, le processus de construction des questions va pouvoir débuter.</text:p>
      <text:p text:style-name="Text_20_body">Deux types de contrôles qualité vont pouvoir avoir lieu <text:span text:style-name="Emphasis">à priori</text:span>, c'est-à-dire avant l'épreuve :</text:p>
      <text:list text:style-name="List_20_1" text:continue-numbering="false">
        <text:list-item>
          <text:p text:style-name="List_20_1_Content_First"> l'utilisation des règles de rédaction ;</text:p>
        </text:list-item>
        <text:list-item>
          <text:p text:style-name="List_20_1_Content_Last"> la relecture ou validation par au moins au autre expert de la discipline.</text:p>
        </text:list-item>
      </text:list>
      <text:p text:style-name="Text_20_body">L'examen sera intégrée dans un espace de cours Moodle dans lequel quelques réglages spécifiques sont nécessaires. </text:p>
      <text:h text:style-name="Heading_20_3" text:outline-level="3"><text:bookmark-start text:name="__RefHeading___preparation_de_l_espace_de_cours_moodle_16"/><text:bookmark-start text:name="preparation_de_l_espace_de_cours_moodle"/>3.1 Préparation de l'espace de cours Moodle<text:bookmark-end text:name="__RefHeading___preparation_de_l_espace_de_cours_moodle_16"/><text:bookmark-end text:name="preparation_de_l_espace_de_cours_moodle"/></text:h>
      <text:h text:style-name="Heading_20_4" text:outline-level="4"><text:bookmark-start text:name="__RefHeading___dans_administration_du_cours_parametres_17"/><text:bookmark-start text:name="dans_administration_du_cours_parametres"/>Dans "Administration du cours" / "Paramètres" :<text:bookmark-end text:name="__RefHeading___dans_administration_du_cours_parametres_17"/><text:bookmark-end text:name="dans_administration_du_cours_parametres"/></text:h>
      <text:list text:style-name="List_20_1" text:continue-numbering="false">
        <text:list-item>
          <text:p text:style-name="LastListParagraph_List_20_1_Content_First"> Dans le volet Apparence : Choisir “<text:span text:style-name="Strong_20_Emphasis">Non</text:span>” pour l'option “<text:span text:style-name="Strong_20_Emphasis">Afficher le carnet de notes aux étudiants</text:span>”. Cela vous permettra de ne pas afficher immédiatement leurs notes aux étudiants et ainsi d'avoir le temps de vérifier que l'épreuve s'est bien déroulée avant la diffusion officielle des notes de l'examen.</text:p>
        </text:list-item>
      </text:list>
      <text:list text:style-name="List_20_1" text:continue-numbering="false">
        <text:list-item>
          <text:p text:style-name="LastListParagraph_List_20_1_Content_First"> Dans le volet Groupes : choisir “<text:span text:style-name="Strong_20_Emphasis">groupes séparés</text:span>” (si plusieurs sessions ou plusieurs cohortes)</text:p>
        </text:list-item>
      </text:list>
      <text:p text:style-name="Text_20_body"><draw:frame draw:style-name="mediacenter" draw:name="3" text:anchor-type="paragraph" draw:z-index="3" svg:width="14.790208333333cm" svg:height="16.536458333333cm"><draw:image xlink:href="Pictures/09c22bba6c848e0c740039952f5ffe7d.png" xlink:type="simple" xlink:show="embed" xlink:actuate="onLoad"/></draw:frame></text:p>
      <text:h text:style-name="Heading_20_4" text:outline-level="4"><text:bookmark-start text:name="__RefHeading___dans_administration_du_cours_utilisateurs_methode_d_inscription_18"/><text:bookmark-start text:name="dans_administration_du_cours_utilisateurs_methode_d_inscription"/>Dans "Administration du cours" / "Utilisateurs" / "Méthode d'inscription" :<text:bookmark-end text:name="__RefHeading___dans_administration_du_cours_utilisateurs_methode_d_inscription_18"/><text:bookmark-end text:name="dans_administration_du_cours_utilisateurs_methode_d_inscription"/></text:h>
      <text:list text:style-name="List_20_1" text:continue-numbering="false">
        <text:list-item>
          <text:p text:style-name="List_20_1_Content_First"> <text:span text:style-name="Strong_20_Emphasis">Ne pas activer la méthode auto-inscription</text:span> (c'est-à-dire que la ligne auto-inscription doit avoir son œil barré)</text:p>
        </text:list-item>
        <text:list-item>
          <text:p text:style-name="List_20_1_Content_Last"> Inscrire manuellement les autres enseignants et éventuellement les tuteurs</text:p>
        </text:list-item>
      </text:list>
      <text:p text:style-name="Text_20_body"><draw:frame draw:style-name="mediacenter" draw:name="4" text:anchor-type="paragraph" draw:z-index="4" svg:width="16.98625cm" svg:height="8.334375cm"><draw:image xlink:href="Pictures/db0f8f4da68c59aa9601f02643235378.png" xlink:type="simple" xlink:show="embed" xlink:actuate="onLoad"/></draw:frame></text:p>
      <text:h text:style-name="Heading_20_4" text:outline-level="4"><text:bookmark-start text:name="__RefHeading___dans_administration_du_cours_utilisateurs_groupes_19"/><text:bookmark-start text:name="dans_administration_du_cours_utilisateurs_groupes"/>Dans "Administration du cours" / "utilisateurs" / "Groupes" :<text:bookmark-end text:name="__RefHeading___dans_administration_du_cours_utilisateurs_groupes_19"/><text:bookmark-end text:name="dans_administration_du_cours_utilisateurs_groupes"/></text:h>
      <text:p text:style-name="Text_20_body">Par défaut, les groupes de TD et TP sont créés automatiquement dans l'espace de cours. Il est conseillé de les utiliser car ils vont simplifier le travail d'administration (mêmes groupes que ceux définis dans APOGEE).</text:p>
      <text:p text:style-name="Text_20_body"><text:span text:style-name="Strong_20_Emphasis">Si vous ne souhaitez pas utiliser les groupes déjà créés automatiquement :</text:span></text:p>
      <text:list text:style-name="List_20_1" text:continue-numbering="false">
        <text:list-item>
          <text:p text:style-name="List_20_1_Content_First"> Nous vous invitons à consulter le tutoriel Moodle suivant : <text:a xlink:type="simple" xlink:href="https://docs.moodle.org/3x/fr/Groupes_d%27utilisateurs" text:style-name="Internet_20_link" text:visited-style-name="Visited_20_Internet_20_Link">https://docs.moodle.org/3x/fr/Groupes_d%27utilisateurs</text:a></text:p>
        </text:list-item>
        <text:list-item>
          <text:p text:style-name="List_20_1_Content"> Recommandation de création : 1 groupe par session (NB : les groupes peuvent être créés automatiquement — par ordre alphabétique par exemple)</text:p>
        </text:list-item>
        <text:list-item>
          <text:p text:style-name="List_20_1_Content_Last"> Inscription des étudiants dans les groupes : soit manuellement, soit en fournissant à l'équipe d’administration de la plateforme un fichier tableur formaté comme ci-dessous.</text:p>
        </text:list-item>
      </text:list>
      <text:p text:style-name="Text_20_body"><draw:frame draw:style-name="mediacenter" draw:name="5" text:anchor-type="paragraph" draw:z-index="5" svg:width="8.493125cm" svg:height="2.143125cm"><draw:image xlink:href="Pictures/062b8cc3215834cd7611b5199cabaf9b.png" xlink:type="simple" xlink:show="embed" xlink:actuate="onLoad"/></draw:frame></text:p>
      <text:h text:style-name="Heading_20_3" text:outline-level="3"><text:bookmark-start text:name="__RefHeading___preparation_de_l_activite_test_20"/><text:bookmark-start text:name="preparation_de_l_activite_test"/>3.2 Préparation de l'activité test<text:bookmark-end text:name="__RefHeading___preparation_de_l_activite_test_20"/><text:bookmark-end text:name="preparation_de_l_activite_test"/></text:h>
      <text:p text:style-name="Text_20_body">Nous vous recommandons de consulter le tutoriel suivant : <text:a xlink:type="simple" xlink:href="https://webcemu.unicaen.fr/doku.php?id=moodle:creer_test" text:style-name="Internet_20_link" text:visited-style-name="Visited_20_Internet_20_Link">Créer et paramétrer un test</text:a></text:p>
      <text:p text:style-name="Text_20_body">Un examen par test en ligne nécessite certains paramétrages spécifiques :</text:p>
      <text:list text:style-name="List_20_1" text:continue-numbering="false">
        <text:list-item>
          <text:p text:style-name="List_20_1_Content_First"> la <text:span text:style-name="Strong_20_Emphasis"><text:a xlink:type="simple" xlink:href="https://webcemu.unicaen.fr/doku.php?id=moodle:test_disponibilite" text:style-name="Internet_20_link" text:visited-style-name="Visited_20_Internet_20_Link">disponibilité du test</text:a></text:span> (test pour qui et quand ?) ⇐ <text:span text:style-name="Strong_20_Emphasis">Important pour les gros effectifs, en groupes</text:span></text:p>
        </text:list-item>
        <text:list-item>
          <text:p text:style-name="List_20_1_Content_Last"> d'autres paramètres détaillés ci-après.</text:p>
        </text:list-item>
      </text:list>
      <text:h text:style-name="Heading_20_4" text:outline-level="4"><text:bookmark-start text:name="__RefHeading___dans_administration_du_test_parametres_21"/><text:bookmark-start text:name="dans_administration_du_test_parametres"/>Dans "Administration du test" / "Paramètres"<text:bookmark-end text:name="__RefHeading___dans_administration_du_test_parametres_21"/><text:bookmark-end text:name="dans_administration_du_test_parametres"/></text:h>
      <text:p text:style-name="Text_20_body">Dans le volet “Généraux” :</text:p>
      <text:list text:style-name="List_20_1" text:continue-numbering="false">
        <text:list-item>
          <text:p text:style-name="List_20_1_Content_First"> Titre : indiquez un titre explicite pour les étudiants</text:p>
        </text:list-item>
        <text:list-item>
          <text:p text:style-name="List_20_1_Content_Last"> Description : indiquez ici les caractéristiques de l'examen (unité d'enseignement, nombre d'ECTS, date, durée, modalité d’évaluation, note, consignes générales et critères d’évaluation). </text:p>
        </text:list-item>
      </text:list>
      <text:p text:style-name="Text_20_body">Dans le volet “Temps” :</text:p>
      <text:list text:style-name="List_20_1" text:continue-numbering="false">
        <text:list-item>
          <text:p text:style-name="List_20_1_Content_First"> Lorsque le temps imparti échoit : sélectionner “<text:span text:style-name="Strong_20_Emphasis">La tentative en cours est envoyée automatiquement</text:span>”. Ainsi, les étudiants qui auraient oublié ou qui n'auraient pas eu le temps de cliquer à la fin de l'épreuve sur “<text:span text:style-name="Strong_20_Emphasis">Tout envoyer et terminer</text:span>” n'ont pas de souci à se faire, Moodle effectuera la démarche à leur place une fois le délai impartis expiré.</text:p>
        </text:list-item>
        <text:list-item>
          <text:p text:style-name="List_20_1_Content_Last"> Pas de délai supplémentaire</text:p>
        </text:list-item>
      </text:list>
      <text:p text:style-name="Text_20_body"><draw:frame draw:style-name="mediacenter" draw:name="6" text:anchor-type="paragraph" draw:z-index="6" svg:width="24.765cm" style:rel-width="100%" svg:height="6.8527083333333cm" style:rel-height="scale"><draw:image xlink:href="Pictures/24b6a8588bded63d56960a73f5128858.png" xlink:type="simple" xlink:show="embed" xlink:actuate="onLoad"/></draw:frame></text:p>
      <text:p text:style-name="Text_20_body">Dans le volet “Note” :</text:p>
      <text:list text:style-name="List_20_1" text:continue-numbering="false">
        <text:list-item>
          <text:p text:style-name="List_20_1_Content_First"> Donner une note pour passer si nécessaire (la note de l'étudiant s'affichera en rouge dans le carnet de notes si elle est inférieure à la note de passage).</text:p>
        </text:list-item>
        <text:list-item>
          <text:p text:style-name="List_20_1_Content_Last"> <text:span text:style-name="Strong_20_Emphasis">Une seule tentative</text:span> au maximum</text:p>
        </text:list-item>
      </text:list>
      <text:p text:style-name="Text_20_body"><draw:frame draw:style-name="mediacenter" draw:name="7" text:anchor-type="paragraph" draw:z-index="7" svg:width="14.657916666667cm" svg:height="5.6885416666667cm"><draw:image xlink:href="Pictures/333e2c5d86b7c33fc50f6b58e37ec649.png" xlink:type="simple" xlink:show="embed" xlink:actuate="onLoad"/></draw:frame></text:p>
      <text:p text:style-name="Text_20_body">Dans le volet “Mise en page” :</text:p>
      <text:list text:style-name="List_20_1" text:continue-numbering="false">
        <text:list-item>
          <text:p text:style-name="List_20_1_Content_First"> Soit vous souhaitez une mise en page automatique, nous vous recommandons de choisir de 2 à 5 questions par page. Moodle enregistre les réponses de l'étudiant à chaque changement de page. Ainsi avoir peu de questions par page garantis à l'étudiant de ne pas perdre trop de contenu en cas de déconnexion intempestive.</text:p>
        </text:list-item>
        <text:list-item>
          <text:p text:style-name="List_20_1_Content_Last"> Soit une mise en page manuelle pour laquelle vous devez sélectionner “Jamais, toutes les questions sur une page”. La pagination se ferra alors au moment de l'ajout des questions dans le test.</text:p>
        </text:list-item>
      </text:list>
      <text:p text:style-name="Text_20_body">Dans le volet “Comportement des questions” :</text:p>
      <text:list text:style-name="List_20_1" text:continue-numbering="false">
        <text:list-item>
          <text:p text:style-name="List_20_1_Content_First"> Choisir “oui” pour la proposition “Mélanger les éléments des questions”</text:p>
        </text:list-item>
        <text:list-item>
          <text:p text:style-name="List_20_1_Content_Last"> Choisir “Feedback à postériori” dans “Comment se comportent les questions”</text:p>
        </text:list-item>
      </text:list>
      <text:p text:style-name="Text_20_body">Dans le volet “Options de relecture” :</text:p>
      <text:list text:style-name="List_20_1" text:continue-numbering="false">
        <text:list-item>
          <text:p text:style-name="LastListParagraph_List_20_1_Content_First"> décocher toutes les options de relecture cochées par défaut de la dernière case à la première en ne laissant coché que “La tentative” dans “Pendant la tentative”</text:p>
        </text:list-item>
      </text:list>
      <text:p text:style-name="Text_20_body"><draw:frame draw:style-name="mediacenter" draw:name="8" text:anchor-type="paragraph" draw:z-index="8" svg:width="23.442083333333cm" style:rel-width="100%" svg:height="11.879791666667cm" style:rel-height="scale"><draw:image xlink:href="Pictures/dc8825d72073fe06d3a14187d8564fc4.png" xlink:type="simple" xlink:show="embed" xlink:actuate="onLoad"/></draw:frame></text:p>
      <text:p text:style-name="Text_20_body">Dans le volet “Restrictions supplémentaires sur les tentatives” :</text:p>
      <text:list text:style-name="List_20_1" text:continue-numbering="false">
        <text:list-item>
          <text:p text:style-name="List_20_1_Content_First"> Saisir une clef en cliquant sur le petit crayon : celle-ci sera communiquée aux étudiants en salle d'examen - permet d'éviter qu'un étudiant non présent mais inscrit au cours et au groupe puisse accéder à l'examen de l’extérieur</text:p>
        </text:list-item>
        <text:list-item>
          <text:p text:style-name="List_20_1_Content_Last"> Cliquer sur afficher plus et choisir dans “Sécurité du navigateur” : “Nouvelle fenêtre avec un peu de sécurité Javascript” SAUF si les étudiants doivent ouvrir des documents lors de l'examen</text:p>
        </text:list-item>
      </text:list>
      <text:p text:style-name="Text_20_body">Dans le volet “Réglages courants” :</text:p>
      <text:list text:style-name="List_20_1" text:continue-numbering="false">
        <text:list-item>
          <text:p text:style-name="List_20_1_Content_First"> choisir “<text:span text:style-name="Strong_20_Emphasis">Cacher pour les étudiants</text:span>” pour l'option “<text:span text:style-name="Strong_20_Emphasis">Disponibilité</text:span>”</text:p>
        </text:list-item>
        <text:list-item>
          <text:p text:style-name="List_20_1_Content_Last"> Choisir le mode de groupe “Groupes séparés” si ce n'est pas déjà le cas</text:p>
        </text:list-item>
      </text:list>
      <text:p text:style-name="Text_20_body">Dans le volet “Restreindre l'accès” :</text:p>
      <text:p text:style-name="Text_20_body">En règle générale, les restrictions d'accès permettent de conditionner l'accès à l'activité à partir de critères divers. Pour les tests, ces restrictions peuvent par exemple conditionner l'accès à la réalisation d'autres activités préalabl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e surtout pas utiliser les restrictions d'accès pour gérer des créneaux de passage en groupe et autres périodes de disponibilité !Utilisez plutôt les réglages spécifiques de <text:a xlink:type="simple" xlink:href="https://webcemu.unicaen.fr/doku.php?id=moodle:test_disponibilite" text:style-name="Internet_20_link" text:visited-style-name="Visited_20_Internet_20_Link">disponibilité du test</text:a>.</text:p>
          </table:table-cell>
        </table:table-row>
      </table:table>
      <text:p text:style-name="Text_20_body">Dans le volet “Achèvement d'activité” :</text:p>
      <text:list text:style-name="List_20_1" text:continue-numbering="false">
        <text:list-item>
          <text:p text:style-name="List_20_1_Content_First"> Dans “suivi d’achèvement”, sélectionnez “Afficher l'activité comme terminée dès que les conditions sont remplies”</text:p>
        </text:list-item>
        <text:list-item>
          <text:p text:style-name="List_20_1_Content_Last"> Dans “Note requise”, cochez l'option “Les étudiants doivent recevoir une note pour terminer cette activité”. </text:p>
        </text:list-item>
      </text:list>
      <text:h text:style-name="Heading_20_3" text:outline-level="3"><text:bookmark-start text:name="__RefHeading___creation_et_insertion_des_questions_dans_le_test_22"/><text:bookmark-start text:name="creation_et_insertion_des_questions_dans_le_test"/>3.3 Création et insertion des questions dans le test<text:bookmark-end text:name="__RefHeading___creation_et_insertion_des_questions_dans_le_test_22"/><text:bookmark-end text:name="creation_et_insertion_des_questions_dans_le_tes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hoisir vos types de questions, reportez-vous à la documentation : <text:a xlink:type="simple" xlink:href="https://webcemu.unicaen.fr/doku.php?id=moodle:test_choix_type_questions" text:style-name="Internet_20_link" text:visited-style-name="Visited_20_Internet_20_Link">Choisir un type de question en fonction du type d'évaluation</text:a></text:p>
          </table:table-cell>
        </table:table-row>
      </table:table>
      <text:p text:style-name="Text_20_body">Pour la création des questions, reportez vous au tutoriel suivant :  <text:a xlink:type="simple" xlink:href="https://webcemu.unicaen.fr/doku.php?id=moodle:banque_questions" text:style-name="Internet_20_link" text:visited-style-name="Visited_20_Internet_20_Link">Création d'une banque de questions</text:a>). </text:p>
      <text:p text:style-name="Text_20_body">Pour <text:span text:style-name="Strong_20_Emphasis">insérer les questions</text:span> :</text:p>
      <text:list text:style-name="List_20_1" text:continue-numbering="false">
        <text:list-item>
          <text:p text:style-name="List_20_1_Content_First"> aller dans “Administration du test” / “Modifier” ;</text:p>
        </text:list-item>
        <text:list-item>
          <text:p text:style-name="List_20_1_Content"> puis cliquer sur “Ajouter” / “+ de la banque de questions” ;</text:p>
        </text:list-item>
        <text:list-item>
          <text:p text:style-name="List_20_1_Content"> Choisir la catégorie dans laquelle vous avez stocké les questions du test ;</text:p>
        </text:list-item>
        <text:list-item>
          <text:p text:style-name="List_20_1_Content"> Cocher les questions qui vous intéressent ;</text:p>
        </text:list-item>
        <text:list-item>
          <text:p text:style-name="List_20_1_Content_Last"> Cliquer sur “Ajouter au test les questions sélectionnées” ;</text:p>
        </text:list-item>
      </text:list>
      <text:p text:style-name="Text_20_body">Pour <text:span text:style-name="Strong_20_Emphasis">mélanger les questions</text:span> du test à chaque nouvelle tentative, cochez l'option “Mélanger”.</text:p>
      <text:p text:style-name="Text_20_body">Pour ajuster la <text:span text:style-name="Strong_20_Emphasis">notation des questions</text:span> :</text:p>
      <text:list text:style-name="List_20_1" text:continue-numbering="false">
        <text:list-item>
          <text:p text:style-name="List_20_1_Content_First"> cliquer sur le petit crayon en bout de ligne de la question ;</text:p>
        </text:list-item>
        <text:list-item>
          <text:p text:style-name="List_20_1_Content"> écrire la nouvelle cotation de la question (attention, les virgules doivent être écrites avec un point) ;</text:p>
        </text:list-item>
        <text:list-item>
          <text:p text:style-name="List_20_1_Content_Last"> taper sur “Entrée” pour valider.</text:p>
        </text:list-item>
      </text:list>
      <text:p text:style-name="Text_20_body">Pour ajuster la <text:span text:style-name="Strong_20_Emphasis">notation globale du test</text:span> :</text:p>
      <text:list text:style-name="List_20_1" text:continue-numbering="false">
        <text:list-item>
          <text:p text:style-name="List_20_1_Content_First"> Écrire sur combien est noté l'examen dans “note maximale” (traditionnellement 20) ;</text:p>
        </text:list-item>
        <text:list-item>
          <text:p text:style-name="List_20_1_Content_Last"> Cliquer sur “Enregistrer”</text:p>
        </text:list-item>
      </text:list>
      <text:h text:style-name="Heading_20_3" text:outline-level="3"><text:bookmark-start text:name="__RefHeading___ajustements_divers_23"/><text:bookmark-start text:name="ajustements_divers"/>3.4 Ajustements divers<text:bookmark-end text:name="__RefHeading___ajustements_divers_23"/><text:bookmark-end text:name="ajustements_divers"/></text:h>
      <text:list text:style-name="List_20_1" text:continue-numbering="false">
        <text:list-item>
          <text:p text:style-name="List_20_1_Content_First"> Si vous aviez choisi une <text:span text:style-name="Strong_20_Emphasis">mise en page manuelle des questions</text:span>, vous aller pouvoir ajouter un saut de page en cliquant sur le symbole double flèche (voir ci-dessous).</text:p>
        </text:list-item>
        <text:list-item>
          <text:p text:style-name="List_20_1_Content_Last"> Si vous souhaitez des <text:span text:style-name="Strong_20_Emphasis">titres de sections</text:span> du test, cliquer sur “ajouter” / “un nouveau titre de section” / petit crayon / écrire le titre souhaité / taper sur entrer pour valider le titre.</text:p>
        </text:list-item>
      </text:list>
      <text:p text:style-name="Text_20_body"><draw:frame draw:style-name="mediacenter" draw:name="11" text:anchor-type="paragraph" draw:z-index="11" svg:width="23.495cm" style:rel-width="100%" svg:height="13.626041666667cm" style:rel-height="scale"><draw:image xlink:href="Pictures/5b3d554a5e4e789c6e390318fef08732.png" xlink:type="simple" xlink:show="embed" xlink:actuate="onLoad"/></draw:frame></text:p>
      <text:p text:style-name="Text_20_body"><text:span text:style-name="Strong_20_Emphasis">Duplication du test</text:span> pouvant être utile dans plusieurs cas :</text:p>
      <text:list text:style-name="List_20_1" text:continue-numbering="false">
        <text:list-item>
          <text:p text:style-name="List_20_1_Content_First"> vous préférez gérer à part les étudiants qui nécessitent un tiers temps : dans ce cas on modifie les dates et le temps alloué et on restreint l'activité dupliquée aux étudiants concernés.</text:p>
        </text:list-item>
        <text:list-item>
          <text:p text:style-name="List_20_1_Content_Last"> vous préférez gérer séparément chaque groupe. Ainsi sur moodle une session = un groupe = un test. Chaque activité dupliquée sera restreinte au groupe concerné.</text:p>
        </text:list-item>
      </text:list>
      <text:h text:style-name="Heading_20_2" text:outline-level="2"><text:bookmark-start text:name="__RefHeading___etape_4._entrainement_des_etudiants_24"/><text:bookmark-start text:name="etape_4._entrainement_des_etudiants"/>Étape 4. Entrainement des étudiants<text:bookmark-end text:name="__RefHeading___etape_4._entrainement_des_etudiants_24"/><text:bookmark-end text:name="etape_4._entrainement_des_etudiants"/></text:h>
      <text:p text:style-name="Text_20_body">Il est de rigueur de proposer aux étudiants une épreuve d'entrainement ou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on proposera aux étudiants une activité permettant de tester le bon fonctionnement de leur matériel avant l'épreuve réelle.</text:p>
      <text:h text:style-name="Heading_20_2" text:outline-level="2"><text:bookmark-start text:name="__RefHeading___administration_du_test_ou_passage_de_l_epreuve_25"/><text:bookmark-start text:name="administration_du_test_ou_passage_de_l_epreuve"/>5. Administration du test (ou passage de l'épreuve)<text:bookmark-end text:name="__RefHeading___administration_du_test_ou_passage_de_l_epreuve_25"/><text:bookmark-end text:name="administration_du_test_ou_passage_de_l_epreuve"/></text:h>
      <text:h text:style-name="Heading_20_3" text:outline-level="3"><text:bookmark-start text:name="__RefHeading___la_veille_de_l_epreuve_26"/><text:bookmark-start text:name="la_veille_de_l_epreuve"/>La veille de l'épreuve<text:bookmark-end text:name="__RefHeading___la_veille_de_l_epreuve_26"/><text:bookmark-end text:name="la_veille_de_l_epreuve"/></text:h>
      <text:list text:style-name="List_20_1" text:continue-numbering="false">
        <text:list-item>
          <text:p text:style-name="LastListParagraph_List_20_1_Content_First"> Si vous utilisez une classe mobile, vérifiez le chargement des batteries des ordinateurs (ou le vendredi précédent en prévision du lundi matin).</text:p>
        </text:list-item>
      </text:list>
      <text:h text:style-name="Heading_20_3" text:outline-level="3"><text:bookmark-start text:name="__RefHeading___le_jour_de_l_examen_27"/><text:bookmark-start text:name="le_jour_de_l_examen"/>Le jour de l'examen<text:bookmark-end text:name="__RefHeading___le_jour_de_l_examen_27"/><text:bookmark-end text:name="le_jour_de_l_examen"/></text:h>
      <text:list text:style-name="List_20_1" text:continue-numbering="false">
        <text:list-item>
          <text:p text:style-name="List_20_1_Content_First"> Être en présence de la validation sur papier (et prévoir éventuellement le guide de correction).</text:p>
        </text:list-item>
        <text:list-item>
          <text:p text:style-name="List_20_1_Content"> Allumer les ordinateurs de la salle ou de la classe mobile. Prévoir un ordinateur supplémentaire allumé pour ne pas perdre de temps en cas de problème technique au démarrage sur un ordinateur étudiant. </text:p>
        </text:list-item>
        <text:list-item>
          <text:p text:style-name="List_20_1_Content"> Vérifier l'ouverture de l'espace de cours ( paramètres du cours → visible) et de l'examen.</text:p>
        </text:list-item>
        <text:list-item>
          <text:p text:style-name="List_20_1_Content"> Accueil des étudiants - Émargement et vérification d'identité. Répartition dans les salles.</text:p>
        </text:list-item>
        <text:list-item>
          <text:p text:style-name="List_20_1_Content"> Demander aux étudiants de se connecter à la plateforme Moodle.</text:p>
        </text:list-item>
        <text:list-item>
          <text:p text:style-name="List_20_1_Content"> Consignes orales du déroulement :</text:p>
          <text:list text:style-name="List_20_1">
            <text:list-item>
              <text:p text:style-name="List_20_1_Content"> Annoncer qu’une épreuve d’entraînement constituée de X questions va être réalisée pour que les étudiants vérifient le bon fonctionnement de la plate-forme et s’habituent à la présentation des questions.</text:p>
            </text:list-item>
            <text:list-item>
              <text:p text:style-name="List_20_1_Content"> Rappeler la durée de l’épreuve et informer de la présence d’un chronomètre de décompte pour l’épreuve qui s’affiche sur l’ordinateur de chaque étudiant (5’ pour l’épreuve d'entrainement et X‘ pour l’épreuve réelle).</text:p>
            </text:list-item>
            <text:list-item>
              <text:p text:style-name="List_20_1_Content"> Possibilité de traiter les questions dans n’importe quel ordre avec retour en arrière possible.</text:p>
            </text:list-item>
            <text:list-item>
              <text:p text:style-name="List_20_1_Content"> Possibilité de modifier la réponse au cours de l’épreuve.</text:p>
            </text:list-item>
            <text:list-item>
              <text:p text:style-name="List_20_1_Content"> Possibilité de marquer une questions pour pouvoir la retrouver plus facilement.</text:p>
            </text:list-item>
            <text:list-item>
              <text:p text:style-name="List_20_1_Content"> Les réponses sont enregistrées automatiquement. À la fin de l’épreuve, l’étudiant doit valider l’envoi de ses réponses en cliquant sur le bouton “Tout envoyer et terminer”</text:p>
            </text:list-item>
            <text:list-item>
              <text:p text:style-name="List_20_1_Content"> Le nombre de points attribués à chaque question est visible.</text:p>
            </text:list-item>
            <text:list-item>
              <text:p text:style-name="List_20_1_Content"> Précisez la présence ou non de points négatifs dans cette épreuve.</text:p>
            </text:list-item>
          </text:list>
        </text:list-item>
        <text:list-item>
          <text:p text:style-name="List_20_1_Content"> Vérifier que tous ont un accès sur leur session. Si accès sur session, l’accès Moodle devrait être OK. À vérifier tout de même systématiquement.  </text:p>
        </text:list-item>
        <text:list-item>
          <text:p text:style-name="List_20_1_Content"> En cas d’accès impossible sur session (poste de travail); il faut faire vérifier la validité de l'Etupass par le support informatique.</text:p>
        </text:list-item>
        <text:list-item>
          <text:p text:style-name="List_20_1_Content"> Ouvrir le sujet d’entraînement en le rendant visible pour les étudiants (œil ouvert/non barré) si les dates d'ouverture et de fermeture n'avaient pas été paramétrées et inviter les étudiants à le réaliser sans trop d’application car il n’est pas noté. </text:p>
        </text:list-item>
        <text:list-item>
          <text:p text:style-name="List_20_1_Content"> Repréciser que la durée de l’épreuve est de X min.</text:p>
        </text:list-item>
        <text:list-item>
          <text:p text:style-name="List_20_1_Content"> Ouvrir le sujet de validation en le rendant visible pour les étudiants (œil ouvert/non barré) si les dates d'ouverture et de fermeture n'avaient pas été paramétrées.</text:p>
        </text:list-item>
        <text:list-item>
          <text:p text:style-name="List_20_1_Content_Last"> Lancer l’épreuve.</text:p>
        </text:list-item>
      </text:list>
      <text:h text:style-name="Heading_20_2" text:outline-level="2"><text:bookmark-start text:name="__RefHeading___correction_de_l_epreuve_28"/><text:bookmark-start text:name="correction_de_l_epreuve"/>6. Correction de l'épreuve<text:bookmark-end text:name="__RefHeading___correction_de_l_epreuve_28"/><text:bookmark-end text:name="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webcemu.unicaen.fr/doku.php?id=moodle:test_ajustement_corrections" text:style-name="Internet_20_link" text:visited-style-name="Visited_20_Internet_20_Link">Contrôle des résultats et ajustement des corrections des questions</text:a></text:p>
        </text:list-item>
        <text:list-item>
          <text:p text:style-name="List_20_1_Content"> <text:a xlink:type="simple" xlink:href="https://webcemu.unicaen.fr/doku.php?id=moodle:test_ajustement_corrections_qroc" text:style-name="Internet_20_link" text:visited-style-name="Visited_20_Internet_20_Link">Ajuster la correction des questions à réponse courte (QROC)</text:a></text:p>
        </text:list-item>
        <text:list-item>
          <text:p text:style-name="List_20_1_Content"> <text:a xlink:type="simple" xlink:href="https://webcemu.unicaen.fr/doku.php?id=moodle:test_correction_composition" text:style-name="Internet_20_link" text:visited-style-name="Visited_20_Internet_20_Link">Corriger une question de type composition</text:a></text:p>
        </text:list-item>
        <text:list-item>
          <text:p text:style-name="List_20_1_Content_Last"> Jury</text:p>
        </text:list-item>
      </text:list>
      <text:h text:style-name="Heading_20_2" text:outline-level="2"><text:bookmark-start text:name="__RefHeading___diffusion_des_resultats_et_feedbacks_29"/><text:bookmark-start text:name="diffusion_des_resultats_et_feedbacks"/>7. Diffusion des résultats et Feedbacks<text:bookmark-end text:name="__RefHeading___diffusion_des_resultats_et_feedbacks_29"/><text:bookmark-end text:name="diffusion_des_resultats_et_feedbacks"/></text:h>
      <text:h text:style-name="Heading_20_3" text:outline-level="3"><text:bookmark-start text:name="__RefHeading___publication_des_resultats_30"/><text:bookmark-start text:name="publication_des_resultats"/>7.1 Publication des résultats<text:bookmark-end text:name="__RefHeading___publication_des_resultats_30"/><text:bookmark-end text:name="publication_des_resultats"/></text:h>
      <text:h text:style-name="Heading_20_4" text:outline-level="4"><text:bookmark-start text:name="__RefHeading___etape_1activer_le_carnet_de_note_31"/><text:bookmark-start text:name="etape_1activer_le_carnet_de_note"/>Étape 1 : Activer le carnet de note<text:bookmark-end text:name="__RefHeading___etape_1activer_le_carnet_de_note_31"/><text:bookmark-end text:name="etape_1activer_le_carnet_de_note"/></text:h>
      <text:list text:style-name="List_20_1" text:continue-numbering="false">
        <text:list-item>
          <text:p text:style-name="LastListParagraph_List_20_1_Content_First"> Sélectionner la réponse “oui” dans “Administration du cours” / “Paramètres” / “Apparence” / “Afficher le carnet de note aux étudiants”</text:p>
        </text:list-item>
      </text:list>
      <text:list text:style-name="List_20_1" text:continue-numbering="false">
        <text:list-item>
          <text:p text:style-name="LastListParagraph_List_20_1_Content_First"> Pour plus d'information, se reporter à la documentation : <text:a xlink:type="simple" xlink:href="https://webcemu.unicaen.fr/doku.php?id=moodle:carnet_de_note" text:style-name="Internet_20_link" text:visited-style-name="Visited_20_Internet_20_Link">Carnet de note</text:a></text:p>
        </text:list-item>
      </text:list>
      <text:h text:style-name="Heading_20_4" text:outline-level="4"><text:bookmark-start text:name="__RefHeading___etape_2restituer_les_copies_d_examen_32"/><text:bookmark-start text:name="etape_2restituer_les_copies_d_examen"/>Étape 2 : Restituer les copies d’examen<text:bookmark-end text:name="__RefHeading___etape_2restituer_les_copies_d_examen_32"/><text:bookmark-end text:name="etape_2restituer_les_copies_d_examen"/></text:h>
      <text:list text:style-name="List_20_1" text:continue-numbering="false">
        <text:list-item>
          <text:p text:style-name="LastListParagraph_List_20_1_Content_First"> Se reporter à la documentation : <text:a xlink:type="simple" xlink:href="https://webcemu.unicaen.fr/doku.php?id=moodle:test_restituer_copies" text:style-name="Internet_20_link" text:visited-style-name="Visited_20_Internet_20_Link">Restituer les copies d’examen aux étudiants avec "Test"</text:a></text:p>
        </text:list-item>
      </text:list>
      <text:h text:style-name="Heading_20_3" text:outline-level="3"><text:bookmark-start text:name="__RefHeading___export_des_notes_du_test_pour_insertion_dans_le_logiciel_administratif_apogee_33"/><text:bookmark-start text:name="export_des_notes_du_test_pour_insertion_dans_le_logiciel_administratif_apogee"/>7.2 Export des notes du test pour insertion dans le logiciel administratif Apogée<text:bookmark-end text:name="__RefHeading___export_des_notes_du_test_pour_insertion_dans_le_logiciel_administratif_apogee_33"/><text:bookmark-end text:name="export_des_notes_du_test_pour_insertion_dans_le_logiciel_administratif_apogee"/></text:h>
      <text:list text:style-name="List_20_1" text:continue-numbering="false">
        <text:list-item>
          <text:p text:style-name="List_20_1_Content_First"> Cliquer sur “Administration du test”; </text:p>
        </text:list-item>
        <text:list-item>
          <text:p text:style-name="List_20_1_Content"> Puis cliquer sur “Résultat” ;</text:p>
        </text:list-item>
        <text:list-item>
          <text:p text:style-name="List_20_1_Content"> Sélectionner le “groupe séparé” souhaité ou rester sur “tous les participants”</text:p>
        </text:list-item>
        <text:list-item>
          <text:p text:style-name="List_20_1_Content"> Sélectionner l'option “Microsoft Excel (.xlsx)” dans la ligne intitulée “Télécharger les données au format”</text:p>
        </text:list-item>
        <text:list-item>
          <text:p text:style-name="List_20_1_Content_Last"> Cliquer sur “Télécharger”</text:p>
        </text:list-item>
      </text:list>
      <text:p text:style-name="Text_20_body">Se reporter à la documentation : <text:a xlink:type="simple" xlink:href="https://webcemu.unicaen.fr/doku.php?id=moodle:test_telecharger_resultats" text:style-name="Internet_20_link" text:visited-style-name="Visited_20_Internet_20_Link">Télécharger les résultats d'un examen de type "Test"</text:a></text:p>
      <text:h text:style-name="Heading_20_2" text:outline-level="2"><text:bookmark-start text:name="__RefHeading___regulation_34"/><text:bookmark-start text:name="regulation"/>8. Régulation<text:bookmark-end text:name="__RefHeading___regulation_34"/><text:bookmark-end text:name="regulation"/></text:h>
      <text:p text:style-name="Text_20_body">Recueil d'informations auprès des étudiants dans l'optique d'améliorer le processus de construc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6::35:22</meta:creation-date>
    <dc:creator>Generated</dc:creator>
    <dc:date>2026-08-09T16::35:22</dc:date>
    <dc:language>en-US</dc:language>
    <meta:editing-cycles>1</meta:editing-cycles>
    <meta:editing-duration>PT0S</meta:editing-duration>
    <dc:title>moodle:test_organisation_examen</dc:title>
  </office:meta>
</office:document-meta>
</file>