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06416c743a80c0d79fb28c196895697a.png"/>
  <manifest:file-entry manifest:media-type="image/png" manifest:full-path="Pictures/dd21c78bea87952702d4e73d3603ea04.png"/>
  <manifest:file-entry manifest:media-type="image/png" manifest:full-path="Pictures/1d9b1ed40c4b31f121e4892f9d345e1c.png"/>
  <manifest:file-entry manifest:media-type="image/png" manifest:full-path="Pictures/bbb7f9223d4a2a824995982645a56637.png"/>
  <manifest:file-entry manifest:media-type="image/png" manifest:full-path="Pictures/69e2dea96922328e1d56394c90362623.png"/>
  <manifest:file-entry manifest:media-type="image/png" manifest:full-path="Pictures/02dfac581b70d5cf37d620066bbb637d.png"/>
  <manifest:file-entry manifest:media-type="image/png" manifest:full-path="Pictures/e5650dad37e661ec03393dd5ebd3f0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_correction_composition"/><text:bookmark-start text:name="__RefHeading___corriger_une_question_de_type_composition_1"/><text:bookmark-start text:name="corriger_une_question_de_type_composition"/>Corriger une question de type composition<text:bookmark-end text:name="__RefHeading___corriger_une_question_de_type_composition_1"/><text:bookmark-end text:name="corriger_une_question_de_type_composition"/></text:h>
      <text:h text:style-name="Heading_20_2" text:outline-level="2"><text:bookmark-start text:name="__RefHeading___etape_1acceder_aux_resultats_du_test_2"/><text:bookmark-start text:name="etape_1acceder_aux_resultats_du_test"/>Étape 1 : Accéder aux résultats du test<text:bookmark-end text:name="__RefHeading___etape_1acceder_aux_resultats_du_test_2"/><text:bookmark-end text:name="etape_1acceder_aux_resultats_du_test"/></text:h>
      <text:list text:style-name="List_20_1" text:continue-numbering="false">
        <text:list-item>
          <text:p text:style-name="List_20_1_Content_First"> Cliquer sur le test ;</text:p>
        </text:list-item>
        <text:list-item>
          <text:p text:style-name="List_20_1_Content_Last"> cliquer ensuite sur le nombre de tentatives ou sur <text:span text:style-name="Strong_20_Emphasis">Rouage/Résultat/Notes</text:span> :</text:p>
        </text:list-item>
      </text:list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h text:style-name="Heading_20_2" text:outline-level="2"><text:bookmark-start text:name="__RefHeading___etape_2visualiser_la_question_et_la_reponse_de_l_etudiant_3"/><text:bookmark-start text:name="etape_2visualiser_la_question_et_la_reponse_de_l_etudiant"/>Étape 2 : Visualiser la question et la réponse de l'étudiant<text:bookmark-end text:name="__RefHeading___etape_2visualiser_la_question_et_la_reponse_de_l_etudiant_3"/><text:bookmark-end text:name="etape_2visualiser_la_question_et_la_reponse_de_l_etudiant"/></text:h>
      <text:list text:style-name="List_20_1" text:continue-numbering="false">
        <text:list-item>
          <text:p text:style-name="List_20_1_Content_First"> Descendre jusqu'à atteindre les questions ;</text:p>
        </text:list-item>
        <text:list-item>
          <text:p text:style-name="List_20_1_Content_Last"> cliquer sur la mention “<text:span text:style-name="Strong_20_Emphasis">Nécessite une évaluation</text:span>” :</text:p>
        </text:list-item>
      </text:list>
      <text:p text:style-name="Text_20_body"><draw:frame draw:style-name="mediacenter" draw:name="1" text:anchor-type="paragraph" draw:z-index="1" svg:width="18.547291666667cm" style:rel-width="100%" svg:height="9.1545833333333cm" style:rel-height="scale"><draw:image xlink:href="Pictures/06416c743a80c0d79fb28c196895697a.png" xlink:type="simple" xlink:show="embed" xlink:actuate="onLoad"/></draw:frame></text:p>
      <text:h text:style-name="Heading_20_2" text:outline-level="2"><text:bookmark-start text:name="__RefHeading___etape_3lancer_la_correction_4"/><text:bookmark-start text:name="etape_3lancer_la_correction"/>Étape 3 : Lancer la correction<text:bookmark-end text:name="__RefHeading___etape_3lancer_la_correction_4"/><text:bookmark-end text:name="etape_3lancer_la_correction"/></text:h>
      <text:list text:style-name="List_20_1" text:continue-numbering="false">
        <text:list-item>
          <text:p text:style-name="LastListParagraph_List_20_1_Content_First"> Cliquer sur “<text:span text:style-name="Strong_20_Emphasis">Faire un commentaire ou modifier une note</text:span>” :</text:p>
        </text:list-item>
      </text:list>
      <text:p text:style-name="Text_20_body"><draw:frame draw:style-name="mediacenter" draw:name="2" text:anchor-type="paragraph" draw:z-index="2" svg:width="23.33625cm" style:rel-width="100%" svg:height="12.356041666667cm" style:rel-height="scale"><draw:image xlink:href="Pictures/dd21c78bea87952702d4e73d3603ea04.png" xlink:type="simple" xlink:show="embed" xlink:actuate="onLoad"/></draw:frame></text:p>
      <text:h text:style-name="Heading_20_2" text:outline-level="2"><text:bookmark-start text:name="__RefHeading___etape_4inscrire_le_commentaire_et_la_note_souhaitee_5"/><text:bookmark-start text:name="etape_4inscrire_le_commentaire_et_la_note_souhaitee"/>Étape 4 : Inscrire le commentaire et la note souhaitée<text:bookmark-end text:name="__RefHeading___etape_4inscrire_le_commentaire_et_la_note_souhaitee_5"/><text:bookmark-end text:name="etape_4inscrire_le_commentaire_et_la_note_souhaitee"/></text:h>
      <text:p text:style-name="Text_20_body"><draw:frame draw:style-name="mediacenter" draw:name="3" text:anchor-type="paragraph" draw:z-index="3" svg:width="15.504583333333cm" svg:height="8.89cm"><draw:image xlink:href="Pictures/1d9b1ed40c4b31f121e4892f9d345e1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liquer sur “<text:span text:style-name="Strong_20_Emphasis">Enregistrer</text:span>”
<draw:frame draw:style-name="mediacenter" draw:name="5" text:anchor-type="paragraph" draw:z-index="5" svg:width="4.3391666666667cm" svg:height="1.4022916666667cm"><draw:image xlink:href="Pictures/69e2dea96922328e1d56394c90362623.png" xlink:type="simple" xlink:show="embed" xlink:actuate="onLoad"/></draw:frame>
</text:p>
          </table:table-cell>
        </table:table-row>
      </table:table>
      <text:h text:style-name="Heading_20_2" text:outline-level="2"><text:bookmark-start text:name="__RefHeading___etape_5quitter_la_fenetre_de_visualisation_6"/><text:bookmark-start text:name="etape_5quitter_la_fenetre_de_visualisation"/>Étape 5 : Quitter la fenêtre de visualisation<text:bookmark-end text:name="__RefHeading___etape_5quitter_la_fenetre_de_visualisation_6"/><text:bookmark-end text:name="etape_5quitter_la_fenetre_de_visualisation"/></text:h>
      <text:list text:style-name="List_20_1" text:continue-numbering="false">
        <text:list-item>
          <text:p text:style-name="LastListParagraph_List_20_1_Content_First"> Cliquer sur “<text:span text:style-name="Strong_20_Emphasis">Fermer la fenêtre</text:span>” :</text:p>
        </text:list-item>
      </text:list>
      <text:p text:style-name="Text_20_body"><draw:frame draw:style-name="mediacenter" draw:name="6" text:anchor-type="paragraph" draw:z-index="6" svg:width="3.9158333333333cm" svg:height="1.3758333333333cm"><draw:image xlink:href="Pictures/02dfac581b70d5cf37d620066bbb637d.png" xlink:type="simple" xlink:show="embed" xlink:actuate="onLoad"/></draw:frame></text:p>
      <text:h text:style-name="Heading_20_2" text:outline-level="2"><text:bookmark-start text:name="__RefHeading___etape_6verifier_que_la_correction_a_bien_ete_prise_en_compte_et_passer_a_la_correction_suivante_7"/><text:bookmark-start text:name="etape_6verifier_que_la_correction_a_bien_ete_prise_en_compte_et_passer_a_la_correction_suivante"/>Étape 6 : Vérifier que la correction a bien été prise en compte et passer à la correction suivante<text:bookmark-end text:name="__RefHeading___etape_6verifier_que_la_correction_a_bien_ete_prise_en_compte_et_passer_a_la_correction_suivante_7"/><text:bookmark-end text:name="etape_6verifier_que_la_correction_a_bien_ete_prise_en_compte_et_passer_a_la_correction_suivante"/></text:h>
      <text:list text:style-name="List_20_1" text:continue-numbering="false">
        <text:list-item>
          <text:p text:style-name="LastListParagraph_List_20_1_Content_First"> La note apparait sous une forme identique aux questions à correction automatisée :</text:p>
        </text:list-item>
      </text:list>
      <text:p text:style-name="Text_20_body"><draw:frame draw:style-name="mediacenter" draw:name="7" text:anchor-type="paragraph" draw:z-index="7" svg:width="18.626666666667cm" style:rel-width="100%" svg:height="8.9429166666667cm" style:rel-height="scale"><draw:image xlink:href="Pictures/e5650dad37e661ec03393dd5ebd3f0da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passer à la correction suivan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7::04:28</meta:creation-date>
    <dc:creator>Generated</dc:creator>
    <dc:date>2026-08-22T07::04:28</dc:date>
    <dc:language>en-US</dc:language>
    <meta:editing-cycles>1</meta:editing-cycles>
    <meta:editing-duration>PT0S</meta:editing-duration>
    <dc:title>moodle:test_correction_composition</dc:title>
  </office:meta>
</office:document-meta>
</file>